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Pictures/1000000000000021000000216485686BED2C655A.jpg" manifest:media-type="image/jpeg"/>
  <manifest:file-entry manifest:full-path="Pictures/100000000000045F000001DDD5DCCB6A6B398C0E.jpg" manifest:media-type="image/jpeg"/>
  <manifest:file-entry manifest:full-path="Pictures/100000000000017F000000098DC56DEAC45A8F64.jpg" manifest:media-type="image/jpeg"/>
  <manifest:file-entry manifest:full-path="Pictures/10000000000005E90000000A681959EF6853F696.jpg" manifest:media-type="image/jpeg"/>
  <manifest:file-entry manifest:full-path="Pictures/100000000000000A0000000A5CB19C18B44CE5AF.jpg" manifest:media-type="image/jpeg"/>
  <manifest:file-entry manifest:full-path="Pictures/100000000000008C0000007C3A490CC9BC7AE97C.jpg" manifest:media-type="image/jpeg"/>
  <manifest:file-entry manifest:full-path="Pictures/100000000000017F00000008B4CE76F69613755B.jpg" manifest:media-type="image/jpeg"/>
  <manifest:file-entry manifest:full-path="Pictures/10000000000005A2000000F3717678FB51FA1E37.jpg" manifest:media-type="image/jpeg"/>
  <manifest:file-entry manifest:full-path="Pictures/100000000000000800000009FF0375E2CE469DF4.jpg" manifest:media-type="image/jpeg"/>
  <manifest:file-entry manifest:full-path="Pictures/10000000000004E60000018F9BDF41E4F9BF1BC5.jpg" manifest:media-type="image/jpeg"/>
  <manifest:file-entry manifest:full-path="meta.xml" manifest:media-type="text/xml"/>
  <manifest:file-entry manifest:full-path="settings.xml" manifest:media-type="text/xml"/>
  <manifest:file-entry manifest:full-path="Fonts/Font_OpenSymbol_1.ttf" manifest:media-type="application/x-font-ttf"/>
  <manifest:file-entry manifest:full-path="Fonts/Font_Times_New_Roman_1.ttf" manifest:media-type="application/x-font-ttf"/>
  <manifest:file-entry manifest:full-path="Fonts/Font_Times_New_Roman_2.ttf" manifest:media-type="application/x-font-ttf"/>
  <manifest:file-entry manifest:full-path="Fonts/Font_Times_New_Roman_3.ttf" manifest:media-type="application/x-font-ttf"/>
  <manifest:file-entry manifest:full-path="Fonts/Font_Times_New_Roman_4.ttf" manifest:media-type="application/x-font-ttf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Liberation Sans" svg:font-family="'Liberation Sans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family-generic="roman" style:font-pitch="variable">
      <svg:font-face-src>
        <svg:font-face-uri xlink:href="Fonts/Font_OpenSymbol_1.ttf" xlink:type="simple" loext:font-style="normal" loext:font-weight="normal">
          <svg:font-face-format svg:string="truetype"/>
        </svg:font-face-uri>
      </svg:font-face-src>
    </style:font-face>
    <style:font-face style:name="OpenSymbol1" svg:font-family="OpenSymbol" style:font-family-generic="system" style:font-pitch="variable">
      <svg:font-face-src>
        <svg:font-face-uri xlink:href="Fonts/Font_OpenSymbol_1.ttf" xlink:type="simple" loext:font-style="normal" loext:font-weight="normal">
          <svg:font-face-format svg:string="truetype"/>
        </svg:font-face-uri>
      </svg:font-face-src>
    </style:font-face>
    <style:font-face style:name="Segoe UI" svg:font-family="'Segoe UI'" style:font-family-generic="roman" style:font-pitch="variable"/>
    <style:font-face style:name="Source Sans Pro" svg:font-family="'Source Sans Pro'" style:font-family-generic="roman" style:font-pitch="variable"/>
    <style:font-face style:name="Source Sans Pro1" svg:font-family="'Source Sans Pro'" style:font-family-generic="system" style:font-pitch="variable"/>
    <style:font-face style:name="Times New Roman" svg:font-family="'Times New Roman'" style:font-family-generic="roman" style:font-pitch="variable">
      <svg:font-face-src>
        <svg:font-face-uri xlink:href="Fonts/Font_Times_New_Roman_1.ttf" xlink:type="simple" loext:font-style="normal" loext:font-weight="normal">
          <svg:font-face-format svg:string="truetype"/>
        </svg:font-face-uri>
        <svg:font-face-uri xlink:href="Fonts/Font_Times_New_Roman_2.ttf" xlink:type="simple" loext:font-style="normal" loext:font-weight="bold">
          <svg:font-face-format svg:string="truetype"/>
        </svg:font-face-uri>
        <svg:font-face-uri xlink:href="Fonts/Font_Times_New_Roman_3.ttf" xlink:type="simple" loext:font-style="italic" loext:font-weight="normal">
          <svg:font-face-format svg:string="truetype"/>
        </svg:font-face-uri>
        <svg:font-face-uri xlink:href="Fonts/Font_Times_New_Roman_4.ttf" xlink:type="simple" loext:font-style="italic" loext:font-weight="bold">
          <svg:font-face-format svg:string="truetype"/>
        </svg:font-face-uri>
      </svg:font-face-src>
    </style:font-face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0.466cm" fo:text-align="start" style:justify-single-word="false" fo:text-indent="0cm" style:auto-text-indent="false" style:writing-mode="lr-tb"/>
    </style:style>
    <style:style style:name="P2" style:family="paragraph" style:parent-style-name="Standard" style:master-page-name="Standard">
      <style:paragraph-properties fo:margin-left="0cm" fo:margin-right="0cm" fo:margin-top="0cm" fo:margin-bottom="0cm" style:contextual-spacing="false" fo:line-height="0.466cm" fo:text-align="start" style:justify-single-word="false" fo:text-indent="0cm" style:auto-text-indent="false" style:page-number="1" style:writing-mode="lr-tb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0.466cm" fo:text-align="start" style:justify-single-word="false" fo:text-indent="0cm" style:auto-text-indent="false" fo:break-before="page" style:writing-mode="lr-tb"/>
    </style:style>
    <style:style style:name="P4" style:family="paragraph" style:parent-style-name="Standard">
      <style:paragraph-properties fo:margin-left="0cm" fo:margin-right="0cm" fo:margin-top="0.002cm" fo:margin-bottom="0cm" style:contextual-spacing="false" fo:line-height="0.466cm" fo:text-align="start" style:justify-single-word="false" fo:text-indent="0cm" style:auto-text-indent="false" style:writing-mode="lr-tb"/>
    </style:style>
    <style:style style:name="P5" style:family="paragraph" style:parent-style-name="Standard">
      <style:paragraph-properties fo:margin-left="0cm" fo:margin-right="0cm" fo:margin-top="0.466cm" fo:margin-bottom="0cm" style:contextual-spacing="false" fo:line-height="0.466cm" fo:text-align="start" style:justify-single-word="false" fo:text-indent="0cm" style:auto-text-indent="false" style:writing-mode="lr-tb"/>
    </style:style>
    <style:style style:name="P6" style:family="paragraph" style:parent-style-name="Standard">
      <style:paragraph-properties fo:margin-left="0cm" fo:margin-right="0cm" fo:margin-top="0.568cm" fo:margin-bottom="0cm" style:contextual-spacing="false" fo:line-height="0.466cm" fo:text-align="start" style:justify-single-word="false" fo:text-indent="0cm" style:auto-text-indent="false" style:writing-mode="lr-tb"/>
    </style:style>
    <style:style style:name="P7" style:family="paragraph" style:parent-style-name="Standard">
      <style:paragraph-properties fo:margin-left="1.249cm" fo:margin-right="0cm" fo:margin-top="0.102cm" fo:margin-bottom="0cm" style:contextual-spacing="false" fo:line-height="0.466cm" fo:text-align="start" style:justify-single-word="false" fo:text-indent="0cm" style:auto-text-indent="false" style:writing-mode="lr-tb"/>
    </style:style>
    <style:style style:name="P8" style:family="paragraph" style:parent-style-name="Standard">
      <style:paragraph-properties fo:margin-left="1.799cm" fo:margin-right="0cm" fo:margin-top="0.466cm" fo:margin-bottom="0cm" style:contextual-spacing="false" fo:line-height="0.466cm" fo:text-align="start" style:justify-single-word="false" fo:text-indent="0cm" style:auto-text-indent="false" style:writing-mode="lr-tb"/>
    </style:style>
    <style:style style:name="P9" style:family="paragraph" style:parent-style-name="Standard">
      <style:paragraph-properties fo:margin-left="1.998cm" fo:margin-right="0cm" fo:margin-top="0.466cm" fo:margin-bottom="0cm" style:contextual-spacing="false" fo:line-height="0.466cm" fo:text-align="start" style:justify-single-word="false" fo:text-indent="0cm" style:auto-text-indent="false" style:writing-mode="lr-tb"/>
    </style:style>
    <style:style style:name="P10" style:family="paragraph" style:parent-style-name="Standard">
      <style:paragraph-properties fo:margin-left="2.298cm" fo:margin-right="0cm" fo:margin-top="0.466cm" fo:margin-bottom="0cm" style:contextual-spacing="false" fo:line-height="0.466cm" fo:text-align="start" style:justify-single-word="false" fo:text-indent="0cm" style:auto-text-indent="false" style:writing-mode="lr-tb"/>
    </style:style>
    <style:style style:name="P11" style:family="paragraph" style:parent-style-name="Standard">
      <style:paragraph-properties fo:margin-left="0.051cm" fo:margin-right="0cm" fo:margin-top="0.002cm" fo:margin-bottom="0cm" style:contextual-spacing="false" fo:line-height="0.466cm" fo:text-align="start" style:justify-single-word="false" fo:text-indent="0cm" style:auto-text-indent="false" style:writing-mode="lr-tb"/>
    </style:style>
    <style:style style:name="P12" style:family="paragraph" style:parent-style-name="Standard">
      <style:paragraph-properties fo:margin-left="0.051cm" fo:margin-right="0cm" fo:margin-top="0.466cm" fo:margin-bottom="0cm" style:contextual-spacing="false" fo:line-height="0.466cm" fo:text-align="start" style:justify-single-word="false" fo:text-indent="0cm" style:auto-text-indent="false" style:writing-mode="lr-tb"/>
    </style:style>
    <style:style style:name="P13" style:family="paragraph" style:parent-style-name="Standard">
      <style:paragraph-properties fo:margin-left="1.3cm" fo:margin-right="0cm" fo:margin-top="0.152cm" fo:margin-bottom="0cm" style:contextual-spacing="false" fo:line-height="0.466cm" fo:text-align="start" style:justify-single-word="false" fo:text-indent="0cm" style:auto-text-indent="false" style:writing-mode="lr-tb"/>
    </style:style>
    <style:style style:name="P14" style:family="paragraph" style:parent-style-name="Standard">
      <style:paragraph-properties fo:margin-left="1.198cm" fo:margin-right="0cm" fo:margin-top="0.102cm" fo:margin-bottom="0cm" style:contextual-spacing="false" fo:line-height="0.466cm" fo:text-align="start" style:justify-single-word="false" fo:text-indent="0cm" style:auto-text-indent="false" style:writing-mode="lr-tb"/>
    </style:style>
    <style:style style:name="P15" style:family="paragraph" style:parent-style-name="Standard">
      <style:paragraph-properties fo:margin-left="1.554cm" fo:margin-right="0cm" fo:margin-top="0.002cm" fo:margin-bottom="0cm" style:contextual-spacing="false" fo:line-height="0.466cm" fo:text-align="start" style:justify-single-word="false" fo:text-indent="0cm" style:auto-text-indent="false" style:writing-mode="lr-tb"/>
    </style:style>
    <style:style style:name="P16" style:family="paragraph" style:parent-style-name="Standard">
      <style:paragraph-properties fo:margin-left="7.793cm" fo:margin-right="0cm" fo:margin-top="0.728cm" fo:margin-bottom="0cm" style:contextual-spacing="false" fo:line-height="0.485cm" fo:text-align="start" style:justify-single-word="false" fo:text-indent="0cm" style:auto-text-indent="false" style:writing-mode="lr-tb"/>
    </style:style>
    <style:style style:name="P17" style:family="paragraph" style:parent-style-name="Standard">
      <style:paragraph-properties fo:margin-left="0.369cm" fo:margin-right="0cm" fo:margin-top="0cm" fo:margin-bottom="0cm" style:contextual-spacing="false" fo:line-height="0.485cm" fo:text-align="start" style:justify-single-word="false" fo:text-indent="0cm" style:auto-text-indent="false" style:writing-mode="lr-tb"/>
    </style:style>
    <style:style style:name="P18" style:family="paragraph" style:parent-style-name="Standard">
      <style:paragraph-properties fo:margin-left="0cm" fo:margin-right="0cm" fo:margin-top="0.446cm" fo:margin-bottom="0cm" style:contextual-spacing="false" fo:line-height="0.485cm" fo:text-align="start" style:justify-single-word="false" fo:text-indent="0cm" style:auto-text-indent="false" style:writing-mode="lr-tb"/>
    </style:style>
    <style:style style:name="P19" style:family="paragraph" style:parent-style-name="Standard">
      <style:paragraph-properties fo:margin-left="0cm" fo:margin-right="0cm" fo:margin-top="0cm" fo:margin-bottom="0cm" style:contextual-spacing="false" fo:line-height="0.485cm" fo:text-align="start" style:justify-single-word="false" fo:text-indent="0cm" style:auto-text-indent="false" fo:break-before="page" style:writing-mode="lr-tb"/>
    </style:style>
    <style:style style:name="P20" style:family="paragraph" style:parent-style-name="Standard">
      <style:paragraph-properties fo:margin-left="0cm" fo:margin-right="0cm" fo:margin-top="0cm" fo:margin-bottom="0cm" style:contextual-spacing="false" fo:line-height="0.485cm" fo:text-align="start" style:justify-single-word="false" fo:text-indent="0cm" style:auto-text-indent="false" style:writing-mode="lr-tb"/>
    </style:style>
    <style:style style:name="P21" style:family="paragraph" style:parent-style-name="Standard">
      <style:paragraph-properties fo:margin-left="0cm" fo:margin-right="0cm" fo:margin-top="0.543cm" fo:margin-bottom="0cm" style:contextual-spacing="false" fo:line-height="0.485cm" fo:text-align="start" style:justify-single-word="false" fo:text-indent="0cm" style:auto-text-indent="false" style:writing-mode="lr-tb"/>
    </style:style>
    <style:style style:name="P22" style:family="paragraph" style:parent-style-name="Standard">
      <style:paragraph-properties fo:margin-left="0cm" fo:margin-right="0cm" fo:margin-top="0.492cm" fo:margin-bottom="0cm" style:contextual-spacing="false" fo:line-height="0.485cm" fo:text-align="start" style:justify-single-word="false" fo:text-indent="0cm" style:auto-text-indent="false" style:writing-mode="lr-tb"/>
    </style:style>
    <style:style style:name="P23" style:family="paragraph" style:parent-style-name="Standard">
      <style:paragraph-properties fo:margin-left="0cm" fo:margin-right="0cm" fo:margin-top="0.552cm" fo:margin-bottom="0cm" style:contextual-spacing="false" fo:line-height="0.485cm" fo:text-align="start" style:justify-single-word="false" fo:text-indent="0cm" style:auto-text-indent="false" style:writing-mode="lr-tb"/>
    </style:style>
    <style:style style:name="P24" style:family="paragraph" style:parent-style-name="Standard">
      <style:paragraph-properties fo:margin-left="0cm" fo:margin-right="0cm" fo:margin-top="1.018cm" fo:margin-bottom="0cm" style:contextual-spacing="false" fo:line-height="0.485cm" fo:text-align="start" style:justify-single-word="false" fo:text-indent="0cm" style:auto-text-indent="false" style:writing-mode="lr-tb"/>
    </style:style>
    <style:style style:name="P25" style:family="paragraph" style:parent-style-name="Standard">
      <style:paragraph-properties fo:margin-left="0cm" fo:margin-right="0cm" fo:margin-top="0.912cm" fo:margin-bottom="0cm" style:contextual-spacing="false" fo:line-height="0.485cm" fo:text-align="start" style:justify-single-word="false" fo:text-indent="0cm" style:auto-text-indent="false" style:writing-mode="lr-tb"/>
    </style:style>
    <style:style style:name="P26" style:family="paragraph" style:parent-style-name="Standard">
      <style:paragraph-properties fo:margin-left="0cm" fo:margin-right="0cm" fo:margin-top="0.445cm" fo:margin-bottom="0cm" style:contextual-spacing="false" fo:line-height="0.485cm" fo:text-align="start" style:justify-single-word="false" fo:text-indent="0cm" style:auto-text-indent="false" style:writing-mode="lr-tb"/>
    </style:style>
    <style:style style:name="P27" style:family="paragraph" style:parent-style-name="Standard">
      <style:paragraph-properties fo:margin-left="0cm" fo:margin-right="0cm" fo:margin-top="1.224cm" fo:margin-bottom="0cm" style:contextual-spacing="false" fo:line-height="0.485cm" fo:text-align="start" style:justify-single-word="false" fo:text-indent="0cm" style:auto-text-indent="false" style:writing-mode="lr-tb"/>
    </style:style>
    <style:style style:name="P28" style:family="paragraph" style:parent-style-name="Standard">
      <style:paragraph-properties fo:margin-left="0cm" fo:margin-right="0cm" fo:margin-top="0.91cm" fo:margin-bottom="0cm" style:contextual-spacing="false" fo:line-height="0.485cm" fo:text-align="start" style:justify-single-word="false" fo:text-indent="0cm" style:auto-text-indent="false" style:writing-mode="lr-tb"/>
    </style:style>
    <style:style style:name="P29" style:family="paragraph" style:parent-style-name="Standard">
      <style:paragraph-properties fo:margin-left="0.071cm" fo:margin-right="0cm" fo:margin-top="0.912cm" fo:margin-bottom="0cm" style:contextual-spacing="false" fo:line-height="0.485cm" fo:text-align="start" style:justify-single-word="false" fo:text-indent="0cm" style:auto-text-indent="false" style:writing-mode="lr-tb"/>
    </style:style>
    <style:style style:name="P30" style:family="paragraph" style:parent-style-name="Standard">
      <style:paragraph-properties fo:margin-left="1.669cm" fo:margin-right="0cm" fo:margin-top="0.446cm" fo:margin-bottom="0cm" style:contextual-spacing="false" fo:line-height="0.485cm" fo:text-align="start" style:justify-single-word="false" fo:text-indent="0cm" style:auto-text-indent="false" style:writing-mode="lr-tb"/>
    </style:style>
    <style:style style:name="P31" style:family="paragraph" style:parent-style-name="Standard">
      <style:paragraph-properties fo:margin-left="7.756cm" fo:margin-right="0cm" fo:margin-top="0.912cm" fo:margin-bottom="0cm" style:contextual-spacing="false" fo:line-height="0.485cm" fo:text-align="start" style:justify-single-word="false" fo:text-indent="0cm" style:auto-text-indent="false" style:writing-mode="lr-tb"/>
    </style:style>
    <style:style style:name="P32" style:family="paragraph" style:parent-style-name="Standard">
      <style:paragraph-properties fo:margin-left="7.756cm" fo:margin-right="0cm" fo:margin-top="1.115cm" fo:margin-bottom="0cm" style:contextual-spacing="false" fo:line-height="0.485cm" fo:text-align="start" style:justify-single-word="false" fo:text-indent="0cm" style:auto-text-indent="false" style:writing-mode="lr-tb"/>
    </style:style>
    <style:style style:name="P33" style:family="paragraph" style:parent-style-name="Standard">
      <style:paragraph-properties fo:margin-left="2.84cm" fo:margin-right="0cm" fo:margin-top="0.504cm" fo:margin-bottom="0cm" style:contextual-spacing="false" fo:line-height="0.485cm" fo:text-align="start" style:justify-single-word="false" fo:text-indent="0cm" style:auto-text-indent="false" style:writing-mode="lr-tb"/>
    </style:style>
    <style:style style:name="P34" style:family="paragraph" style:parent-style-name="Standard">
      <style:paragraph-properties fo:margin-left="1.718cm" fo:margin-right="0cm" fo:margin-top="0.446cm" fo:margin-bottom="0cm" style:contextual-spacing="false" fo:line-height="0.485cm" fo:text-align="start" style:justify-single-word="false" fo:text-indent="0cm" style:auto-text-indent="false" style:writing-mode="lr-tb"/>
    </style:style>
    <style:style style:name="P35" style:family="paragraph" style:parent-style-name="Standard">
      <style:paragraph-properties fo:margin-left="1.27cm" fo:margin-right="0cm" fo:margin-top="0.446cm" fo:margin-bottom="0cm" style:contextual-spacing="false" fo:line-height="0.485cm" fo:text-align="start" style:justify-single-word="false" fo:text-indent="0cm" style:auto-text-indent="false" style:writing-mode="lr-tb"/>
    </style:style>
    <style:style style:name="P36" style:family="paragraph" style:parent-style-name="Standard">
      <style:paragraph-properties fo:margin-left="3.501cm" fo:margin-right="0cm" fo:margin-top="0.446cm" fo:margin-bottom="0cm" style:contextual-spacing="false" fo:line-height="0.485cm" fo:text-align="start" style:justify-single-word="false" fo:text-indent="0cm" style:auto-text-indent="false" style:writing-mode="lr-tb"/>
    </style:style>
    <style:style style:name="P37" style:family="paragraph" style:parent-style-name="Standard">
      <style:paragraph-properties fo:margin-left="3.501cm" fo:margin-right="0cm" fo:margin-top="0.081cm" fo:margin-bottom="0cm" style:contextual-spacing="false" fo:line-height="0.485cm" fo:text-align="start" style:justify-single-word="false" fo:text-indent="0cm" style:auto-text-indent="false" style:writing-mode="lr-tb"/>
    </style:style>
    <style:style style:name="P38" style:family="paragraph" style:parent-style-name="Standard">
      <style:paragraph-properties fo:margin-left="1.676cm" fo:margin-right="0cm" fo:margin-top="0.446cm" fo:margin-bottom="0cm" style:contextual-spacing="false" fo:line-height="0.485cm" fo:text-align="start" style:justify-single-word="false" fo:text-indent="0cm" style:auto-text-indent="false" style:writing-mode="lr-tb"/>
    </style:style>
    <style:style style:name="P39" style:family="paragraph" style:parent-style-name="Standard">
      <style:paragraph-properties fo:margin-left="1.702cm" fo:margin-right="0cm" fo:margin-top="0.446cm" fo:margin-bottom="0cm" style:contextual-spacing="false" fo:line-height="0.485cm" fo:text-align="start" style:justify-single-word="false" fo:text-indent="0cm" style:auto-text-indent="false" style:writing-mode="lr-tb"/>
    </style:style>
    <style:style style:name="P40" style:family="paragraph" style:parent-style-name="Standard">
      <style:paragraph-properties fo:margin-left="1.998cm" fo:margin-right="0cm" fo:margin-top="0cm" fo:margin-bottom="0cm" style:contextual-spacing="false" fo:line-height="0.485cm" fo:text-align="start" style:justify-single-word="false" fo:text-indent="0cm" style:auto-text-indent="false" style:writing-mode="lr-tb"/>
    </style:style>
    <style:style style:name="P41" style:family="paragraph" style:parent-style-name="Standard">
      <style:paragraph-properties fo:margin-left="1.693cm" fo:margin-right="0cm" fo:margin-top="0.446cm" fo:margin-bottom="0cm" style:contextual-spacing="false" fo:line-height="0.485cm" fo:text-align="start" style:justify-single-word="false" fo:text-indent="0cm" style:auto-text-indent="false" style:writing-mode="lr-tb"/>
    </style:style>
    <style:style style:name="P42" style:family="paragraph" style:parent-style-name="Standard">
      <style:paragraph-properties fo:margin-left="1.799cm" fo:margin-right="0cm" fo:margin-top="0cm" fo:margin-bottom="0cm" style:contextual-spacing="false" fo:line-height="0.485cm" fo:text-align="start" style:justify-single-word="false" fo:text-indent="0cm" style:auto-text-indent="false" style:writing-mode="lr-tb"/>
    </style:style>
    <style:style style:name="P43" style:family="paragraph" style:parent-style-name="Standard">
      <style:paragraph-properties fo:margin-left="1.799cm" fo:margin-right="0cm" fo:margin-top="0.446cm" fo:margin-bottom="0cm" style:contextual-spacing="false" fo:line-height="0.485cm" fo:text-align="start" style:justify-single-word="false" fo:text-indent="0cm" style:auto-text-indent="false" style:writing-mode="lr-tb"/>
    </style:style>
    <style:style style:name="P44" style:family="paragraph" style:parent-style-name="Standard">
      <style:paragraph-properties fo:margin-left="1.706cm" fo:margin-right="0cm" fo:margin-top="0.446cm" fo:margin-bottom="0cm" style:contextual-spacing="false" fo:line-height="0.485cm" fo:text-align="start" style:justify-single-word="false" fo:text-indent="0cm" style:auto-text-indent="false" style:writing-mode="lr-tb"/>
    </style:style>
    <style:style style:name="P45" style:family="paragraph" style:parent-style-name="Standard">
      <style:paragraph-properties fo:margin-left="13.839cm" fo:margin-right="0cm" fo:margin-top="0.912cm" fo:margin-bottom="0cm" style:contextual-spacing="false" fo:line-height="0.485cm" fo:text-align="start" style:justify-single-word="false" fo:text-indent="0cm" style:auto-text-indent="false" style:writing-mode="lr-tb"/>
    </style:style>
    <style:style style:name="P46" style:family="paragraph" style:parent-style-name="Standard">
      <style:paragraph-properties fo:margin-left="0.051cm" fo:margin-right="0cm" fo:margin-top="0.446cm" fo:margin-bottom="0cm" style:contextual-spacing="false" fo:line-height="0.485cm" fo:text-align="start" style:justify-single-word="false" fo:text-indent="0cm" style:auto-text-indent="false" style:writing-mode="lr-tb"/>
    </style:style>
    <style:style style:name="P47" style:family="paragraph" style:parent-style-name="Standard">
      <style:paragraph-properties fo:margin-left="0.051cm" fo:margin-right="0cm" fo:margin-top="0cm" fo:margin-bottom="0cm" style:contextual-spacing="false" fo:line-height="0.485cm" fo:text-align="start" style:justify-single-word="false" fo:text-indent="0cm" style:auto-text-indent="false" style:writing-mode="lr-tb"/>
    </style:style>
    <style:style style:name="P48" style:family="paragraph" style:parent-style-name="Standard">
      <style:paragraph-properties fo:margin-left="1.6cm" fo:margin-right="0cm" fo:margin-top="0.492cm" fo:margin-bottom="0cm" style:contextual-spacing="false" fo:line-height="0.485cm" fo:text-align="start" style:justify-single-word="false" fo:text-indent="0cm" style:auto-text-indent="false" style:writing-mode="lr-tb"/>
    </style:style>
    <style:style style:name="P49" style:family="paragraph" style:parent-style-name="Standard">
      <style:paragraph-properties fo:margin-left="13.72cm" fo:margin-right="0cm" fo:margin-top="0.543cm" fo:margin-bottom="0cm" style:contextual-spacing="false" fo:line-height="0.485cm" fo:text-align="start" style:justify-single-word="false" fo:text-indent="0cm" style:auto-text-indent="false" style:writing-mode="lr-tb"/>
    </style:style>
    <style:style style:name="P50" style:family="paragraph" style:parent-style-name="Standard">
      <style:paragraph-properties fo:margin-left="7.747cm" fo:margin-right="0cm" fo:margin-top="0.728cm" fo:margin-bottom="0cm" style:contextual-spacing="false" fo:line-height="0.485cm" fo:text-align="start" style:justify-single-word="false" fo:text-indent="0cm" style:auto-text-indent="false" style:writing-mode="lr-tb"/>
    </style:style>
    <style:style style:name="P51" style:family="paragraph" style:parent-style-name="Standard">
      <style:paragraph-properties fo:margin-left="2.579cm" fo:margin-right="0cm" fo:margin-top="0cm" fo:margin-bottom="0cm" style:contextual-spacing="false" fo:line-height="0.485cm" fo:text-align="start" style:justify-single-word="false" fo:text-indent="0cm" style:auto-text-indent="false" style:writing-mode="lr-tb"/>
    </style:style>
    <style:style style:name="P52" style:family="paragraph" style:parent-style-name="Standard">
      <style:paragraph-properties fo:margin-left="1.499cm" fo:margin-right="0cm" fo:margin-top="0.446cm" fo:margin-bottom="0cm" style:contextual-spacing="false" fo:line-height="0.485cm" fo:text-align="start" style:justify-single-word="false" fo:text-indent="0cm" style:auto-text-indent="false" style:writing-mode="lr-tb"/>
    </style:style>
    <style:style style:name="P53" style:family="paragraph" style:parent-style-name="Standard">
      <style:paragraph-properties fo:margin-left="7.802cm" fo:margin-right="0cm" fo:margin-top="0.728cm" fo:margin-bottom="0cm" style:contextual-spacing="false" fo:line-height="0.485cm" fo:text-align="start" style:justify-single-word="false" fo:text-indent="0cm" style:auto-text-indent="false" style:writing-mode="lr-tb"/>
    </style:style>
    <style:style style:name="P54" style:family="paragraph" style:parent-style-name="Standard">
      <style:paragraph-properties fo:margin-left="5.316cm" fo:margin-right="0cm" fo:margin-top="0cm" fo:margin-bottom="0cm" style:contextual-spacing="false" fo:line-height="0.485cm" fo:text-align="start" style:justify-single-word="false" fo:text-indent="0cm" style:auto-text-indent="false" style:writing-mode="lr-tb"/>
    </style:style>
    <style:style style:name="P55" style:family="paragraph" style:parent-style-name="Standard">
      <style:paragraph-properties fo:margin-left="1.617cm" fo:margin-right="0cm" fo:margin-top="0cm" fo:margin-bottom="0cm" style:contextual-spacing="false" fo:line-height="0.485cm" fo:text-align="start" style:justify-single-word="false" fo:text-indent="0cm" style:auto-text-indent="false" style:writing-mode="lr-tb"/>
    </style:style>
    <style:style style:name="P56" style:family="paragraph" style:parent-style-name="Standard">
      <style:paragraph-properties fo:margin-left="13.924cm" fo:margin-right="0cm" fo:margin-top="0.425cm" fo:margin-bottom="0cm" style:contextual-spacing="false" fo:line-height="0.485cm" fo:text-align="start" style:justify-single-word="false" fo:text-indent="0cm" style:auto-text-indent="false" style:writing-mode="lr-tb"/>
    </style:style>
    <style:style style:name="P57" style:family="paragraph" style:parent-style-name="Standard">
      <style:paragraph-properties fo:margin-left="7.493cm" fo:margin-right="0cm" fo:margin-top="0.728cm" fo:margin-bottom="0cm" style:contextual-spacing="false" fo:line-height="0.485cm" fo:text-align="start" style:justify-single-word="false" fo:text-indent="0cm" style:auto-text-indent="false" style:writing-mode="lr-tb"/>
    </style:style>
    <style:style style:name="P58" style:family="paragraph" style:parent-style-name="Standard">
      <style:paragraph-properties fo:margin-left="2.882cm" fo:margin-right="0cm" fo:margin-top="0cm" fo:margin-bottom="0cm" style:contextual-spacing="false" fo:line-height="0.485cm" fo:text-align="start" style:justify-single-word="false" fo:text-indent="0cm" style:auto-text-indent="false" style:writing-mode="lr-tb"/>
    </style:style>
    <style:style style:name="P59" style:family="paragraph" style:parent-style-name="Standard">
      <style:paragraph-properties fo:margin-left="2.341cm" fo:margin-right="0cm" fo:margin-top="0.658cm" fo:margin-bottom="0cm" style:contextual-spacing="false" fo:line-height="0.485cm" fo:text-align="start" style:justify-single-word="false" fo:text-indent="0cm" style:auto-text-indent="false" style:writing-mode="lr-tb"/>
    </style:style>
    <style:style style:name="P60" style:family="paragraph" style:parent-style-name="Standard">
      <style:paragraph-properties fo:margin-left="2.341cm" fo:margin-right="0cm" fo:margin-top="0.395cm" fo:margin-bottom="0cm" style:contextual-spacing="false" fo:line-height="0.485cm" fo:text-align="start" style:justify-single-word="false" fo:text-indent="0cm" style:auto-text-indent="false" style:writing-mode="lr-tb"/>
    </style:style>
    <style:style style:name="P61" style:family="paragraph" style:parent-style-name="Standard">
      <style:paragraph-properties fo:margin-left="2.341cm" fo:margin-right="0cm" fo:margin-top="0.39cm" fo:margin-bottom="0cm" style:contextual-spacing="false" fo:line-height="0.485cm" fo:text-align="start" style:justify-single-word="false" fo:text-indent="0cm" style:auto-text-indent="false" style:writing-mode="lr-tb"/>
    </style:style>
    <style:style style:name="P62" style:family="paragraph" style:parent-style-name="Standard">
      <style:paragraph-properties fo:margin-left="5.219cm" fo:margin-right="0cm" fo:margin-top="0.395cm" fo:margin-bottom="0cm" style:contextual-spacing="false" fo:line-height="0.485cm" fo:text-align="start" style:justify-single-word="false" fo:text-indent="0cm" style:auto-text-indent="false" style:writing-mode="lr-tb"/>
    </style:style>
    <style:style style:name="P63" style:family="paragraph" style:parent-style-name="Standard">
      <style:paragraph-properties fo:margin-left="1.249cm" fo:margin-right="0cm" fo:margin-top="0.446cm" fo:margin-bottom="0cm" style:contextual-spacing="false" fo:line-height="0.485cm" fo:text-align="start" style:justify-single-word="false" fo:text-indent="0cm" style:auto-text-indent="false" style:writing-mode="lr-tb"/>
    </style:style>
    <style:style style:name="P64" style:family="paragraph" style:parent-style-name="Standard">
      <style:paragraph-properties fo:margin-left="1.579cm" fo:margin-right="0cm" fo:margin-top="0.559cm" fo:margin-bottom="0cm" style:contextual-spacing="false" fo:line-height="0.485cm" fo:text-align="start" style:justify-single-word="false" fo:text-indent="0cm" style:auto-text-indent="false" style:writing-mode="lr-tb"/>
    </style:style>
    <style:style style:name="P65" style:family="paragraph" style:parent-style-name="Standard">
      <style:paragraph-properties fo:margin-left="1.579cm" fo:margin-right="0cm" fo:margin-top="0.39cm" fo:margin-bottom="0cm" style:contextual-spacing="false" fo:line-height="0.485cm" fo:text-align="start" style:justify-single-word="false" fo:text-indent="0cm" style:auto-text-indent="false" style:writing-mode="lr-tb"/>
    </style:style>
    <style:style style:name="P66" style:family="paragraph" style:parent-style-name="Standard">
      <style:paragraph-properties fo:margin-left="1.579cm" fo:margin-right="0cm" fo:margin-top="0.395cm" fo:margin-bottom="0cm" style:contextual-spacing="false" fo:line-height="0.485cm" fo:text-align="start" style:justify-single-word="false" fo:text-indent="0cm" style:auto-text-indent="false" style:writing-mode="lr-tb"/>
    </style:style>
    <style:style style:name="P67" style:family="paragraph" style:parent-style-name="Standard">
      <style:paragraph-properties fo:margin-left="0.406cm" fo:margin-right="0cm" fo:margin-top="0.446cm" fo:margin-bottom="0cm" style:contextual-spacing="false" fo:line-height="0.485cm" fo:text-align="start" style:justify-single-word="false" fo:text-indent="0cm" style:auto-text-indent="false" style:writing-mode="lr-tb"/>
    </style:style>
    <style:style style:name="P68" style:family="paragraph" style:parent-style-name="Standard">
      <style:paragraph-properties fo:margin-left="14.058cm" fo:margin-right="0cm" fo:margin-top="1.843cm" fo:margin-bottom="0cm" style:contextual-spacing="false" fo:line-height="0.485cm" fo:text-align="start" style:justify-single-word="false" fo:text-indent="0cm" style:auto-text-indent="false" style:writing-mode="lr-tb"/>
    </style:style>
    <style:style style:name="P69" style:family="paragraph" style:parent-style-name="Standard">
      <style:paragraph-properties fo:margin-left="6.054cm" fo:margin-right="0cm" fo:margin-top="0cm" fo:margin-bottom="0cm" style:contextual-spacing="false" fo:line-height="0.489cm" fo:text-align="start" style:justify-single-word="false" fo:text-indent="0cm" style:auto-text-indent="false" style:writing-mode="lr-tb"/>
    </style:style>
    <style:style style:name="P70" style:family="paragraph" style:parent-style-name="Standard">
      <style:paragraph-properties fo:margin-left="6.062cm" fo:margin-right="0cm" fo:margin-top="0cm" fo:margin-bottom="0cm" style:contextual-spacing="false" fo:line-height="0.489cm" fo:text-align="start" style:justify-single-word="false" fo:text-indent="0cm" style:auto-text-indent="false" style:writing-mode="lr-tb"/>
    </style:style>
    <style:style style:name="P71" style:family="paragraph" style:parent-style-name="Standard">
      <style:paragraph-properties fo:margin-left="6.062cm" fo:margin-right="0cm" fo:margin-top="0.025cm" fo:margin-bottom="0cm" style:contextual-spacing="false" fo:line-height="0.489cm" fo:text-align="start" style:justify-single-word="false" fo:text-indent="0cm" style:auto-text-indent="false" style:writing-mode="lr-tb"/>
    </style:style>
    <style:style style:name="P72" style:family="paragraph" style:parent-style-name="Standard">
      <style:paragraph-properties fo:margin-left="0cm" fo:margin-right="0cm" fo:margin-top="0.441cm" fo:margin-bottom="0cm" style:contextual-spacing="false" fo:line-height="0.489cm" fo:text-align="start" style:justify-single-word="false" fo:text-indent="0cm" style:auto-text-indent="false" style:writing-mode="lr-tb"/>
    </style:style>
    <style:style style:name="P73" style:family="paragraph" style:parent-style-name="Standard">
      <style:paragraph-properties fo:margin-left="0cm" fo:margin-right="1.734cm" fo:margin-top="0.464cm" fo:margin-bottom="0cm" style:contextual-spacing="false" fo:line-height="0.467cm" fo:text-align="start" style:justify-single-word="false" fo:text-indent="0cm" style:auto-text-indent="false" style:writing-mode="lr-tb"/>
    </style:style>
    <style:style style:name="P74" style:family="paragraph" style:parent-style-name="Standard">
      <style:paragraph-properties fo:margin-left="1.617cm" fo:margin-right="16.688cm" fo:margin-top="0cm" fo:margin-bottom="0cm" style:contextual-spacing="false" fo:line-height="0.467cm" fo:text-align="start" style:justify-single-word="false" fo:text-indent="0cm" style:auto-text-indent="false" style:writing-mode="lr-tb"/>
    </style:style>
    <style:style style:name="P75" style:family="paragraph" style:parent-style-name="Standard">
      <style:paragraph-properties fo:margin-left="1.27cm" fo:margin-right="1.741cm" fo:margin-top="0.464cm" fo:margin-bottom="0cm" style:contextual-spacing="false" fo:line-height="0.467cm" fo:text-align="start" style:justify-single-word="false" fo:text-indent="0.453cm" style:auto-text-indent="false" style:writing-mode="lr-tb"/>
    </style:style>
    <style:style style:name="P76" style:family="paragraph" style:parent-style-name="Standard">
      <style:paragraph-properties fo:margin-left="0cm" fo:margin-right="1.743cm" fo:margin-top="0.464cm" fo:margin-bottom="0cm" style:contextual-spacing="false" fo:line-height="0.467cm" fo:text-align="start" style:justify-single-word="false" fo:text-indent="0cm" style:auto-text-indent="false" style:writing-mode="lr-tb"/>
    </style:style>
    <style:style style:name="P77" style:family="paragraph" style:parent-style-name="Standard">
      <style:paragraph-properties fo:margin-left="5.495cm" fo:margin-right="7.235cm" fo:margin-top="0.797cm" fo:margin-bottom="0cm" style:contextual-spacing="false" fo:line-height="0.467cm" fo:text-align="start" style:justify-single-word="false" fo:text-indent="2.244cm" style:auto-text-indent="false" style:writing-mode="lr-tb"/>
    </style:style>
    <style:style style:name="P78" style:family="paragraph" style:parent-style-name="Standard">
      <style:paragraph-properties fo:margin-left="0.051cm" fo:margin-right="18.411cm" fo:margin-top="0.464cm" fo:margin-bottom="0cm" style:contextual-spacing="false" fo:line-height="0.467cm" fo:text-align="start" style:justify-single-word="false" fo:text-indent="0cm" style:auto-text-indent="false" style:writing-mode="lr-tb"/>
    </style:style>
    <style:style style:name="P79" style:family="paragraph" style:parent-style-name="Standard">
      <style:paragraph-properties fo:margin-left="0cm" fo:margin-right="0cm" fo:margin-top="3.03cm" fo:margin-bottom="0cm" style:contextual-spacing="false" fo:line-height="0.374cm" fo:text-align="start" style:justify-single-word="false" fo:text-indent="0cm" style:auto-text-indent="false" style:writing-mode="lr-tb"/>
    </style:style>
    <style:style style:name="P80" style:family="paragraph" style:parent-style-name="Standard">
      <style:paragraph-properties fo:margin-left="0cm" fo:margin-right="0cm" fo:margin-top="0.079cm" fo:margin-bottom="0cm" style:contextual-spacing="false" fo:line-height="0.374cm" fo:text-align="start" style:justify-single-word="false" fo:text-indent="0cm" style:auto-text-indent="false" style:writing-mode="lr-tb"/>
    </style:style>
    <style:style style:name="P81" style:family="paragraph" style:parent-style-name="Standard">
      <style:paragraph-properties fo:margin-left="0cm" fo:margin-right="0cm" fo:margin-top="3.106cm" fo:margin-bottom="0cm" style:contextual-spacing="false" fo:line-height="0.374cm" fo:text-align="start" style:justify-single-word="false" fo:text-indent="0cm" style:auto-text-indent="false" style:writing-mode="lr-tb"/>
    </style:style>
    <style:style style:name="P82" style:family="paragraph" style:parent-style-name="Standard">
      <style:paragraph-properties fo:margin-left="0cm" fo:margin-right="0cm" fo:margin-top="0.083cm" fo:margin-bottom="0cm" style:contextual-spacing="false" fo:line-height="0.374cm" fo:text-align="start" style:justify-single-word="false" fo:text-indent="0cm" style:auto-text-indent="false" style:writing-mode="lr-tb"/>
    </style:style>
    <style:style style:name="P83" style:family="paragraph" style:parent-style-name="Standard">
      <style:paragraph-properties fo:margin-left="0cm" fo:margin-right="0cm" fo:margin-top="2.521cm" fo:margin-bottom="0cm" style:contextual-spacing="false" fo:line-height="0.374cm" fo:text-align="start" style:justify-single-word="false" fo:text-indent="0cm" style:auto-text-indent="false" style:writing-mode="lr-tb"/>
    </style:style>
    <style:style style:name="P84" style:family="paragraph" style:parent-style-name="Standard">
      <style:paragraph-properties fo:margin-left="0cm" fo:margin-right="0cm" fo:margin-top="3.868cm" fo:margin-bottom="0cm" style:contextual-spacing="false" fo:line-height="0.374cm" fo:text-align="start" style:justify-single-word="false" fo:text-indent="0cm" style:auto-text-indent="false" style:writing-mode="lr-tb"/>
    </style:style>
    <style:style style:name="P85" style:family="paragraph" style:parent-style-name="Standard">
      <style:paragraph-properties fo:margin-left="6.35cm" fo:margin-right="0cm" fo:margin-top="0.482cm" fo:margin-bottom="0cm" style:contextual-spacing="false" fo:line-height="0.374cm" fo:text-align="start" style:justify-single-word="false" fo:text-indent="0cm" style:auto-text-indent="false" style:writing-mode="lr-tb"/>
    </style:style>
    <style:style style:name="P86" style:family="paragraph" style:parent-style-name="Standard">
      <style:paragraph-properties fo:margin-left="6.35cm" fo:margin-right="0cm" fo:margin-top="0.757cm" fo:margin-bottom="0cm" style:contextual-spacing="false" fo:line-height="0.374cm" fo:text-align="start" style:justify-single-word="false" fo:text-indent="0cm" style:auto-text-indent="false" style:writing-mode="lr-tb"/>
    </style:style>
    <style:style style:name="P87" style:family="paragraph" style:parent-style-name="Standard">
      <style:paragraph-properties fo:margin-left="6.35cm" fo:margin-right="0cm" fo:margin-top="5.969cm" fo:margin-bottom="0cm" style:contextual-spacing="false" fo:line-height="0.374cm" fo:text-align="start" style:justify-single-word="false" fo:text-indent="0cm" style:auto-text-indent="false" style:writing-mode="lr-tb"/>
    </style:style>
    <style:style style:name="P88" style:family="paragraph" style:parent-style-name="Standard">
      <style:paragraph-properties fo:margin-left="0cm" fo:margin-right="0cm" fo:margin-top="0cm" fo:margin-bottom="0cm" style:contextual-spacing="false" style:line-height-at-least="0cm" fo:text-align="start" style:justify-single-word="false" fo:text-indent="0cm" style:auto-text-indent="false" style:writing-mode="lr-tb"/>
      <style:text-properties fo:color="#ff0000" loext:opacity="100%" style:font-name="Arial" fo:font-size="1pt" fo:letter-spacing="normal" style:font-size-asian="1pt"/>
    </style:style>
    <style:style style:name="P89" style:family="paragraph" style:parent-style-name="Standard" style:master-page-name="Converted1">
      <style:paragraph-properties fo:margin-left="0cm" fo:margin-right="0cm" fo:margin-top="0cm" fo:margin-bottom="0cm" style:contextual-spacing="false" style:line-height-at-least="0cm" fo:text-align="start" style:justify-single-word="false" fo:text-indent="0cm" style:auto-text-indent="false" style:page-number="1" fo:break-before="page" style:writing-mode="lr-tb"/>
      <style:text-properties fo:color="#ff0000" loext:opacity="100%" style:font-name="Arial" fo:font-size="1pt" fo:letter-spacing="normal" style:font-size-asian="1pt"/>
    </style:style>
    <style:style style:name="P90" style:family="paragraph" style:parent-style-name="Standard" style:master-page-name="Converted2">
      <style:paragraph-properties fo:margin-left="0cm" fo:margin-right="0cm" fo:margin-top="0cm" fo:margin-bottom="0cm" style:contextual-spacing="false" style:line-height-at-least="0cm" fo:text-align="start" style:justify-single-word="false" fo:text-indent="0cm" style:auto-text-indent="false" style:page-number="1" fo:break-before="page" style:writing-mode="lr-tb"/>
      <style:text-properties fo:color="#ff0000" loext:opacity="100%" style:font-name="Arial" fo:font-size="1pt" fo:letter-spacing="normal" style:font-size-asian="1pt"/>
    </style:style>
    <style:style style:name="P91" style:family="paragraph" style:parent-style-name="Standard" style:master-page-name="Converted3">
      <style:paragraph-properties fo:margin-left="0cm" fo:margin-right="0cm" fo:margin-top="0cm" fo:margin-bottom="0cm" style:contextual-spacing="false" style:line-height-at-least="0cm" fo:text-align="start" style:justify-single-word="false" fo:text-indent="0cm" style:auto-text-indent="false" style:page-number="1" fo:break-before="page" style:writing-mode="lr-tb"/>
      <style:text-properties fo:color="#ff0000" loext:opacity="100%" style:font-name="Arial" fo:font-size="1pt" fo:letter-spacing="normal" style:font-size-asian="1pt"/>
    </style:style>
    <style:style style:name="P92" style:family="paragraph" style:parent-style-name="Standard">
      <style:paragraph-properties fo:margin-left="0cm" fo:margin-right="0cm" fo:margin-top="0cm" fo:margin-bottom="0cm" style:contextual-spacing="false" style:line-height-at-least="0cm" fo:text-align="start" style:justify-single-word="false" fo:text-indent="0cm" style:auto-text-indent="false" style:writing-mode="lr-tb"/>
    </style:style>
    <style:style style:name="P93" style:family="paragraph" style:parent-style-name="Standard">
      <style:paragraph-properties fo:margin-left="1.702cm" fo:margin-right="0cm" fo:margin-top="0.43cm" fo:margin-bottom="0cm" style:contextual-spacing="false" fo:line-height="0.501cm" fo:text-align="start" style:justify-single-word="false" fo:text-indent="0cm" style:auto-text-indent="false" style:writing-mode="lr-tb"/>
    </style:style>
    <style:style style:name="P94" style:family="paragraph" style:parent-style-name="Standard">
      <style:paragraph-properties fo:margin-left="1.702cm" fo:margin-right="0cm" fo:margin-top="0.416cm" fo:margin-bottom="0cm" style:contextual-spacing="false" fo:line-height="0.501cm" fo:text-align="start" style:justify-single-word="false" fo:text-indent="0cm" style:auto-text-indent="false" style:writing-mode="lr-tb"/>
    </style:style>
    <style:style style:name="P95" style:family="paragraph" style:parent-style-name="Standard">
      <style:paragraph-properties fo:margin-left="0cm" fo:margin-right="0cm" fo:margin-top="11.982cm" fo:margin-bottom="0cm" style:contextual-spacing="false" fo:line-height="0.351cm" fo:text-align="start" style:justify-single-word="false" fo:text-indent="0cm" style:auto-text-indent="false" style:writing-mode="lr-tb"/>
    </style:style>
    <style:style style:name="P96" style:family="paragraph" style:parent-style-name="Standard">
      <style:paragraph-properties fo:margin-left="0cm" fo:margin-right="0cm" fo:margin-top="7.093cm" fo:margin-bottom="0cm" style:contextual-spacing="false" fo:line-height="0.457cm" fo:text-align="start" style:justify-single-word="false" fo:text-indent="0cm" style:auto-text-indent="false" style:writing-mode="lr-tb"/>
    </style:style>
    <style:style style:name="P97" style:family="paragraph" style:parent-style-name="Standard">
      <style:paragraph-properties fo:margin-left="0cm" fo:margin-right="0cm" fo:margin-top="0.099cm" fo:margin-bottom="0cm" style:contextual-spacing="false" fo:line-height="0.355cm" fo:text-align="start" style:justify-single-word="false" fo:text-indent="0cm" style:auto-text-indent="false" style:writing-mode="lr-tb"/>
    </style:style>
    <style:style style:name="P98" style:family="paragraph" style:parent-style-name="Standard">
      <style:paragraph-properties fo:margin-left="10.947cm" fo:margin-right="1.732cm" fo:margin-top="0.88cm" fo:margin-bottom="0cm" style:contextual-spacing="false" fo:line-height="0.517cm" fo:text-align="start" style:justify-single-word="false" fo:text-indent="2.976cm" style:auto-text-indent="false" style:writing-mode="lr-tb"/>
    </style:style>
    <style:style style:name="P99" style:family="paragraph" style:parent-style-name="Standard">
      <style:paragraph-properties fo:margin-left="0cm" fo:margin-right="7.8cm" fo:margin-top="0.002cm" fo:margin-bottom="0cm" style:contextual-spacing="false" fo:line-height="0.512cm" fo:text-align="start" style:justify-single-word="false" fo:text-indent="6.062cm" style:auto-text-indent="false" style:writing-mode="lr-tb"/>
    </style:style>
    <style:style style:name="P100" style:family="paragraph" style:parent-style-name="Standard">
      <style:paragraph-properties fo:margin-left="1.198cm" fo:margin-right="1.737cm" fo:margin-top="0cm" fo:margin-bottom="0cm" style:contextual-spacing="false" fo:line-height="0.471cm" fo:text-align="start" style:justify-single-word="false" fo:text-indent="0.42cm" style:auto-text-indent="false" style:writing-mode="lr-tb"/>
    </style:style>
    <style:style style:name="P101" style:family="paragraph" style:parent-style-name="Standard">
      <style:paragraph-properties fo:margin-left="0.051cm" fo:margin-right="0cm" fo:margin-top="1.422cm" fo:margin-bottom="0cm" style:contextual-spacing="false" fo:line-height="0.445cm" fo:text-align="start" style:justify-single-word="false" fo:text-indent="0cm" style:auto-text-indent="false" style:writing-mode="lr-tb"/>
    </style:style>
    <style:style style:name="P102" style:family="paragraph" style:parent-style-name="Standard">
      <style:paragraph-properties fo:margin-left="0.051cm" fo:margin-right="0cm" fo:margin-top="0.046cm" fo:margin-bottom="0cm" style:contextual-spacing="false" fo:line-height="0.445cm" fo:text-align="start" style:justify-single-word="false" fo:text-indent="0cm" style:auto-text-indent="false" style:writing-mode="lr-tb"/>
    </style:style>
    <style:style style:name="P103" style:family="paragraph" style:parent-style-name="Standard">
      <style:paragraph-properties fo:margin-left="0cm" fo:margin-right="0cm" fo:margin-top="0.051cm" fo:margin-bottom="0cm" style:contextual-spacing="false" fo:line-height="0.445cm" fo:text-align="start" style:justify-single-word="false" fo:text-indent="0cm" style:auto-text-indent="false" style:writing-mode="lr-tb"/>
    </style:style>
    <style:style style:name="P104" style:family="paragraph" style:parent-style-name="Standard">
      <style:paragraph-properties fo:margin-left="0cm" fo:margin-right="1.863cm" fo:margin-top="0.448cm" fo:margin-bottom="0cm" style:contextual-spacing="false" fo:line-height="0.483cm" fo:text-align="start" style:justify-single-word="false" fo:text-indent="0.406cm" style:auto-text-indent="false" style:writing-mode="lr-tb"/>
    </style:style>
    <style:style style:name="T1" style:family="text">
      <style:text-properties fo:color="#00763b" loext:opacity="100%" style:font-name="Source Sans Pro" fo:font-size="10.5pt" fo:letter-spacing="-0.005cm" fo:font-weight="bold" style:font-size-asian="10.5pt" style:font-weight-asian="bold"/>
    </style:style>
    <style:style style:name="T2" style:family="text">
      <style:text-properties fo:color="#00763b" loext:opacity="100%" style:font-name="Source Sans Pro" fo:font-size="10.5pt" fo:letter-spacing="-0.005cm" fo:font-weight="bold" style:font-size-asian="10.5pt" style:font-weight-asian="bold" style:font-name-complex="Source Sans Pro1"/>
    </style:style>
    <style:style style:name="T3" style:family="text">
      <style:text-properties fo:color="#00763b" loext:opacity="100%" style:font-name="Source Sans Pro" fo:font-size="10.5pt" fo:letter-spacing="0.041cm" fo:font-weight="bold" style:font-size-asian="10.5pt" style:font-weight-asian="bold"/>
    </style:style>
    <style:style style:name="T4" style:family="text">
      <style:text-properties fo:color="#00763b" loext:opacity="100%" style:font-name="Source Sans Pro" fo:font-size="10.5pt" fo:letter-spacing="-0.004cm" fo:font-weight="bold" style:font-size-asian="10.5pt" style:font-weight-asian="bold"/>
    </style:style>
    <style:style style:name="T5" style:family="text">
      <style:text-properties fo:color="#00763b" loext:opacity="100%" style:font-name="Source Sans Pro" fo:font-size="10.5pt" fo:letter-spacing="-0.004cm" fo:font-weight="bold" style:font-size-asian="10.5pt" style:font-weight-asian="bold" style:font-name-complex="Source Sans Pro1"/>
    </style:style>
    <style:style style:name="T6" style:family="text">
      <style:text-properties fo:color="#00763b" loext:opacity="100%" style:font-name="Source Sans Pro" fo:font-size="10.5pt" fo:letter-spacing="0.042cm" fo:font-weight="bold" style:font-size-asian="10.5pt" style:font-weight-asian="bold"/>
    </style:style>
    <style:style style:name="T7" style:family="text">
      <style:text-properties fo:color="#00763b" loext:opacity="100%" style:font-name="Source Sans Pro" fo:font-size="10.5pt" fo:letter-spacing="0.002cm" fo:font-weight="bold" style:font-size-asian="10.5pt" style:font-weight-asian="bold"/>
    </style:style>
    <style:style style:name="T8" style:family="text">
      <style:text-properties fo:color="#00763b" loext:opacity="100%" style:font-name="Source Sans Pro" fo:font-size="10.5pt" fo:letter-spacing="0.03cm" fo:font-weight="bold" style:font-size-asian="10.5pt" style:font-weight-asian="bold"/>
    </style:style>
    <style:style style:name="T9" style:family="text">
      <style:text-properties fo:color="#00763b" loext:opacity="100%" style:font-name="Source Sans Pro" fo:font-size="10.5pt" fo:letter-spacing="0.039cm" fo:font-weight="bold" style:font-size-asian="10.5pt" style:font-weight-asian="bold"/>
    </style:style>
    <style:style style:name="T10" style:family="text">
      <style:text-properties fo:color="#00763b" loext:opacity="100%" style:font-name="Source Sans Pro" fo:font-size="10.5pt" fo:letter-spacing="-0.007cm" fo:font-weight="bold" style:font-size-asian="10.5pt" style:font-weight-asian="bold"/>
    </style:style>
    <style:style style:name="T11" style:family="text">
      <style:text-properties fo:color="#00763b" loext:opacity="100%" style:font-name="Source Sans Pro" fo:font-size="10.5pt" fo:letter-spacing="0.044cm" fo:font-weight="bold" style:font-size-asian="10.5pt" style:font-weight-asian="bold"/>
    </style:style>
    <style:style style:name="T12" style:family="text">
      <style:text-properties fo:color="#00763b" loext:opacity="100%" style:font-name="Source Sans Pro" fo:font-size="10.5pt" fo:letter-spacing="-0.011cm" fo:font-weight="bold" style:font-size-asian="10.5pt" style:font-weight-asian="bold"/>
    </style:style>
    <style:style style:name="T13" style:family="text">
      <style:text-properties fo:color="#00763b" loext:opacity="100%" style:font-name="Source Sans Pro" fo:font-size="10.5pt" fo:letter-spacing="0.275cm" fo:font-weight="bold" style:font-size-asian="10.5pt" style:font-weight-asian="bold"/>
    </style:style>
    <style:style style:name="T14" style:family="text">
      <style:text-properties fo:color="#00763b" loext:opacity="100%" style:font-name="Source Sans Pro" fo:font-size="10.5pt" fo:letter-spacing="0.266cm" fo:font-weight="bold" style:font-size-asian="10.5pt" style:font-weight-asian="bold"/>
    </style:style>
    <style:style style:name="T15" style:family="text">
      <style:text-properties fo:color="#00763b" loext:opacity="100%" style:font-name="Source Sans Pro" fo:font-size="10.5pt" fo:letter-spacing="-0.009cm" fo:font-weight="bold" style:font-size-asian="10.5pt" style:font-weight-asian="bold" style:font-name-complex="Source Sans Pro1"/>
    </style:style>
    <style:style style:name="T16" style:family="text">
      <style:text-properties fo:color="#00763b" loext:opacity="100%" style:font-name="Source Sans Pro" fo:font-size="10.5pt" fo:letter-spacing="0.277cm" fo:font-weight="bold" style:font-size-asian="10.5pt" style:font-weight-asian="bold"/>
    </style:style>
    <style:style style:name="T17" style:family="text">
      <style:text-properties fo:color="#00763b" loext:opacity="100%" style:font-name="Source Sans Pro" fo:font-size="10.5pt" fo:letter-spacing="0.273cm" fo:font-weight="bold" style:font-size-asian="10.5pt" style:font-weight-asian="bold"/>
    </style:style>
    <style:style style:name="T18" style:family="text">
      <style:text-properties fo:color="#00763b" loext:opacity="100%" style:font-name="Source Sans Pro" fo:font-size="10.5pt" fo:letter-spacing="0.279cm" fo:font-weight="bold" style:font-size-asian="10.5pt" style:font-weight-asian="bold"/>
    </style:style>
    <style:style style:name="T19" style:family="text">
      <style:text-properties fo:color="#00763b" loext:opacity="100%" style:font-name="Source Sans Pro" fo:font-size="10.5pt" fo:letter-spacing="-0.002cm" fo:font-weight="bold" style:font-size-asian="10.5pt" style:font-weight-asian="bold"/>
    </style:style>
    <style:style style:name="T20" style:family="text">
      <style:text-properties fo:color="#00763b" loext:opacity="100%" style:font-name="Source Sans Pro" fo:font-size="10.5pt" fo:letter-spacing="0.065cm" fo:font-weight="bold" style:font-size-asian="10.5pt" style:font-weight-asian="bold"/>
    </style:style>
    <style:style style:name="T21" style:family="text">
      <style:text-properties fo:color="#00763b" loext:opacity="100%" style:font-name="Source Sans Pro" fo:font-size="10.5pt" fo:letter-spacing="0.005cm" fo:font-weight="bold" style:font-size-asian="10.5pt" style:font-weight-asian="bold"/>
    </style:style>
    <style:style style:name="T22" style:family="text">
      <style:text-properties fo:color="#00763b" loext:opacity="100%" style:font-name="Source Sans Pro" fo:font-size="10.5pt" fo:letter-spacing="normal" fo:font-weight="bold" style:font-size-asian="10.5pt" style:font-weight-asian="bold"/>
    </style:style>
    <style:style style:name="T23" style:family="text">
      <style:text-properties fo:color="#367d3c" loext:opacity="100%" style:font-name="Source Sans Pro" fo:font-size="10.5pt" fo:letter-spacing="-0.004cm" fo:font-weight="bold" style:font-size-asian="10.5pt" style:font-weight-asian="bold" style:font-name-complex="Source Sans Pro1"/>
    </style:style>
    <style:style style:name="T24" style:family="text">
      <style:text-properties fo:color="#000000" loext:opacity="100%" style:font-name="Source Sans Pro" fo:font-size="10.5pt" fo:letter-spacing="normal" fo:font-weight="bold" style:font-size-asian="10.5pt" style:font-weight-asian="bold"/>
    </style:style>
    <style:style style:name="T25" style:family="text">
      <style:text-properties fo:color="#000000" loext:opacity="100%" style:font-name="Source Sans Pro" fo:font-size="10.5pt" fo:letter-spacing="normal" fo:font-weight="bold" style:font-size-asian="10.5pt" style:font-weight-asian="bold" style:font-name-complex="Source Sans Pro1"/>
    </style:style>
    <style:style style:name="T26" style:family="text">
      <style:text-properties fo:color="#000000" loext:opacity="100%" style:font-name="Source Sans Pro" fo:font-size="10.5pt" fo:letter-spacing="normal" style:font-size-asian="10.5pt"/>
    </style:style>
    <style:style style:name="T27" style:family="text">
      <style:text-properties fo:color="#000000" loext:opacity="100%" style:font-name="Source Sans Pro" fo:font-size="10.5pt" fo:letter-spacing="normal" style:font-size-asian="10.5pt" style:font-name-complex="Source Sans Pro1"/>
    </style:style>
    <style:style style:name="T28" style:family="text">
      <style:text-properties fo:color="#000000" loext:opacity="100%" style:font-name="Source Sans Pro" fo:font-size="10.5pt" fo:letter-spacing="normal" officeooo:rsid="00063bac" style:font-size-asian="10.5pt"/>
    </style:style>
    <style:style style:name="T29" style:family="text">
      <style:text-properties fo:color="#000000" loext:opacity="100%" style:font-name="Source Sans Pro" fo:font-size="10.5pt" fo:letter-spacing="normal" style:text-underline-style="solid" style:text-underline-width="auto" style:text-underline-color="font-color" fo:font-weight="bold" style:font-size-asian="10.5pt" style:font-weight-asian="bold"/>
    </style:style>
    <style:style style:name="T30" style:family="text">
      <style:text-properties fo:color="#000000" loext:opacity="100%" style:font-name="Source Sans Pro" fo:font-size="10.5pt" fo:letter-spacing="-0.002cm" fo:font-weight="bold" style:font-size-asian="10.5pt" style:font-weight-asian="bold" style:font-name-complex="Source Sans Pro1"/>
    </style:style>
    <style:style style:name="T31" style:family="text">
      <style:text-properties fo:color="#000000" loext:opacity="100%" style:font-name="Source Sans Pro" fo:font-size="10.5pt" fo:letter-spacing="-0.002cm" fo:font-weight="bold" style:font-size-asian="10.5pt" style:font-weight-asian="bold"/>
    </style:style>
    <style:style style:name="T32" style:family="text">
      <style:text-properties fo:color="#000000" loext:opacity="100%" style:font-name="Source Sans Pro" fo:font-size="10.5pt" fo:letter-spacing="-0.002cm" style:font-size-asian="10.5pt" style:font-name-complex="Source Sans Pro1"/>
    </style:style>
    <style:style style:name="T33" style:family="text">
      <style:text-properties fo:color="#000000" loext:opacity="100%" style:font-name="Source Sans Pro" fo:font-size="10.5pt" fo:letter-spacing="-0.002cm" style:font-size-asian="10.5pt"/>
    </style:style>
    <style:style style:name="T34" style:family="text">
      <style:text-properties fo:color="#000000" loext:opacity="100%" style:font-name="Source Sans Pro" fo:font-size="10.5pt" fo:letter-spacing="-0.002cm" fo:font-style="italic" style:font-size-asian="10.5pt" style:font-style-asian="italic"/>
    </style:style>
    <style:style style:name="T35" style:family="text">
      <style:text-properties fo:color="#000000" loext:opacity="100%" style:font-name="Source Sans Pro" fo:font-size="10.5pt" fo:letter-spacing="-0.002cm" fo:font-style="italic" style:font-size-asian="10.5pt" style:font-style-asian="italic" style:font-name-complex="Source Sans Pro1"/>
    </style:style>
    <style:style style:name="T36" style:family="text">
      <style:text-properties fo:color="#000000" loext:opacity="100%" style:font-name="Source Sans Pro" fo:font-size="10.5pt" fo:letter-spacing="-0.002cm" style:text-underline-style="solid" style:text-underline-width="auto" style:text-underline-color="font-color" fo:font-weight="bold" style:font-size-asian="10.5pt" style:font-weight-asian="bold"/>
    </style:style>
    <style:style style:name="T37" style:family="text">
      <style:text-properties fo:color="#000000" loext:opacity="100%" style:font-name="Source Sans Pro" fo:font-size="10.5pt" fo:letter-spacing="0.005cm" fo:font-weight="bold" style:font-size-asian="10.5pt" style:font-weight-asian="bold"/>
    </style:style>
    <style:style style:name="T38" style:family="text">
      <style:text-properties fo:color="#000000" loext:opacity="100%" style:font-name="Source Sans Pro" fo:font-size="10.5pt" fo:letter-spacing="0.005cm" style:font-size-asian="10.5pt"/>
    </style:style>
    <style:style style:name="T39" style:family="text">
      <style:text-properties fo:color="#000000" loext:opacity="100%" style:font-name="Source Sans Pro" fo:font-size="10.5pt" fo:letter-spacing="0.004cm" fo:font-weight="bold" style:font-size-asian="10.5pt" style:font-weight-asian="bold"/>
    </style:style>
    <style:style style:name="T40" style:family="text">
      <style:text-properties fo:color="#000000" loext:opacity="100%" style:font-name="Source Sans Pro" fo:font-size="10.5pt" fo:letter-spacing="0.004cm" style:font-size-asian="10.5pt"/>
    </style:style>
    <style:style style:name="T41" style:family="text">
      <style:text-properties fo:color="#000000" loext:opacity="100%" style:font-name="Source Sans Pro" fo:font-size="10.5pt" fo:letter-spacing="0.004cm" style:font-size-asian="10.5pt" style:font-name-complex="Source Sans Pro1"/>
    </style:style>
    <style:style style:name="T42" style:family="text">
      <style:text-properties fo:color="#000000" loext:opacity="100%" style:font-name="Source Sans Pro" fo:font-size="10.5pt" fo:letter-spacing="0.004cm" fo:font-style="italic" style:font-size-asian="10.5pt" style:font-style-asian="italic" style:font-name-complex="Source Sans Pro1"/>
    </style:style>
    <style:style style:name="T43" style:family="text">
      <style:text-properties fo:color="#000000" loext:opacity="100%" style:font-name="Source Sans Pro" fo:font-size="10.5pt" fo:letter-spacing="0.004cm" style:text-underline-style="solid" style:text-underline-width="auto" style:text-underline-color="font-color" fo:font-weight="bold" style:font-size-asian="10.5pt" style:font-weight-asian="bold"/>
    </style:style>
    <style:style style:name="T44" style:family="text">
      <style:text-properties fo:color="#000000" loext:opacity="100%" style:font-name="Source Sans Pro" fo:font-size="10.5pt" fo:letter-spacing="-0.005cm" fo:font-weight="bold" style:font-size-asian="10.5pt" style:font-weight-asian="bold"/>
    </style:style>
    <style:style style:name="T45" style:family="text">
      <style:text-properties fo:color="#000000" loext:opacity="100%" style:font-name="Source Sans Pro" fo:font-size="10.5pt" fo:letter-spacing="-0.005cm" fo:font-weight="bold" style:font-size-asian="10.5pt" style:font-weight-asian="bold" style:font-name-complex="Source Sans Pro1"/>
    </style:style>
    <style:style style:name="T46" style:family="text">
      <style:text-properties fo:color="#000000" loext:opacity="100%" style:font-name="Source Sans Pro" fo:font-size="10.5pt" fo:letter-spacing="-0.005cm" style:font-size-asian="10.5pt"/>
    </style:style>
    <style:style style:name="T47" style:family="text">
      <style:text-properties fo:color="#000000" loext:opacity="100%" style:font-name="Source Sans Pro" fo:font-size="10.5pt" fo:letter-spacing="-0.005cm" style:font-size-asian="10.5pt" style:font-name-complex="Source Sans Pro1"/>
    </style:style>
    <style:style style:name="T48" style:family="text">
      <style:text-properties fo:color="#000000" loext:opacity="100%" style:font-name="Source Sans Pro" fo:font-size="10.5pt" fo:letter-spacing="-0.005cm" fo:font-style="italic" style:font-size-asian="10.5pt" style:font-style-asian="italic" style:font-name-complex="Source Sans Pro1"/>
    </style:style>
    <style:style style:name="T49" style:family="text">
      <style:text-properties fo:color="#000000" loext:opacity="100%" style:font-name="Source Sans Pro" fo:font-size="10.5pt" fo:letter-spacing="-0.005cm" fo:font-style="italic" style:font-size-asian="10.5pt" style:font-style-asian="italic"/>
    </style:style>
    <style:style style:name="T50" style:family="text">
      <style:text-properties fo:color="#000000" loext:opacity="100%" style:font-name="Source Sans Pro" fo:font-size="10.5pt" fo:letter-spacing="-0.005cm" style:text-underline-style="solid" style:text-underline-width="auto" style:text-underline-color="font-color" fo:font-weight="bold" style:font-size-asian="10.5pt" style:font-weight-asian="bold"/>
    </style:style>
    <style:style style:name="T51" style:family="text">
      <style:text-properties fo:color="#000000" loext:opacity="100%" style:font-name="Source Sans Pro" fo:font-size="10.5pt" fo:letter-spacing="-0.004cm" fo:font-weight="bold" style:font-size-asian="10.5pt" style:font-weight-asian="bold"/>
    </style:style>
    <style:style style:name="T52" style:family="text">
      <style:text-properties fo:color="#000000" loext:opacity="100%" style:font-name="Source Sans Pro" fo:font-size="10.5pt" fo:letter-spacing="-0.004cm" fo:font-weight="bold" style:font-size-asian="10.5pt" style:font-weight-asian="bold" style:font-name-complex="Source Sans Pro1"/>
    </style:style>
    <style:style style:name="T53" style:family="text">
      <style:text-properties fo:color="#000000" loext:opacity="100%" style:font-name="Source Sans Pro" fo:font-size="10.5pt" fo:letter-spacing="-0.004cm" style:font-size-asian="10.5pt"/>
    </style:style>
    <style:style style:name="T54" style:family="text">
      <style:text-properties fo:color="#000000" loext:opacity="100%" style:font-name="Source Sans Pro" fo:font-size="10.5pt" fo:letter-spacing="-0.004cm" style:font-size-asian="10.5pt" style:font-name-complex="Source Sans Pro1"/>
    </style:style>
    <style:style style:name="T55" style:family="text">
      <style:text-properties fo:color="#000000" loext:opacity="100%" style:font-name="Source Sans Pro" fo:font-size="10.5pt" fo:letter-spacing="-0.004cm" fo:font-style="italic" style:font-size-asian="10.5pt" style:font-style-asian="italic"/>
    </style:style>
    <style:style style:name="T56" style:family="text">
      <style:text-properties fo:color="#000000" loext:opacity="100%" style:font-name="Source Sans Pro" fo:font-size="10.5pt" fo:letter-spacing="0.002cm" style:font-size-asian="10.5pt"/>
    </style:style>
    <style:style style:name="T57" style:family="text">
      <style:text-properties fo:color="#000000" loext:opacity="100%" style:font-name="Source Sans Pro" fo:font-size="10.5pt" fo:letter-spacing="0.002cm" style:font-size-asian="10.5pt" style:font-name-complex="Source Sans Pro1"/>
    </style:style>
    <style:style style:name="T58" style:family="text">
      <style:text-properties fo:color="#000000" loext:opacity="100%" style:font-name="Source Sans Pro" fo:font-size="10.5pt" fo:letter-spacing="0.002cm" fo:font-weight="bold" style:font-size-asian="10.5pt" style:font-weight-asian="bold"/>
    </style:style>
    <style:style style:name="T59" style:family="text">
      <style:text-properties fo:color="#000000" loext:opacity="100%" style:font-name="Source Sans Pro" fo:font-size="10.5pt" fo:letter-spacing="0.002cm" fo:font-weight="bold" style:font-size-asian="10.5pt" style:font-weight-asian="bold" style:font-name-complex="Source Sans Pro1"/>
    </style:style>
    <style:style style:name="T60" style:family="text">
      <style:text-properties fo:color="#000000" loext:opacity="100%" style:font-name="Source Sans Pro" fo:font-size="10.5pt" fo:letter-spacing="0.007cm" style:font-size-asian="10.5pt"/>
    </style:style>
    <style:style style:name="T61" style:family="text">
      <style:text-properties fo:color="#000000" loext:opacity="100%" style:font-name="Source Sans Pro" fo:font-size="10.5pt" fo:letter-spacing="0.007cm" fo:font-weight="bold" style:font-size-asian="10.5pt" style:font-weight-asian="bold"/>
    </style:style>
    <style:style style:name="T62" style:family="text">
      <style:text-properties fo:color="#000000" loext:opacity="100%" style:font-name="Source Sans Pro" fo:font-size="10.5pt" fo:letter-spacing="0.108cm" fo:font-weight="bold" style:font-size-asian="10.5pt" style:font-weight-asian="bold"/>
    </style:style>
    <style:style style:name="T63" style:family="text">
      <style:text-properties fo:color="#000000" loext:opacity="100%" style:font-name="Source Sans Pro" fo:font-size="10.5pt" fo:letter-spacing="0.113cm" fo:font-weight="bold" style:font-size-asian="10.5pt" style:font-weight-asian="bold"/>
    </style:style>
    <style:style style:name="T64" style:family="text">
      <style:text-properties fo:color="#000000" loext:opacity="100%" style:font-name="Source Sans Pro" fo:font-size="10.5pt" fo:letter-spacing="0.115cm" fo:font-weight="bold" style:font-size-asian="10.5pt" style:font-weight-asian="bold"/>
    </style:style>
    <style:style style:name="T65" style:family="text">
      <style:text-properties fo:color="#000000" loext:opacity="100%" style:font-name="Source Sans Pro" fo:font-size="10.5pt" fo:letter-spacing="0.111cm" fo:font-weight="bold" style:font-size-asian="10.5pt" style:font-weight-asian="bold"/>
    </style:style>
    <style:style style:name="T66" style:family="text">
      <style:text-properties fo:color="#000000" loext:opacity="100%" style:font-name="Source Sans Pro" fo:font-size="10.5pt" fo:letter-spacing="0.118cm" fo:font-weight="bold" style:font-size-asian="10.5pt" style:font-weight-asian="bold"/>
    </style:style>
    <style:style style:name="T67" style:family="text">
      <style:text-properties fo:color="#000000" loext:opacity="100%" style:font-name="Source Sans Pro" fo:font-size="10.5pt" fo:letter-spacing="-0.007cm" fo:font-weight="bold" style:font-size-asian="10.5pt" style:font-weight-asian="bold"/>
    </style:style>
    <style:style style:name="T68" style:family="text">
      <style:text-properties fo:color="#000000" loext:opacity="100%" style:font-name="Source Sans Pro" fo:font-size="10.5pt" fo:letter-spacing="-0.007cm" style:font-size-asian="10.5pt"/>
    </style:style>
    <style:style style:name="T69" style:family="text">
      <style:text-properties fo:color="#000000" loext:opacity="100%" style:font-name="Source Sans Pro" fo:font-size="10.5pt" fo:letter-spacing="-0.007cm" style:font-size-asian="10.5pt" style:font-name-complex="Source Sans Pro1"/>
    </style:style>
    <style:style style:name="T70" style:family="text">
      <style:text-properties fo:color="#000000" loext:opacity="100%" style:font-name="Source Sans Pro" fo:font-size="10.5pt" fo:letter-spacing="-0.007cm" style:text-underline-style="solid" style:text-underline-width="auto" style:text-underline-color="font-color" fo:font-weight="bold" style:font-size-asian="10.5pt" style:font-weight-asian="bold"/>
    </style:style>
    <style:style style:name="T71" style:family="text">
      <style:text-properties fo:color="#000000" loext:opacity="100%" style:font-name="Source Sans Pro" fo:font-size="10.5pt" fo:letter-spacing="0.072cm" style:font-size-asian="10.5pt"/>
    </style:style>
    <style:style style:name="T72" style:family="text">
      <style:text-properties fo:color="#000000" loext:opacity="100%" style:font-name="Source Sans Pro" fo:font-size="10.5pt" fo:letter-spacing="0.072cm" fo:font-weight="bold" style:font-size-asian="10.5pt" style:font-weight-asian="bold"/>
    </style:style>
    <style:style style:name="T73" style:family="text">
      <style:text-properties fo:color="#000000" loext:opacity="100%" style:font-name="Source Sans Pro" fo:font-size="10.5pt" fo:letter-spacing="-0.011cm" style:font-size-asian="10.5pt"/>
    </style:style>
    <style:style style:name="T74" style:family="text">
      <style:text-properties fo:color="#000000" loext:opacity="100%" style:font-name="Source Sans Pro" fo:font-size="10.5pt" fo:letter-spacing="-0.011cm" fo:font-weight="bold" style:font-size-asian="10.5pt" style:font-weight-asian="bold"/>
    </style:style>
    <style:style style:name="T75" style:family="text">
      <style:text-properties fo:color="#000000" loext:opacity="100%" style:font-name="Source Sans Pro" fo:font-size="10.5pt" fo:letter-spacing="0.346cm" style:font-size-asian="10.5pt"/>
    </style:style>
    <style:style style:name="T76" style:family="text">
      <style:text-properties fo:color="#000000" loext:opacity="100%" style:font-name="Source Sans Pro" fo:font-size="10.5pt" fo:letter-spacing="0.081cm" style:font-size-asian="10.5pt"/>
    </style:style>
    <style:style style:name="T77" style:family="text">
      <style:text-properties fo:color="#000000" loext:opacity="100%" style:font-name="Source Sans Pro" fo:font-size="10.5pt" fo:letter-spacing="0.021cm" style:font-size-asian="10.5pt"/>
    </style:style>
    <style:style style:name="T78" style:family="text">
      <style:text-properties fo:color="#000000" loext:opacity="100%" style:font-name="Source Sans Pro" fo:font-size="10.5pt" fo:letter-spacing="0.021cm" fo:font-weight="bold" style:font-size-asian="10.5pt" style:font-weight-asian="bold"/>
    </style:style>
    <style:style style:name="T79" style:family="text">
      <style:text-properties fo:color="#000000" loext:opacity="100%" style:font-name="Source Sans Pro" fo:font-size="10.5pt" fo:letter-spacing="0.019cm" style:font-size-asian="10.5pt"/>
    </style:style>
    <style:style style:name="T80" style:family="text">
      <style:text-properties fo:color="#000000" loext:opacity="100%" style:font-name="Source Sans Pro" fo:font-size="10.5pt" fo:letter-spacing="0.019cm" fo:font-weight="bold" style:font-size-asian="10.5pt" style:font-weight-asian="bold"/>
    </style:style>
    <style:style style:name="T81" style:family="text">
      <style:text-properties fo:color="#000000" loext:opacity="100%" style:font-name="Source Sans Pro" fo:font-size="10.5pt" fo:letter-spacing="0.026cm" style:font-size-asian="10.5pt"/>
    </style:style>
    <style:style style:name="T82" style:family="text">
      <style:text-properties fo:color="#000000" loext:opacity="100%" style:font-name="Source Sans Pro" fo:font-size="10.5pt" fo:letter-spacing="0.026cm" fo:font-weight="bold" style:font-size-asian="10.5pt" style:font-weight-asian="bold"/>
    </style:style>
    <style:style style:name="T83" style:family="text">
      <style:text-properties fo:color="#000000" loext:opacity="100%" style:font-name="Source Sans Pro" fo:font-size="10.5pt" fo:letter-spacing="0.023cm" style:font-size-asian="10.5pt"/>
    </style:style>
    <style:style style:name="T84" style:family="text">
      <style:text-properties fo:color="#000000" loext:opacity="100%" style:font-name="Source Sans Pro" fo:font-size="10.5pt" fo:letter-spacing="0.023cm" fo:font-weight="bold" style:font-size-asian="10.5pt" style:font-weight-asian="bold"/>
    </style:style>
    <style:style style:name="T85" style:family="text">
      <style:text-properties fo:color="#000000" loext:opacity="100%" style:font-name="Source Sans Pro" fo:font-size="10.5pt" fo:letter-spacing="0.018cm" style:font-size-asian="10.5pt"/>
    </style:style>
    <style:style style:name="T86" style:family="text">
      <style:text-properties fo:color="#000000" loext:opacity="100%" style:font-name="Source Sans Pro" fo:font-size="10.5pt" fo:letter-spacing="0.125cm" style:font-size-asian="10.5pt"/>
    </style:style>
    <style:style style:name="T87" style:family="text">
      <style:text-properties fo:color="#000000" loext:opacity="100%" style:font-name="Source Sans Pro" fo:font-size="10.5pt" fo:letter-spacing="0.125cm" fo:font-weight="bold" style:font-size-asian="10.5pt" style:font-weight-asian="bold"/>
    </style:style>
    <style:style style:name="T88" style:family="text">
      <style:text-properties fo:color="#000000" loext:opacity="100%" style:font-name="Source Sans Pro" fo:font-size="10.5pt" fo:letter-spacing="-0.009cm" style:font-size-asian="10.5pt"/>
    </style:style>
    <style:style style:name="T89" style:family="text">
      <style:text-properties fo:color="#000000" loext:opacity="100%" style:font-name="Source Sans Pro" fo:font-size="10.5pt" fo:letter-spacing="0.012cm" style:font-size-asian="10.5pt"/>
    </style:style>
    <style:style style:name="T90" style:family="text">
      <style:text-properties fo:color="#000000" loext:opacity="100%" style:font-name="Source Sans Pro" fo:font-size="10.5pt" fo:letter-spacing="0.012cm" fo:font-style="italic" style:font-size-asian="10.5pt" style:font-style-asian="italic"/>
    </style:style>
    <style:style style:name="T91" style:family="text">
      <style:text-properties fo:color="#000000" loext:opacity="100%" style:font-name="Source Sans Pro" fo:font-size="10.5pt" fo:letter-spacing="0.009cm" style:font-size-asian="10.5pt"/>
    </style:style>
    <style:style style:name="T92" style:family="text">
      <style:text-properties fo:color="#000000" loext:opacity="100%" style:font-name="Source Sans Pro" fo:font-size="10.5pt" fo:letter-spacing="0.009cm" fo:font-weight="bold" style:font-size-asian="10.5pt" style:font-weight-asian="bold"/>
    </style:style>
    <style:style style:name="T93" style:family="text">
      <style:text-properties fo:color="#000000" loext:opacity="100%" style:font-name="Source Sans Pro" fo:font-size="10.5pt" fo:letter-spacing="0.011cm" style:font-size-asian="10.5pt"/>
    </style:style>
    <style:style style:name="T94" style:family="text">
      <style:text-properties fo:color="#000000" loext:opacity="100%" style:font-name="Source Sans Pro" fo:font-size="10.5pt" fo:letter-spacing="0.011cm" fo:font-style="italic" style:font-size-asian="10.5pt" style:font-style-asian="italic"/>
    </style:style>
    <style:style style:name="T95" style:family="text">
      <style:text-properties fo:color="#000000" loext:opacity="100%" style:font-name="Source Sans Pro" fo:font-size="10.5pt" fo:letter-spacing="0.011cm" fo:font-weight="bold" style:font-size-asian="10.5pt" style:font-weight-asian="bold"/>
    </style:style>
    <style:style style:name="T96" style:family="text">
      <style:text-properties fo:color="#000000" loext:opacity="100%" style:font-name="Source Sans Pro" fo:font-size="10.5pt" fo:letter-spacing="-0.012cm" style:font-size-asian="10.5pt"/>
    </style:style>
    <style:style style:name="T97" style:family="text">
      <style:text-properties fo:color="#000000" loext:opacity="100%" style:font-name="Source Sans Pro" fo:font-size="10.5pt" fo:letter-spacing="0.025cm" fo:font-weight="bold" style:font-size-asian="10.5pt" style:font-weight-asian="bold"/>
    </style:style>
    <style:style style:name="T98" style:family="text">
      <style:text-properties fo:color="#000000" loext:opacity="100%" style:font-name="Source Sans Pro" fo:font-size="10.5pt" fo:letter-spacing="0.025cm" style:font-size-asian="10.5pt"/>
    </style:style>
    <style:style style:name="T99" style:family="text">
      <style:text-properties fo:color="#000000" loext:opacity="100%" style:font-name="Source Sans Pro" fo:font-size="10.5pt" fo:letter-spacing="0.028cm" fo:font-weight="bold" style:font-size-asian="10.5pt" style:font-weight-asian="bold"/>
    </style:style>
    <style:style style:name="T100" style:family="text">
      <style:text-properties fo:color="#000000" loext:opacity="100%" style:font-name="Source Sans Pro" fo:font-size="10.5pt" fo:letter-spacing="0.028cm" style:font-size-asian="10.5pt"/>
    </style:style>
    <style:style style:name="T101" style:family="text">
      <style:text-properties fo:color="#000000" loext:opacity="100%" style:font-name="Source Sans Pro" fo:font-size="10.5pt" fo:letter-spacing="0.09cm" fo:font-weight="bold" style:font-size-asian="10.5pt" style:font-weight-asian="bold"/>
    </style:style>
    <style:style style:name="T102" style:family="text">
      <style:text-properties fo:color="#000000" loext:opacity="100%" style:font-name="Source Sans Pro" fo:font-size="10.5pt" fo:letter-spacing="0.09cm" style:font-size-asian="10.5pt"/>
    </style:style>
    <style:style style:name="T103" style:family="text">
      <style:text-properties fo:color="#000000" loext:opacity="100%" style:font-name="Source Sans Pro" fo:font-size="10.5pt" fo:letter-spacing="0.088cm" style:font-size-asian="10.5pt"/>
    </style:style>
    <style:style style:name="T104" style:family="text">
      <style:text-properties fo:color="#000000" loext:opacity="100%" style:font-name="Source Sans Pro" fo:font-size="10.5pt" fo:letter-spacing="0.093cm" style:font-size-asian="10.5pt"/>
    </style:style>
    <style:style style:name="T105" style:family="text">
      <style:text-properties fo:color="#000000" loext:opacity="100%" style:font-name="Source Sans Pro" fo:font-size="10.5pt" fo:letter-spacing="0.093cm" fo:font-weight="bold" style:font-size-asian="10.5pt" style:font-weight-asian="bold"/>
    </style:style>
    <style:style style:name="T106" style:family="text">
      <style:text-properties fo:color="#000000" loext:opacity="100%" style:font-name="Source Sans Pro" fo:font-size="10.5pt" fo:letter-spacing="0.092cm" fo:font-weight="bold" style:font-size-asian="10.5pt" style:font-weight-asian="bold"/>
    </style:style>
    <style:style style:name="T107" style:family="text">
      <style:text-properties fo:color="#000000" loext:opacity="100%" style:font-name="Source Sans Pro" fo:font-size="10.5pt" fo:letter-spacing="0.092cm" style:font-size-asian="10.5pt"/>
    </style:style>
    <style:style style:name="T108" style:family="text">
      <style:text-properties fo:color="#000000" loext:opacity="100%" style:font-name="Source Sans Pro" fo:font-size="10.5pt" fo:letter-spacing="0.086cm" fo:font-weight="bold" style:font-size-asian="10.5pt" style:font-weight-asian="bold"/>
    </style:style>
    <style:style style:name="T109" style:family="text">
      <style:text-properties fo:color="#000000" loext:opacity="100%" style:font-name="Source Sans Pro" fo:font-size="10.5pt" fo:letter-spacing="0.086cm" style:font-size-asian="10.5pt"/>
    </style:style>
    <style:style style:name="T110" style:family="text">
      <style:text-properties fo:color="#000000" loext:opacity="100%" style:font-name="Source Sans Pro" fo:font-size="10.5pt" fo:letter-spacing="0.099cm" fo:font-weight="bold" style:font-size-asian="10.5pt" style:font-weight-asian="bold"/>
    </style:style>
    <style:style style:name="T111" style:family="text">
      <style:text-properties fo:color="#000000" loext:opacity="100%" style:font-name="Source Sans Pro" fo:font-size="10.5pt" fo:letter-spacing="0.099cm" style:font-size-asian="10.5pt"/>
    </style:style>
    <style:style style:name="T112" style:family="text">
      <style:text-properties fo:color="#000000" loext:opacity="100%" style:font-name="Source Sans Pro" fo:font-size="10.5pt" fo:letter-spacing="0.032cm" fo:font-weight="bold" style:font-size-asian="10.5pt" style:font-weight-asian="bold"/>
    </style:style>
    <style:style style:name="T113" style:family="text">
      <style:text-properties fo:color="#000000" loext:opacity="100%" style:font-name="Source Sans Pro" fo:font-size="10.5pt" fo:letter-spacing="0.032cm" style:font-size-asian="10.5pt"/>
    </style:style>
    <style:style style:name="T114" style:family="text">
      <style:text-properties fo:color="#000000" loext:opacity="100%" style:font-name="Source Sans Pro" fo:font-size="10.5pt" fo:letter-spacing="0.03cm" style:font-size-asian="10.5pt"/>
    </style:style>
    <style:style style:name="T115" style:family="text">
      <style:text-properties fo:color="#000000" loext:opacity="100%" style:font-name="Source Sans Pro" fo:font-size="10.5pt" fo:letter-spacing="0.03cm" fo:font-weight="bold" style:font-size-asian="10.5pt" style:font-weight-asian="bold"/>
    </style:style>
    <style:style style:name="T116" style:family="text">
      <style:text-properties fo:color="#000000" loext:opacity="100%" style:font-name="Source Sans Pro" fo:font-size="10.5pt" fo:letter-spacing="0.034cm" style:font-size-asian="10.5pt"/>
    </style:style>
    <style:style style:name="T117" style:family="text">
      <style:text-properties fo:color="#000000" loext:opacity="100%" style:font-name="Source Sans Pro" fo:font-size="10.5pt" fo:letter-spacing="0.039cm" fo:font-weight="bold" style:font-size-asian="10.5pt" style:font-weight-asian="bold"/>
    </style:style>
    <style:style style:name="T118" style:family="text">
      <style:text-properties fo:color="#000000" loext:opacity="100%" style:font-name="Source Sans Pro" fo:font-size="10.5pt" fo:letter-spacing="0.039cm" style:font-size-asian="10.5pt"/>
    </style:style>
    <style:style style:name="T119" style:family="text">
      <style:text-properties fo:color="#000000" loext:opacity="100%" style:font-name="Source Sans Pro" fo:font-size="10.5pt" fo:letter-spacing="0.046cm" fo:font-weight="bold" style:font-size-asian="10.5pt" style:font-weight-asian="bold"/>
    </style:style>
    <style:style style:name="T120" style:family="text">
      <style:text-properties fo:color="#000000" loext:opacity="100%" style:font-name="Source Sans Pro" fo:font-size="10.5pt" fo:letter-spacing="0.046cm" style:font-size-asian="10.5pt"/>
    </style:style>
    <style:style style:name="T121" style:family="text">
      <style:text-properties fo:color="#000000" loext:opacity="100%" style:font-name="Source Sans Pro" fo:font-size="10.5pt" fo:letter-spacing="0.048cm" style:font-size-asian="10.5pt"/>
    </style:style>
    <style:style style:name="T122" style:family="text">
      <style:text-properties fo:color="#000000" loext:opacity="100%" style:font-name="Source Sans Pro" fo:font-size="10.5pt" fo:letter-spacing="0.042cm" style:font-size-asian="10.5pt"/>
    </style:style>
    <style:style style:name="T123" style:family="text">
      <style:text-properties fo:color="#000000" loext:opacity="100%" style:font-name="Source Sans Pro" fo:font-size="10.5pt" fo:letter-spacing="0.041cm" style:font-size-asian="10.5pt"/>
    </style:style>
    <style:style style:name="T124" style:family="text">
      <style:text-properties fo:color="#000000" loext:opacity="100%" style:font-name="Source Sans Pro" fo:font-size="10.5pt" fo:letter-spacing="0.044cm" style:font-size-asian="10.5pt"/>
    </style:style>
    <style:style style:name="T125" style:family="text">
      <style:text-properties fo:color="#000000" loext:opacity="100%" style:font-name="Source Sans Pro" fo:font-size="10.5pt" fo:letter-spacing="0.049cm" style:font-size-asian="10.5pt"/>
    </style:style>
    <style:style style:name="T126" style:family="text">
      <style:text-properties fo:color="#000000" loext:opacity="100%" style:font-name="Source Sans Pro" fo:font-size="10.5pt" fo:letter-spacing="0.016cm" style:font-size-asian="10.5pt"/>
    </style:style>
    <style:style style:name="T127" style:family="text">
      <style:text-properties fo:color="#000000" loext:opacity="100%" style:font-name="Source Sans Pro" fo:font-size="10.5pt" fo:letter-spacing="0.016cm" fo:font-weight="bold" style:font-size-asian="10.5pt" style:font-weight-asian="bold"/>
    </style:style>
    <style:style style:name="T128" style:family="text">
      <style:text-properties fo:color="#000000" loext:opacity="100%" style:font-name="Source Sans Pro" fo:font-size="10.5pt" fo:letter-spacing="0.016cm" fo:font-style="italic" style:font-size-asian="10.5pt" style:font-style-asian="italic"/>
    </style:style>
    <style:style style:name="T129" style:family="text">
      <style:text-properties fo:color="#000000" loext:opacity="100%" style:font-name="Source Sans Pro" fo:font-size="10.5pt" fo:letter-spacing="4.105cm" fo:font-weight="bold" style:font-size-asian="10.5pt" style:font-weight-asian="bold"/>
    </style:style>
    <style:style style:name="T130" style:family="text">
      <style:text-properties fo:color="#000000" loext:opacity="100%" style:font-name="Source Sans Pro" fo:font-size="10.5pt" fo:letter-spacing="2.746cm" fo:font-weight="bold" style:font-size-asian="10.5pt" style:font-weight-asian="bold"/>
    </style:style>
    <style:style style:name="T131" style:family="text">
      <style:text-properties fo:color="#000000" loext:opacity="100%" style:font-name="Source Sans Pro" fo:font-size="10.5pt" fo:letter-spacing="0.076cm" fo:font-weight="bold" style:font-size-asian="10.5pt" style:font-weight-asian="bold"/>
    </style:style>
    <style:style style:name="T132" style:family="text">
      <style:text-properties fo:color="#000000" loext:opacity="100%" style:font-name="Source Sans Pro" fo:font-size="10.5pt" fo:letter-spacing="0.076cm" style:font-size-asian="10.5pt"/>
    </style:style>
    <style:style style:name="T133" style:family="text">
      <style:text-properties fo:color="#000000" loext:opacity="100%" style:font-name="Source Sans Pro" fo:font-size="10.5pt" fo:letter-spacing="0.233cm" style:font-size-asian="10.5pt"/>
    </style:style>
    <style:style style:name="T134" style:family="text">
      <style:text-properties fo:color="#000000" loext:opacity="100%" style:font-name="Source Sans Pro" fo:font-size="10.5pt" fo:letter-spacing="0.079cm" style:font-size-asian="10.5pt"/>
    </style:style>
    <style:style style:name="T135" style:family="text">
      <style:text-properties fo:color="#000000" loext:opacity="100%" style:font-name="Source Sans Pro" fo:font-size="10.5pt" fo:letter-spacing="0.083cm" style:font-size-asian="10.5pt"/>
    </style:style>
    <style:style style:name="T136" style:family="text">
      <style:text-properties fo:color="#000000" loext:opacity="100%" style:font-name="Source Sans Pro" fo:font-size="10.5pt" fo:letter-spacing="0.323cm" style:font-size-asian="10.5pt"/>
    </style:style>
    <style:style style:name="T137" style:family="text">
      <style:text-properties fo:color="#000000" loext:opacity="100%" style:font-name="Source Sans Pro" fo:font-size="10.5pt" fo:letter-spacing="0.014cm" style:font-size-asian="10.5pt"/>
    </style:style>
    <style:style style:name="T138" style:family="text">
      <style:text-properties fo:color="#000000" loext:opacity="100%" style:font-name="Source Sans Pro" fo:font-size="10.5pt" fo:letter-spacing="0.014cm" fo:font-weight="bold" style:font-size-asian="10.5pt" style:font-weight-asian="bold"/>
    </style:style>
    <style:style style:name="T139" style:family="text">
      <style:text-properties fo:color="#000000" loext:opacity="100%" style:font-name="Source Sans Pro" fo:font-size="10.5pt" fo:letter-spacing="0.155cm" style:font-size-asian="10.5pt"/>
    </style:style>
    <style:style style:name="T140" style:family="text">
      <style:text-properties fo:color="#000000" loext:opacity="100%" style:font-name="Source Sans Pro" fo:font-size="10.5pt" fo:letter-spacing="0.152cm" fo:font-weight="bold" style:font-size-asian="10.5pt" style:font-weight-asian="bold"/>
    </style:style>
    <style:style style:name="T141" style:family="text">
      <style:text-properties fo:color="#000000" loext:opacity="100%" style:font-name="Source Sans Pro" fo:font-size="10.5pt" fo:letter-spacing="0.152cm" style:font-size-asian="10.5pt"/>
    </style:style>
    <style:style style:name="T142" style:family="text">
      <style:text-properties fo:color="#000000" loext:opacity="100%" style:font-name="Source Sans Pro" fo:font-size="10.5pt" fo:letter-spacing="0.15cm" style:font-size-asian="10.5pt"/>
    </style:style>
    <style:style style:name="T143" style:family="text">
      <style:text-properties fo:color="#000000" loext:opacity="100%" style:font-name="Source Sans Pro" fo:font-size="10.5pt" fo:letter-spacing="0.153cm" style:font-size-asian="10.5pt"/>
    </style:style>
    <style:style style:name="T144" style:family="text">
      <style:text-properties fo:color="#000000" loext:opacity="100%" style:font-name="Source Sans Pro" fo:font-size="10.5pt" fo:letter-spacing="0.148cm" style:font-size-asian="10.5pt"/>
    </style:style>
    <style:style style:name="T145" style:family="text">
      <style:text-properties fo:color="#000000" loext:opacity="100%" style:font-name="Source Sans Pro" fo:font-size="10.5pt" fo:letter-spacing="0.146cm" style:font-size-asian="10.5pt"/>
    </style:style>
    <style:style style:name="T146" style:family="text">
      <style:text-properties fo:color="#000000" loext:opacity="100%" style:font-name="Source Sans Pro" fo:font-size="10.5pt" fo:letter-spacing="0.127cm" fo:font-weight="bold" style:font-size-asian="10.5pt" style:font-weight-asian="bold"/>
    </style:style>
    <style:style style:name="T147" style:family="text">
      <style:text-properties fo:color="#000000" loext:opacity="100%" style:font-name="Source Sans Pro" fo:font-size="10.5pt" fo:letter-spacing="0.127cm" style:font-size-asian="10.5pt"/>
    </style:style>
    <style:style style:name="T148" style:family="text">
      <style:text-properties fo:color="#000000" loext:opacity="100%" style:font-name="Source Sans Pro" fo:font-size="10.5pt" fo:letter-spacing="0.123cm" fo:font-weight="bold" style:font-size-asian="10.5pt" style:font-weight-asian="bold"/>
    </style:style>
    <style:style style:name="T149" style:family="text">
      <style:text-properties fo:color="#000000" loext:opacity="100%" style:font-name="Source Sans Pro" fo:font-size="10.5pt" fo:letter-spacing="0.123cm" style:font-size-asian="10.5pt"/>
    </style:style>
    <style:style style:name="T150" style:family="text">
      <style:text-properties fo:color="#000000" loext:opacity="100%" style:font-name="Source Sans Pro" fo:font-size="10.5pt" fo:letter-spacing="0.122cm" fo:font-weight="bold" style:font-size-asian="10.5pt" style:font-weight-asian="bold"/>
    </style:style>
    <style:style style:name="T151" style:family="text">
      <style:text-properties fo:color="#000000" loext:opacity="100%" style:font-name="Source Sans Pro" fo:font-size="10.5pt" fo:letter-spacing="0.122cm" style:font-size-asian="10.5pt"/>
    </style:style>
    <style:style style:name="T152" style:family="text">
      <style:text-properties fo:color="#000000" loext:opacity="100%" style:font-name="Source Sans Pro" fo:font-size="10.5pt" fo:letter-spacing="0.12cm" style:font-size-asian="10.5pt"/>
    </style:style>
    <style:style style:name="T153" style:family="text">
      <style:text-properties fo:color="#000000" loext:opacity="100%" style:font-name="Source Sans Pro" fo:font-size="10.5pt" fo:letter-spacing="0.035cm" style:font-size-asian="10.5pt"/>
    </style:style>
    <style:style style:name="T154" style:family="text">
      <style:text-properties fo:color="#000000" loext:opacity="100%" style:font-name="Source Sans Pro" fo:font-size="10.5pt" fo:letter-spacing="0.035cm" fo:font-weight="bold" style:font-size-asian="10.5pt" style:font-weight-asian="bold"/>
    </style:style>
    <style:style style:name="T155" style:family="text">
      <style:text-properties fo:color="#000000" loext:opacity="100%" style:font-name="Source Sans Pro" fo:font-size="10.5pt" fo:letter-spacing="0.097cm" style:font-size-asian="10.5pt"/>
    </style:style>
    <style:style style:name="T156" style:family="text">
      <style:text-properties fo:color="#000000" loext:opacity="100%" style:font-name="Source Sans Pro" fo:font-size="10.5pt" fo:letter-spacing="0.097cm" fo:font-weight="bold" style:font-size-asian="10.5pt" style:font-weight-asian="bold"/>
    </style:style>
    <style:style style:name="T157" style:family="text">
      <style:text-properties fo:color="#000000" loext:opacity="100%" style:font-name="Source Sans Pro" fo:font-size="10.5pt" fo:letter-spacing="0.095cm" style:font-size-asian="10.5pt"/>
    </style:style>
    <style:style style:name="T158" style:family="text">
      <style:text-properties fo:color="#000000" loext:opacity="100%" style:font-name="Source Sans Pro" fo:font-size="10.5pt" fo:letter-spacing="0.037cm" style:font-size-asian="10.5pt"/>
    </style:style>
    <style:style style:name="T159" style:family="text">
      <style:text-properties fo:color="#000000" loext:opacity="100%" style:font-name="Source Sans Pro" fo:font-size="10.5pt" fo:letter-spacing="0.055cm" fo:font-weight="bold" style:font-size-asian="10.5pt" style:font-weight-asian="bold"/>
    </style:style>
    <style:style style:name="T160" style:family="text">
      <style:text-properties fo:color="#000000" loext:opacity="100%" style:font-name="Source Sans Pro" fo:font-size="10.5pt" fo:letter-spacing="0.055cm" style:font-size-asian="10.5pt"/>
    </style:style>
    <style:style style:name="T161" style:family="text">
      <style:text-properties fo:color="#000000" loext:opacity="100%" style:font-name="Source Sans Pro" fo:font-size="10.5pt" fo:letter-spacing="0.053cm" style:font-size-asian="10.5pt"/>
    </style:style>
    <style:style style:name="T162" style:family="text">
      <style:text-properties fo:color="#000000" loext:opacity="100%" style:font-name="Source Sans Pro" fo:font-size="10.5pt" fo:letter-spacing="0.053cm" fo:font-weight="bold" style:font-size-asian="10.5pt" style:font-weight-asian="bold"/>
    </style:style>
    <style:style style:name="T163" style:family="text">
      <style:text-properties fo:color="#000000" loext:opacity="100%" style:font-name="Source Sans Pro" fo:font-size="10.5pt" fo:letter-spacing="0.058cm" fo:font-weight="bold" style:font-size-asian="10.5pt" style:font-weight-asian="bold"/>
    </style:style>
    <style:style style:name="T164" style:family="text">
      <style:text-properties fo:color="#000000" loext:opacity="100%" style:font-name="Source Sans Pro" fo:font-size="10.5pt" fo:letter-spacing="0.058cm" style:font-size-asian="10.5pt"/>
    </style:style>
    <style:style style:name="T165" style:family="text">
      <style:text-properties fo:color="#000000" loext:opacity="100%" style:font-name="Source Sans Pro" fo:font-size="10.5pt" fo:letter-spacing="0.051cm" style:font-size-asian="10.5pt"/>
    </style:style>
    <style:style style:name="T166" style:family="text">
      <style:text-properties fo:color="#000000" loext:opacity="100%" style:font-name="Source Sans Pro" fo:font-size="10.5pt" fo:letter-spacing="0.067cm" style:font-size-asian="10.5pt"/>
    </style:style>
    <style:style style:name="T167" style:family="text">
      <style:text-properties fo:color="#000000" loext:opacity="100%" style:font-name="Source Sans Pro" fo:font-size="10.5pt" fo:letter-spacing="0.069cm" style:font-size-asian="10.5pt"/>
    </style:style>
    <style:style style:name="T168" style:family="text">
      <style:text-properties fo:color="#000000" loext:opacity="100%" style:font-name="Source Sans Pro" fo:font-size="10.5pt" fo:letter-spacing="0.078cm" style:font-size-asian="10.5pt"/>
    </style:style>
    <style:style style:name="T169" style:family="text">
      <style:text-properties fo:color="#000000" loext:opacity="100%" style:font-name="Source Sans Pro" fo:font-size="10.5pt" fo:letter-spacing="0.071cm" style:font-size-asian="10.5pt"/>
    </style:style>
    <style:style style:name="T170" style:family="text">
      <style:text-properties fo:color="#000000" loext:opacity="100%" style:font-name="Source Sans Pro" fo:font-size="10.5pt" fo:letter-spacing="0.062cm" style:font-size-asian="10.5pt"/>
    </style:style>
    <style:style style:name="T171" style:family="text">
      <style:text-properties fo:color="#000000" loext:opacity="100%" style:font-name="Source Sans Pro" fo:font-size="10.5pt" fo:letter-spacing="0.064cm" style:font-size-asian="10.5pt"/>
    </style:style>
    <style:style style:name="T172" style:family="text">
      <style:text-properties fo:color="#000000" loext:opacity="100%" style:font-name="Source Sans Pro" fo:font-size="10.5pt" fo:letter-spacing="0.21cm" style:font-size-asian="10.5pt"/>
    </style:style>
    <style:style style:name="T173" style:family="text">
      <style:text-properties fo:color="#000000" loext:opacity="100%" style:font-name="Source Sans Pro" fo:font-size="10.5pt" fo:letter-spacing="0.056cm" style:font-size-asian="10.5pt"/>
    </style:style>
    <style:style style:name="T174" style:family="text">
      <style:text-properties fo:color="#000000" loext:opacity="100%" style:font-name="Source Sans Pro" fo:font-size="10.5pt" fo:letter-spacing="0.101cm" fo:font-weight="bold" style:font-size-asian="10.5pt" style:font-weight-asian="bold"/>
    </style:style>
    <style:style style:name="T175" style:family="text">
      <style:text-properties fo:color="#000000" loext:opacity="100%" style:font-name="Source Sans Pro" fo:font-size="10.5pt" fo:letter-spacing="0.102cm" fo:font-weight="bold" style:font-size-asian="10.5pt" style:font-weight-asian="bold"/>
    </style:style>
    <style:style style:name="T176" style:family="text">
      <style:text-properties fo:color="#000000" loext:opacity="100%" style:font-name="Source Sans Pro" fo:font-size="10.5pt" fo:letter-spacing="0.226cm" style:font-size-asian="10.5pt"/>
    </style:style>
    <style:style style:name="T177" style:family="text">
      <style:text-properties fo:color="#000000" loext:opacity="100%" style:font-name="Source Sans Pro" fo:font-size="10.5pt" fo:letter-spacing="0.074cm" style:font-size-asian="10.5pt"/>
    </style:style>
    <style:style style:name="T178" style:family="text">
      <style:text-properties fo:color="#000000" loext:opacity="100%" style:font-name="Source Sans Pro" fo:font-size="10.5pt" fo:letter-spacing="0.065cm" style:font-size-asian="10.5pt"/>
    </style:style>
    <style:style style:name="T179" style:family="text">
      <style:text-properties fo:color="#000000" loext:opacity="100%" style:font-name="Source Sans Pro" fo:font-size="10.5pt" fo:letter-spacing="0.268cm" style:font-size-asian="10.5pt"/>
    </style:style>
    <style:style style:name="T180" style:family="text">
      <style:text-properties fo:color="#000000" loext:opacity="100%" style:font-name="Source Sans Pro" fo:font-size="10.5pt" fo:letter-spacing="-0.014cm" fo:font-weight="bold" style:font-size-asian="10.5pt" style:font-weight-asian="bold"/>
    </style:style>
    <style:style style:name="T181" style:family="text">
      <style:text-properties fo:color="#000000" loext:opacity="100%" style:font-name="Source Sans Pro" fo:font-size="10.5pt" fo:letter-spacing="0.157cm" fo:font-weight="bold" style:font-size-asian="10.5pt" style:font-weight-asian="bold"/>
    </style:style>
    <style:style style:name="T182" style:family="text">
      <style:text-properties fo:color="#000000" loext:opacity="100%" style:font-name="Source Sans Pro" fo:font-size="10.5pt" fo:letter-spacing="0.161cm" fo:font-weight="bold" style:font-size-asian="10.5pt" style:font-weight-asian="bold"/>
    </style:style>
    <style:style style:name="T183" style:family="text">
      <style:text-properties fo:color="#000000" loext:opacity="100%" style:font-name="Source Sans Pro" fo:font-size="10.5pt" fo:letter-spacing="0.448cm" fo:font-weight="bold" style:font-size-asian="10.5pt" style:font-weight-asian="bold"/>
    </style:style>
    <style:style style:name="T184" style:family="text">
      <style:text-properties fo:color="#000000" loext:opacity="100%" style:font-name="Source Sans Pro" fo:font-size="10.5pt" fo:letter-spacing="0.162cm" fo:font-weight="bold" style:font-size-asian="10.5pt" style:font-weight-asian="bold"/>
    </style:style>
    <style:style style:name="T185" style:family="text">
      <style:text-properties fo:color="#000000" loext:opacity="100%" style:font-name="Source Sans Pro" fo:font-size="10.5pt" fo:letter-spacing="0.164cm" fo:font-weight="bold" style:font-size-asian="10.5pt" style:font-weight-asian="bold"/>
    </style:style>
    <style:style style:name="T186" style:family="text">
      <style:text-properties fo:color="#000000" loext:opacity="100%" style:font-name="Source Sans Pro" fo:font-size="10.5pt" fo:letter-spacing="-0.019cm" style:font-size-asian="10.5pt"/>
    </style:style>
    <style:style style:name="T187" style:family="text">
      <style:text-properties fo:color="#000000" loext:opacity="100%" style:font-name="Source Sans Pro" fo:font-size="10.5pt" fo:letter-spacing="-0.016cm" style:font-size-asian="10.5pt"/>
    </style:style>
    <style:style style:name="T188" style:family="text">
      <style:text-properties fo:color="#000000" loext:opacity="100%" style:font-name="Source Sans Pro" fo:font-size="8pt" fo:letter-spacing="-0.002cm" style:font-size-asian="8pt"/>
    </style:style>
    <style:style style:name="T189" style:family="text">
      <style:text-properties fo:color="#000000" loext:opacity="100%" style:font-name="Source Sans Pro" fo:font-size="8pt" fo:letter-spacing="-0.002cm" style:font-size-asian="8pt" style:font-name-complex="Source Sans Pro1"/>
    </style:style>
    <style:style style:name="T190" style:family="text">
      <style:text-properties fo:color="#000000" loext:opacity="100%" style:font-name="Source Sans Pro" fo:font-size="8pt" fo:letter-spacing="0.164cm" style:font-size-asian="8pt"/>
    </style:style>
    <style:style style:name="T191" style:family="text">
      <style:text-properties fo:color="#000000" loext:opacity="100%" style:font-name="Source Sans Pro" fo:font-size="8pt" fo:letter-spacing="-0.004cm" style:font-size-asian="8pt" style:font-name-complex="Source Sans Pro1"/>
    </style:style>
    <style:style style:name="T192" style:family="text">
      <style:text-properties fo:color="#000000" loext:opacity="100%" style:font-name="Source Sans Pro" fo:font-size="8pt" fo:letter-spacing="-0.004cm" style:font-size-asian="8pt"/>
    </style:style>
    <style:style style:name="T193" style:family="text">
      <style:text-properties fo:color="#000000" loext:opacity="100%" style:font-name="Source Sans Pro" fo:font-size="8pt" fo:letter-spacing="normal" style:font-size-asian="8pt"/>
    </style:style>
    <style:style style:name="T194" style:family="text">
      <style:text-properties fo:color="#000000" loext:opacity="100%" style:font-name="Source Sans Pro" fo:font-size="8pt" fo:letter-spacing="normal" style:font-size-asian="8pt" style:font-name-complex="Source Sans Pro1"/>
    </style:style>
    <style:style style:name="T195" style:family="text">
      <style:text-properties fo:color="#000000" loext:opacity="100%" style:font-name="Source Sans Pro" fo:font-size="8pt" fo:letter-spacing="normal" style:text-underline-style="solid" style:text-underline-width="auto" style:text-underline-color="font-color" fo:font-weight="bold" style:font-size-asian="8pt" style:font-weight-asian="bold"/>
    </style:style>
    <style:style style:name="T196" style:family="text">
      <style:text-properties fo:color="#000000" loext:opacity="100%" style:font-name="Source Sans Pro" fo:font-size="8pt" fo:letter-spacing="-0.005cm" style:font-size-asian="8pt"/>
    </style:style>
    <style:style style:name="T197" style:family="text">
      <style:text-properties fo:color="#000000" loext:opacity="100%" style:font-name="Source Sans Pro" fo:font-size="8pt" fo:letter-spacing="-0.005cm" style:font-size-asian="8pt" style:font-name-complex="Source Sans Pro1"/>
    </style:style>
    <style:style style:name="T198" style:family="text">
      <style:text-properties fo:color="#000000" loext:opacity="100%" style:font-name="Source Sans Pro" fo:font-size="8pt" fo:letter-spacing="-0.007cm" style:font-size-asian="8pt"/>
    </style:style>
    <style:style style:name="T199" style:family="text">
      <style:text-properties fo:color="#000000" loext:opacity="100%" style:font-name="Source Sans Pro" fo:font-size="8pt" fo:letter-spacing="-0.009cm" style:font-size-asian="8pt"/>
    </style:style>
    <style:style style:name="T200" style:family="text">
      <style:text-properties fo:color="#000000" loext:opacity="100%" style:font-name="Source Sans Pro" fo:font-size="8pt" fo:letter-spacing="0.002cm" style:font-size-asian="8pt"/>
    </style:style>
    <style:style style:name="T201" style:family="text">
      <style:text-properties fo:color="#000000" loext:opacity="100%" style:font-name="Source Sans Pro" fo:font-size="8pt" fo:letter-spacing="0.51cm" style:font-size-asian="8pt"/>
    </style:style>
    <style:style style:name="T202" style:family="text">
      <style:text-properties fo:color="#000000" loext:opacity="100%" style:font-name="Source Sans Pro" fo:font-size="8pt" fo:letter-spacing="0.028cm" style:font-size-asian="8pt"/>
    </style:style>
    <style:style style:name="T203" style:family="text">
      <style:text-properties fo:color="#000000" loext:opacity="100%" style:font-name="Source Sans Pro" fo:font-size="8pt" fo:letter-spacing="0.03cm" style:font-size-asian="8pt"/>
    </style:style>
    <style:style style:name="T204" style:family="text">
      <style:text-properties fo:color="#000000" loext:opacity="100%" style:font-name="Source Sans Pro" fo:font-size="8pt" fo:letter-spacing="0.025cm" style:font-size-asian="8pt"/>
    </style:style>
    <style:style style:name="T205" style:family="text">
      <style:text-properties fo:color="#000000" loext:opacity="100%" style:font-name="Source Sans Pro" fo:font-size="8pt" fo:letter-spacing="0.032cm" style:font-size-asian="8pt"/>
    </style:style>
    <style:style style:name="T206" style:family="text">
      <style:text-properties fo:color="#000000" loext:opacity="100%" style:font-name="Source Sans Pro" fo:font-size="8pt" fo:letter-spacing="0.035cm" style:font-size-asian="8pt"/>
    </style:style>
    <style:style style:name="T207" style:family="text">
      <style:text-properties fo:color="#000000" loext:opacity="100%" style:font-name="Source Sans Pro" fo:font-size="8pt" fo:letter-spacing="0.026cm" style:font-size-asian="8pt"/>
    </style:style>
    <style:style style:name="T208" style:family="text">
      <style:text-properties fo:color="#000000" loext:opacity="100%" style:font-name="Source Sans Pro" fo:font-size="8pt" fo:letter-spacing="0.443cm" style:font-size-asian="8pt"/>
    </style:style>
    <style:style style:name="T209" style:family="text">
      <style:text-properties fo:color="#000000" loext:opacity="100%" style:font-name="Source Sans Pro" fo:font-size="8pt" fo:letter-spacing="0.012cm" style:font-size-asian="8pt"/>
    </style:style>
    <style:style style:name="T210" style:family="text">
      <style:text-properties fo:color="#000000" loext:opacity="100%" style:font-name="Source Sans Pro" fo:font-size="8pt" fo:letter-spacing="0.014cm" style:font-size-asian="8pt"/>
    </style:style>
    <style:style style:name="T211" style:family="text">
      <style:text-properties fo:color="#000000" loext:opacity="100%" style:font-name="Source Sans Pro" fo:font-size="8pt" fo:letter-spacing="0.009cm" style:font-size-asian="8pt"/>
    </style:style>
    <style:style style:name="T212" style:family="text">
      <style:text-properties fo:color="#000000" loext:opacity="100%" style:font-name="Source Sans Pro" fo:font-size="8pt" fo:letter-spacing="0.009cm" fo:font-weight="bold" style:font-size-asian="8pt" style:font-weight-asian="bold"/>
    </style:style>
    <style:style style:name="T213" style:family="text">
      <style:text-properties fo:color="#000000" loext:opacity="100%" style:font-name="Source Sans Pro" fo:font-size="8pt" fo:letter-spacing="0.007cm" style:font-size-asian="8pt"/>
    </style:style>
    <style:style style:name="T214" style:family="text">
      <style:text-properties fo:color="#000000" loext:opacity="100%" style:font-name="Source Sans Pro" fo:font-size="8pt" fo:letter-spacing="0.007cm" style:text-underline-style="solid" style:text-underline-width="auto" style:text-underline-color="font-color" fo:font-weight="bold" style:font-size-asian="8pt" style:font-weight-asian="bold"/>
    </style:style>
    <style:style style:name="T215" style:family="text">
      <style:text-properties fo:color="#000000" loext:opacity="100%" style:font-name="Source Sans Pro" fo:font-size="8pt" fo:letter-spacing="0.011cm" style:font-size-asian="8pt"/>
    </style:style>
    <style:style style:name="T216" style:family="text">
      <style:text-properties fo:color="#000000" loext:opacity="100%" style:font-name="Source Sans Pro" fo:font-size="8pt" fo:letter-spacing="0.011cm" style:text-underline-style="solid" style:text-underline-width="auto" style:text-underline-color="font-color" fo:font-weight="bold" style:font-size-asian="8pt" style:font-weight-asian="bold"/>
    </style:style>
    <style:style style:name="T217" style:family="text">
      <style:text-properties fo:color="#000000" loext:opacity="100%" style:font-name="Source Sans Pro" fo:font-size="8pt" fo:letter-spacing="0.019cm" style:font-size-asian="8pt"/>
    </style:style>
    <style:style style:name="T218" style:family="text">
      <style:text-properties fo:color="#000000" loext:opacity="100%" style:font-name="Source Sans Pro" fo:font-size="8pt" fo:letter-spacing="0.004cm" style:font-size-asian="8pt"/>
    </style:style>
    <style:style style:name="T219" style:family="text">
      <style:text-properties fo:color="#000000" loext:opacity="100%" style:font-name="Source Sans Pro" fo:font-size="8pt" fo:letter-spacing="0.005cm" style:font-size-asian="8pt"/>
    </style:style>
    <style:style style:name="T220" style:family="text">
      <style:text-properties fo:color="#000000" loext:opacity="100%" style:font-name="Source Sans Pro" fo:font-size="8pt" fo:letter-spacing="0.016cm" style:font-size-asian="8pt"/>
    </style:style>
    <style:style style:name="T221" style:family="text">
      <style:text-properties fo:color="#000000" loext:opacity="100%" style:font-name="Source Sans Pro" fo:font-size="8pt" fo:letter-spacing="0.018cm" style:font-size-asian="8pt"/>
    </style:style>
    <style:style style:name="T222" style:family="text">
      <style:text-properties fo:color="#000000" loext:opacity="100%" style:font-name="Source Sans Pro" fo:font-size="8pt" fo:letter-spacing="-0.012cm" style:font-size-asian="8pt"/>
    </style:style>
    <style:style style:name="T223" style:family="text">
      <style:text-properties fo:color="#000000" loext:opacity="100%" style:font-name="Source Sans Pro" fo:font-size="8pt" fo:letter-spacing="0.041cm" style:font-size-asian="8pt"/>
    </style:style>
    <style:style style:name="T224" style:family="text">
      <style:text-properties fo:color="#000000" loext:opacity="100%" style:font-name="Source Sans Pro" fo:font-size="8pt" fo:letter-spacing="0.034cm" style:font-size-asian="8pt"/>
    </style:style>
    <style:style style:name="T225" style:family="text">
      <style:text-properties fo:color="#000000" loext:opacity="100%" style:font-name="Source Sans Pro" fo:font-size="8pt" fo:letter-spacing="0.023cm" style:font-size-asian="8pt"/>
    </style:style>
    <style:style style:name="T226" style:family="text">
      <style:text-properties fo:color="#000000" loext:opacity="100%" style:font-name="Source Sans Pro" fo:font-size="8pt" fo:letter-spacing="-0.011cm" style:font-size-asian="8pt"/>
    </style:style>
    <style:style style:name="T227" style:family="text">
      <style:text-properties fo:color="#000000" loext:opacity="100%" style:font-name="Source Sans Pro" fo:font-size="8pt" fo:letter-spacing="0.058cm" style:font-size-asian="8pt"/>
    </style:style>
    <style:style style:name="T228" style:family="text">
      <style:text-properties fo:color="#000000" loext:opacity="100%" style:font-name="Source Sans Pro" fo:font-size="9pt" fo:letter-spacing="normal" style:font-size-asian="9pt"/>
    </style:style>
    <style:style style:name="T229" style:family="text">
      <style:text-properties fo:color="#000000" loext:opacity="100%" style:font-name="Source Sans Pro" fo:font-size="9pt" fo:letter-spacing="normal" fo:font-weight="bold" style:font-size-asian="9pt" style:font-weight-asian="bold"/>
    </style:style>
    <style:style style:name="T230" style:family="text">
      <style:text-properties fo:color="#000000" loext:opacity="100%" style:font-name="Source Sans Pro" fo:font-size="10pt" fo:letter-spacing="-0.012cm" fo:font-style="italic" fo:font-weight="bold" style:font-size-asian="10pt" style:font-style-asian="italic" style:font-weight-asian="bold"/>
    </style:style>
    <style:style style:name="T231" style:family="text">
      <style:text-properties fo:color="#000000" loext:opacity="100%" style:font-name="Source Sans Pro" fo:font-size="10pt" fo:letter-spacing="-0.012cm" fo:font-style="italic" style:font-size-asian="10pt" style:font-style-asian="italic"/>
    </style:style>
    <style:style style:name="T232" style:family="text">
      <style:text-properties fo:color="#000000" loext:opacity="100%" style:font-name="Source Sans Pro" fo:font-size="10pt" fo:letter-spacing="0.079cm" fo:font-style="italic" fo:font-weight="bold" style:font-size-asian="10pt" style:font-style-asian="italic" style:font-weight-asian="bold"/>
    </style:style>
    <style:style style:name="T233" style:family="text">
      <style:text-properties fo:color="#000000" loext:opacity="100%" style:font-name="Source Sans Pro" fo:font-size="10pt" fo:letter-spacing="-0.005cm" fo:font-style="italic" style:font-size-asian="10pt" style:font-style-asian="italic"/>
    </style:style>
    <style:style style:name="T234" style:family="text">
      <style:text-properties fo:color="#000000" loext:opacity="100%" style:font-name="Source Sans Pro" fo:font-size="10pt" fo:letter-spacing="-0.005cm" fo:font-style="italic" style:font-size-asian="10pt" style:font-style-asian="italic" style:font-name-complex="Source Sans Pro1"/>
    </style:style>
    <style:style style:name="T235" style:family="text">
      <style:text-properties fo:color="#000000" loext:opacity="100%" style:font-name="Source Sans Pro" fo:font-size="10pt" fo:letter-spacing="0.072cm" fo:font-style="italic" style:font-size-asian="10pt" style:font-style-asian="italic"/>
    </style:style>
    <style:style style:name="T236" style:family="text">
      <style:text-properties fo:color="#000000" loext:opacity="100%" style:font-name="Source Sans Pro" fo:font-size="10pt" fo:letter-spacing="-0.004cm" fo:font-style="italic" style:font-size-asian="10pt" style:font-style-asian="italic"/>
    </style:style>
    <style:style style:name="T237" style:family="text">
      <style:text-properties fo:color="#000000" loext:opacity="100%" style:font-name="Source Sans Pro" fo:font-size="10pt" fo:letter-spacing="-0.004cm" fo:font-style="italic" style:font-size-asian="10pt" style:font-style-asian="italic" style:font-name-complex="Source Sans Pro1"/>
    </style:style>
    <style:style style:name="T238" style:family="text">
      <style:text-properties fo:color="#000000" loext:opacity="100%" style:font-name="Source Sans Pro" fo:font-size="10pt" fo:letter-spacing="0.062cm" fo:font-style="italic" style:font-size-asian="10pt" style:font-style-asian="italic"/>
    </style:style>
    <style:style style:name="T239" style:family="text">
      <style:text-properties fo:color="#000000" loext:opacity="100%" style:font-name="Source Sans Pro" fo:font-size="10pt" fo:letter-spacing="0.064cm" fo:font-style="italic" style:font-size-asian="10pt" style:font-style-asian="italic"/>
    </style:style>
    <style:style style:name="T240" style:family="text">
      <style:text-properties fo:color="#000000" loext:opacity="100%" style:font-name="Source Sans Pro" fo:font-size="10pt" fo:letter-spacing="normal" fo:font-style="italic" style:font-size-asian="10pt" style:font-style-asian="italic"/>
    </style:style>
    <style:style style:name="T241" style:family="text">
      <style:text-properties fo:color="#000000" loext:opacity="100%" style:font-name="Source Sans Pro" fo:font-size="10pt" fo:letter-spacing="normal" fo:font-style="italic" style:font-size-asian="10pt" style:font-style-asian="italic" style:font-name-complex="Source Sans Pro1"/>
    </style:style>
    <style:style style:name="T242" style:family="text">
      <style:text-properties fo:color="#000000" loext:opacity="100%" style:font-name="Source Sans Pro" fo:font-size="10pt" fo:letter-spacing="0.065cm" fo:font-style="italic" style:font-size-asian="10pt" style:font-style-asian="italic"/>
    </style:style>
    <style:style style:name="T243" style:family="text">
      <style:text-properties fo:color="#000000" loext:opacity="100%" style:font-name="Source Sans Pro" fo:font-size="10pt" fo:letter-spacing="-0.002cm" fo:font-style="italic" style:font-size-asian="10pt" style:font-style-asian="italic"/>
    </style:style>
    <style:style style:name="T244" style:family="text">
      <style:text-properties fo:color="#000000" loext:opacity="100%" style:font-name="Source Sans Pro" fo:font-size="10pt" fo:letter-spacing="-0.002cm" fo:font-style="italic" style:font-size-asian="10pt" style:font-style-asian="italic" style:font-name-complex="Source Sans Pro1"/>
    </style:style>
    <style:style style:name="T245" style:family="text">
      <style:text-properties fo:color="#000000" loext:opacity="100%" style:font-name="Source Sans Pro" fo:font-size="10pt" fo:letter-spacing="0.06cm" fo:font-style="italic" style:font-size-asian="10pt" style:font-style-asian="italic"/>
    </style:style>
    <style:style style:name="T246" style:family="text">
      <style:text-properties fo:color="#000000" loext:opacity="100%" style:font-name="Source Sans Pro" fo:font-size="10pt" fo:letter-spacing="0.009cm" fo:font-style="italic" style:font-size-asian="10pt" style:font-style-asian="italic"/>
    </style:style>
    <style:style style:name="T247" style:family="text">
      <style:text-properties fo:color="#000000" loext:opacity="100%" style:font-name="Source Sans Pro" fo:font-size="10pt" fo:letter-spacing="0.005cm" fo:font-style="italic" style:font-size-asian="10pt" style:font-style-asian="italic"/>
    </style:style>
    <style:style style:name="T248" style:family="text">
      <style:text-properties fo:color="#000000" loext:opacity="100%" style:font-name="Source Sans Pro" fo:font-size="10pt" fo:letter-spacing="0.012cm" fo:font-style="italic" style:font-size-asian="10pt" style:font-style-asian="italic"/>
    </style:style>
    <style:style style:name="T249" style:family="text">
      <style:text-properties fo:color="#000000" loext:opacity="100%" style:font-name="Source Sans Pro" fo:font-size="10pt" fo:letter-spacing="0.011cm" fo:font-style="italic" style:font-size-asian="10pt" style:font-style-asian="italic"/>
    </style:style>
    <style:style style:name="T250" style:family="text">
      <style:text-properties fo:color="#000000" loext:opacity="100%" style:font-name="Source Sans Pro" fo:font-size="10pt" fo:letter-spacing="0.007cm" fo:font-style="italic" style:font-size-asian="10pt" style:font-style-asian="italic"/>
    </style:style>
    <style:style style:name="T251" style:family="text">
      <style:text-properties fo:color="#000000" loext:opacity="100%" style:font-name="Source Sans Pro" fo:font-size="10pt" fo:letter-spacing="0.002cm" fo:font-style="italic" style:font-size-asian="10pt" style:font-style-asian="italic"/>
    </style:style>
    <style:style style:name="T252" style:family="text">
      <style:text-properties fo:color="#000000" loext:opacity="100%" style:font-name="Source Sans Pro" fo:font-size="10pt" fo:letter-spacing="0.056cm" fo:font-style="italic" style:font-size-asian="10pt" style:font-style-asian="italic"/>
    </style:style>
    <style:style style:name="T253" style:family="text">
      <style:text-properties fo:color="#000000" loext:opacity="100%" style:font-name="Source Sans Pro" fo:font-size="10pt" fo:letter-spacing="0.051cm" fo:font-style="italic" style:font-size-asian="10pt" style:font-style-asian="italic"/>
    </style:style>
    <style:style style:name="T254" style:family="text">
      <style:text-properties fo:color="#000000" loext:opacity="100%" style:font-name="Source Sans Pro" fo:font-size="10pt" fo:letter-spacing="0.055cm" fo:font-style="italic" style:font-size-asian="10pt" style:font-style-asian="italic"/>
    </style:style>
    <style:style style:name="T255" style:family="text">
      <style:text-properties fo:color="#000000" loext:opacity="100%" style:font-name="Source Sans Pro" fo:font-size="10pt" fo:letter-spacing="0.058cm" fo:font-style="italic" style:font-size-asian="10pt" style:font-style-asian="italic"/>
    </style:style>
    <style:style style:name="T256" style:family="text">
      <style:text-properties fo:color="#000000" loext:opacity="100%" style:font-name="Source Sans Pro" fo:font-size="10pt" fo:letter-spacing="0.053cm" fo:font-style="italic" style:font-size-asian="10pt" style:font-style-asian="italic"/>
    </style:style>
    <style:style style:name="T257" style:family="text">
      <style:text-properties fo:color="#000000" loext:opacity="100%" style:font-name="Source Sans Pro" fo:font-size="10pt" fo:letter-spacing="0.016cm" fo:font-style="italic" style:font-size-asian="10pt" style:font-style-asian="italic"/>
    </style:style>
    <style:style style:name="T258" style:family="text">
      <style:text-properties fo:color="#000000" loext:opacity="100%" style:font-name="Source Sans Pro" fo:font-size="10pt" fo:letter-spacing="0.014cm" fo:font-style="italic" style:font-size-asian="10pt" style:font-style-asian="italic"/>
    </style:style>
    <style:style style:name="T259" style:family="text">
      <style:text-properties fo:color="#000000" loext:opacity="100%" style:font-name="Source Sans Pro" fo:font-size="10pt" fo:letter-spacing="0.018cm" fo:font-style="italic" style:font-size-asian="10pt" style:font-style-asian="italic"/>
    </style:style>
    <style:style style:name="T260" style:family="text">
      <style:text-properties fo:color="#000000" loext:opacity="100%" style:font-name="Source Sans Pro" fo:font-size="10pt" fo:letter-spacing="0.019cm" fo:font-style="italic" style:font-size-asian="10pt" style:font-style-asian="italic"/>
    </style:style>
    <style:style style:name="T261" style:family="text">
      <style:text-properties fo:color="#000000" loext:opacity="100%" style:font-name="Source Sans Pro" fo:font-size="10pt" fo:letter-spacing="0.044cm" fo:font-style="italic" style:font-size-asian="10pt" style:font-style-asian="italic"/>
    </style:style>
    <style:style style:name="T262" style:family="text">
      <style:text-properties fo:color="#000000" loext:opacity="100%" style:font-name="Source Sans Pro" fo:font-size="10pt" fo:letter-spacing="-0.007cm" fo:font-style="italic" style:font-size-asian="10pt" style:font-style-asian="italic"/>
    </style:style>
    <style:style style:name="T263" style:family="text">
      <style:text-properties fo:color="#000000" loext:opacity="100%" style:font-name="Source Sans Pro" fo:font-size="10pt" fo:letter-spacing="-0.007cm" fo:font-style="italic" style:font-size-asian="10pt" style:font-style-asian="italic" style:font-name-complex="Source Sans Pro1"/>
    </style:style>
    <style:style style:name="T264" style:family="text">
      <style:text-properties fo:color="#000000" loext:opacity="100%" style:font-name="Source Sans Pro" fo:font-size="10pt" fo:letter-spacing="-0.009cm" fo:font-style="italic" style:font-size-asian="10pt" style:font-style-asian="italic" style:font-name-complex="Source Sans Pro1"/>
    </style:style>
    <style:style style:name="T265" style:family="text">
      <style:text-properties fo:color="#000000" loext:opacity="100%" style:font-name="Source Sans Pro" fo:font-size="10pt" fo:letter-spacing="-0.009cm" fo:font-style="italic" style:font-size-asian="10pt" style:font-style-asian="italic"/>
    </style:style>
    <style:style style:name="T266" style:family="text">
      <style:text-properties fo:color="#000000" loext:opacity="100%" style:font-name="Source Sans Pro" fo:font-size="10pt" fo:letter-spacing="0.071cm" fo:font-style="italic" style:font-size-asian="10pt" style:font-style-asian="italic"/>
    </style:style>
    <style:style style:name="T267" style:family="text">
      <style:text-properties fo:color="#000000" loext:opacity="100%" style:font-name="Source Sans Pro" fo:font-size="10pt" fo:letter-spacing="0.067cm" fo:font-style="italic" style:font-size-asian="10pt" style:font-style-asian="italic"/>
    </style:style>
    <style:style style:name="T268" style:family="text">
      <style:text-properties fo:color="#000000" loext:opacity="100%" style:font-name="Source Sans Pro" fo:font-size="10pt" fo:letter-spacing="-0.011cm" fo:font-style="italic" style:font-size-asian="10pt" style:font-style-asian="italic"/>
    </style:style>
    <style:style style:name="T269" style:family="text">
      <style:text-properties fo:color="#000000" loext:opacity="100%" style:text-position="super 58%" style:font-name="Source Sans Pro" fo:font-size="9pt" fo:letter-spacing="normal" style:font-size-asian="9pt"/>
    </style:style>
    <style:style style:name="T270" style:family="text">
      <style:text-properties fo:color="#000000" loext:opacity="100%" style:text-position="super 58%" style:font-name="Source Sans Pro" fo:font-size="9pt" fo:letter-spacing="-0.002cm" style:font-size-asian="9pt"/>
    </style:style>
    <style:style style:name="T271" style:family="text">
      <style:text-properties fo:color="#000000" loext:opacity="100%" style:text-position="super 58%" style:font-name="Source Sans Pro" fo:font-size="9pt" fo:letter-spacing="-0.002cm" fo:font-weight="bold" style:font-size-asian="9pt" style:font-weight-asian="bold"/>
    </style:style>
    <style:style style:name="T272" style:family="text">
      <style:text-properties fo:color="#000000" loext:opacity="100%" style:text-position="super 58%" style:font-name="Source Sans Pro" fo:font-size="9pt" fo:letter-spacing="0.002cm" fo:font-weight="bold" style:font-size-asian="9pt" style:font-weight-asian="bold"/>
    </style:style>
    <style:style style:name="T273" style:family="text">
      <style:text-properties fo:color="#000000" loext:opacity="100%" style:text-position="super 58%" style:font-name="Source Sans Pro" fo:font-size="9pt" fo:letter-spacing="0.014cm" fo:font-weight="bold" style:font-size-asian="9pt" style:font-weight-asian="bold"/>
    </style:style>
    <style:style style:name="T274" style:family="text">
      <style:text-properties fo:color="#000000" loext:opacity="100%" style:text-position="super 58%" style:font-name="Source Sans Pro" fo:font-size="9pt" fo:letter-spacing="-0.004cm" style:font-size-asian="9pt"/>
    </style:style>
    <style:style style:name="T275" style:family="text">
      <style:text-properties fo:color="#000000" loext:opacity="100%" style:font-name="Segoe UI" fo:font-size="8pt" fo:letter-spacing="normal" style:font-size-asian="8pt"/>
    </style:style>
    <style:style style:name="T276" style:family="text">
      <style:text-properties fo:color="#000000" loext:opacity="100%" style:font-name="Segoe UI" fo:font-size="8pt" fo:letter-spacing="-0.162cm" style:font-size-asian="8pt"/>
    </style:style>
    <style:style style:name="T277" style:family="text">
      <style:text-properties fo:color="#000000" loext:opacity="100%" style:font-name="Times New Roman" fo:font-size="8pt" fo:letter-spacing="normal" style:font-size-asian="8pt"/>
    </style:style>
    <style:style style:name="T278" style:family="text">
      <style:text-properties fo:color="#21211e" loext:opacity="100%" style:font-name="Source Sans Pro" fo:font-size="10.5pt" fo:letter-spacing="-0.002cm" fo:font-weight="bold" style:font-size-asian="10.5pt" style:font-weight-asian="bold"/>
    </style:style>
    <style:style style:name="T279" style:family="text">
      <style:text-properties fo:color="#21211e" loext:opacity="100%" style:font-name="Source Sans Pro" fo:font-size="10.5pt" fo:letter-spacing="-0.002cm" style:font-size-asian="10.5pt"/>
    </style:style>
    <style:style style:name="T280" style:family="text">
      <style:text-properties fo:color="#21211e" loext:opacity="100%" style:font-name="Source Sans Pro" fo:font-size="10.5pt" fo:letter-spacing="-0.002cm" style:font-size-asian="10.5pt" style:font-name-complex="Source Sans Pro1"/>
    </style:style>
    <style:style style:name="T281" style:family="text">
      <style:text-properties fo:color="#21211e" loext:opacity="100%" style:font-name="Source Sans Pro" fo:font-size="10.5pt" fo:letter-spacing="normal" fo:font-weight="bold" style:font-size-asian="10.5pt" style:font-weight-asian="bold"/>
    </style:style>
    <style:style style:name="T282" style:family="text">
      <style:text-properties fo:color="#21211e" loext:opacity="100%" style:font-name="Source Sans Pro" fo:font-size="10.5pt" fo:letter-spacing="normal" style:font-size-asian="10.5pt"/>
    </style:style>
    <style:style style:name="T283" style:family="text">
      <style:text-properties fo:color="#21211e" loext:opacity="100%" style:font-name="Source Sans Pro" fo:font-size="10.5pt" fo:letter-spacing="normal" style:font-size-asian="10.5pt" style:font-name-complex="Source Sans Pro1"/>
    </style:style>
    <style:style style:name="T284" style:family="text">
      <style:text-properties fo:color="#21211e" loext:opacity="100%" style:font-name="Source Sans Pro" fo:font-size="10.5pt" fo:letter-spacing="-0.004cm" fo:font-weight="bold" style:font-size-asian="10.5pt" style:font-weight-asian="bold"/>
    </style:style>
    <style:style style:name="T285" style:family="text">
      <style:text-properties fo:color="#21211e" loext:opacity="100%" style:font-name="Source Sans Pro" fo:font-size="10.5pt" fo:letter-spacing="-0.004cm" style:font-size-asian="10.5pt"/>
    </style:style>
    <style:style style:name="T286" style:family="text">
      <style:text-properties fo:color="#21211e" loext:opacity="100%" style:font-name="Source Sans Pro" fo:font-size="10.5pt" fo:letter-spacing="0.005cm" fo:font-weight="bold" style:font-size-asian="10.5pt" style:font-weight-asian="bold"/>
    </style:style>
    <style:style style:name="T287" style:family="text">
      <style:text-properties fo:color="#21211e" loext:opacity="100%" style:font-name="Source Sans Pro" fo:font-size="10.5pt" fo:letter-spacing="0.005cm" style:font-size-asian="10.5pt"/>
    </style:style>
    <style:style style:name="T288" style:family="text">
      <style:text-properties fo:color="#21211e" loext:opacity="100%" style:font-name="Source Sans Pro" fo:font-size="10.5pt" fo:letter-spacing="0.004cm" style:font-size-asian="10.5pt"/>
    </style:style>
    <style:style style:name="T289" style:family="text">
      <style:text-properties fo:color="#21211e" loext:opacity="100%" style:font-name="Source Sans Pro" fo:font-size="10.5pt" fo:letter-spacing="0.002cm" style:font-size-asian="10.5pt"/>
    </style:style>
    <style:style style:name="T290" style:family="text">
      <style:text-properties fo:color="#21211e" loext:opacity="100%" style:font-name="Source Sans Pro" fo:font-size="10.5pt" fo:letter-spacing="0.002cm" fo:font-weight="bold" style:font-size-asian="10.5pt" style:font-weight-asian="bold"/>
    </style:style>
    <style:style style:name="T291" style:family="text">
      <style:text-properties fo:color="#21211e" loext:opacity="100%" style:font-name="Source Sans Pro" fo:font-size="10.5pt" fo:letter-spacing="-0.005cm" style:font-size-asian="10.5pt"/>
    </style:style>
    <style:style style:name="T292" style:family="text">
      <style:text-properties fo:color="#21211e" loext:opacity="100%" style:font-name="Source Sans Pro" fo:font-size="10.5pt" fo:letter-spacing="0.238cm" style:font-size-asian="10.5pt"/>
    </style:style>
    <style:style style:name="T293" style:family="text">
      <style:text-properties fo:color="#21211e" loext:opacity="100%" style:font-name="Source Sans Pro" fo:font-size="10.5pt" fo:letter-spacing="0.081cm" style:font-size-asian="10.5pt"/>
    </style:style>
    <style:style style:name="T294" style:family="text">
      <style:text-properties fo:color="#21211e" loext:opacity="100%" style:font-name="Source Sans Pro" fo:font-size="10.5pt" fo:letter-spacing="0.078cm" style:font-size-asian="10.5pt"/>
    </style:style>
    <style:style style:name="T295" style:family="text">
      <style:text-properties fo:color="#21211e" loext:opacity="100%" style:font-name="Source Sans Pro" fo:font-size="10.5pt" fo:letter-spacing="0.079cm" fo:font-weight="bold" style:font-size-asian="10.5pt" style:font-weight-asian="bold"/>
    </style:style>
    <style:style style:name="T296" style:family="text">
      <style:text-properties fo:color="#21211e" loext:opacity="100%" style:font-name="Source Sans Pro" fo:font-size="10.5pt" fo:letter-spacing="0.007cm" style:font-size-asian="10.5pt"/>
    </style:style>
    <style:style style:name="T297" style:family="text">
      <style:text-properties fo:color="#21211e" loext:opacity="100%" style:font-name="Source Sans Pro" fo:font-size="10.5pt" fo:letter-spacing="0.365cm" style:font-size-asian="10.5pt"/>
    </style:style>
    <style:style style:name="T298" style:family="text">
      <style:text-properties fo:color="#21211e" loext:opacity="100%" style:font-name="Source Sans Pro" fo:font-size="10.5pt" fo:letter-spacing="0.071cm" style:font-size-asian="10.5pt"/>
    </style:style>
    <style:style style:name="T299" style:family="text">
      <style:text-properties fo:color="#21211e" loext:opacity="100%" style:font-name="Source Sans Pro" fo:font-size="10.5pt" fo:letter-spacing="0.072cm" style:font-size-asian="10.5pt"/>
    </style:style>
    <style:style style:name="T300" style:family="text">
      <style:text-properties fo:color="#21211e" loext:opacity="100%" style:font-name="Source Sans Pro" fo:font-size="10.5pt" fo:letter-spacing="0.064cm" style:font-size-asian="10.5pt"/>
    </style:style>
    <style:style style:name="T301" style:family="text">
      <style:text-properties fo:color="#21211e" loext:opacity="100%" style:font-name="Source Sans Pro" fo:font-size="10.5pt" fo:letter-spacing="0.065cm" style:font-size-asian="10.5pt"/>
    </style:style>
    <style:style style:name="T302" style:family="text">
      <style:text-properties fo:color="#21211e" loext:opacity="100%" style:font-name="Source Sans Pro" fo:font-size="10.5pt" fo:letter-spacing="0.067cm" style:font-size-asian="10.5pt"/>
    </style:style>
    <style:style style:name="T303" style:family="text">
      <style:text-properties fo:color="#21211e" loext:opacity="100%" style:font-name="Source Sans Pro" fo:font-size="10.5pt" fo:letter-spacing="0.069cm" style:font-size-asian="10.5pt"/>
    </style:style>
    <style:style style:name="T304" style:family="text">
      <style:text-properties fo:color="#21211e" loext:opacity="100%" style:font-name="Source Sans Pro" fo:font-size="10.5pt" fo:letter-spacing="0.062cm" style:font-size-asian="10.5pt"/>
    </style:style>
    <style:style style:name="T305" style:family="text">
      <style:text-properties fo:color="#21211e" loext:opacity="100%" style:font-name="Source Sans Pro" fo:font-size="10.5pt" fo:letter-spacing="-0.007cm" style:font-size-asian="10.5pt"/>
    </style:style>
    <style:style style:name="T306" style:family="text">
      <style:text-properties fo:color="#21211e" loext:opacity="100%" style:font-name="OpenSymbol" fo:font-size="10.5pt" fo:letter-spacing="normal" style:font-size-asian="10.5pt" style:font-name-complex="OpenSymbol1"/>
    </style:style>
    <style:style style:name="T307" style:family="text">
      <style:text-properties fo:color="#21211e" loext:opacity="100%" style:font-name="Times New Roman" fo:font-size="10.5pt" fo:letter-spacing="0.081cm" style:font-size-asian="10.5pt"/>
    </style:style>
    <style:style style:name="T308" style:family="text">
      <style:text-properties fo:color="#ff0000" loext:opacity="100%" style:font-name="Arial" fo:font-size="1pt" fo:letter-spacing="normal" style:font-size-asian="1pt"/>
    </style:style>
    <style:style style:name="fr1" style:family="graphic" style:parent-style-name="Graphics">
      <style:graphic-properties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  <style:style style:name="fr2" style:family="graphic" style:parent-style-name="Graphics">
      <style:graphic-properties fo:margin-left="0cm" fo:margin-right="0cm" fo:margin-top="0cm" fo:margin-bottom="0cm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 loext:marker-style-name="T24"><draw:frame draw:style-name="fr1" draw:name="Imagen1" text:anchor-type="char" svg:x="3.164cm" svg:y="19.685cm" svg:width="0.37cm" svg:height="0.37cm" draw:z-index="48"><draw:image xlink:href="Pictures/1000000000000021000000216485686BED2C655A.jpg" xlink:type="simple" xlink:show="embed" xlink:actuate="onLoad" draw:mime-type="image/jpeg"/></draw:frame><draw:frame draw:style-name="fr1" draw:name="Imagen2" text:anchor-type="char" svg:x="3.216cm" svg:y="10.837cm" svg:width="0.37cm" svg:height="0.37cm" draw:z-index="50"><draw:image xlink:href="Pictures/1000000000000021000000216485686BED2C655A.jpg" xlink:type="simple" xlink:show="embed" xlink:actuate="onLoad" draw:mime-type="image/jpeg"/></draw:frame><draw:frame draw:style-name="fr1" draw:name="Imagen3" text:anchor-type="char" svg:x="3.216cm" svg:y="10.269cm" svg:width="0.37cm" svg:height="0.37cm" draw:z-index="51"><draw:image xlink:href="Pictures/1000000000000021000000216485686BED2C655A.jpg" xlink:type="simple" xlink:show="embed" xlink:actuate="onLoad" draw:mime-type="image/jpeg"/></draw:frame><draw:frame draw:style-name="fr1" draw:name="Imagen4" text:anchor-type="char" svg:x="2.009cm" svg:y="0.907cm" svg:width="1.57cm" svg:height="1.401cm" draw:z-index="52"><draw:image xlink:href="Pictures/100000000000008C0000007C3A490CC9BC7AE97C.jpg" xlink:type="simple" xlink:show="embed" xlink:actuate="onLoad" draw:mime-type="image/jpeg"/></draw:frame><draw:frame draw:style-name="fr1" draw:name="Imagen5" text:anchor-type="char" svg:x="1.967cm" svg:y="4.364cm" svg:width="17.071cm" svg:height="0.106cm" draw:z-index="53"><draw:image xlink:href="Pictures/10000000000005E90000000A681959EF6853F696.jpg" xlink:type="simple" xlink:show="embed" xlink:actuate="onLoad" draw:mime-type="image/jpeg"/></draw:frame><draw:frame draw:style-name="fr1" draw:name="Imagen6" text:anchor-type="char" svg:x="1.967cm" svg:y="25.853cm" svg:width="4.322cm" svg:height="0.088cm" draw:z-index="54"><draw:image xlink:href="Pictures/100000000000017F00000008B4CE76F69613755B.jpg" xlink:type="simple" xlink:show="embed" xlink:actuate="onLoad" draw:mime-type="image/jpeg"/></draw:frame><draw:frame draw:style-name="fr1" draw:name="Imagen7" text:anchor-type="char" svg:x="2.801cm" svg:y="22.394cm" svg:width="16.268cm" svg:height="2.734cm" draw:z-index="55"><draw:image xlink:href="Pictures/10000000000005A2000000F3717678FB51FA1E37.jpg" xlink:type="simple" xlink:show="embed" xlink:actuate="onLoad" draw:mime-type="image/jpeg"/></draw:frame><text:span text:style-name="T1">MODELO</text:span><text:span text:style-name="T3"> </text:span><text:span text:style-name="T4">DE</text:span><text:span text:style-name="T3"> </text:span><text:span text:style-name="T4">PLIEGO</text:span><text:span text:style-name="T6"> </text:span><text:span text:style-name="T7">DE</text:span><text:span text:style-name="T8"> </text:span><text:span text:style-name="T2">CLÁUSULAS</text:span><text:span text:style-name="T9"> </text:span><text:span text:style-name="T10">ADMINISTRATIVAS</text:span><text:span text:style-name="T11"> </text:span><text:span text:style-name="T10">PARTICULARES</text:span><text:span text:style-name="T9"> </text:span><text:span text:style-name="T1">RECOMENDADO</text:span><text:span text:style-name="T9"> </text:span><text:span text:style-name="T4">POR</text:span><text:span text:style-name="T6"> </text:span><text:span text:style-name="T1">LA</text:span><text:span text:style-name="T9"> </text:span><text:span text:style-name="T2">COMISIÓN<text:line-break/></text:span><text:span text:style-name="T12">CONSULTIVA</text:span><text:span text:style-name="T13"> </text:span><text:span text:style-name="T7">DE</text:span><text:span text:style-name="T14"> </text:span><text:span text:style-name="T15">CONTRATACIÓN</text:span><text:span text:style-name="T16"> </text:span><text:span text:style-name="T5">PÚBLICA</text:span><text:span text:style-name="T17"> </text:span><text:span text:style-name="T12">PARA</text:span><text:span text:style-name="T18"> </text:span><text:span text:style-name="T1">LA</text:span><text:span text:style-name="T13"> </text:span><text:span text:style-name="T15">CONTRATACIÓN</text:span><text:span text:style-name="T17"> </text:span><text:span text:style-name="T7">DE</text:span><text:span text:style-name="T14"> </text:span><text:span text:style-name="T4">SERVICIOS</text:span><text:span text:style-name="T16"> </text:span><text:span text:style-name="T23">MEDIANTE<text:line-break/></text:span><text:span text:style-name="T1">PROCEDIMIENTO</text:span><text:span text:style-name="T19"> </text:span><text:span text:style-name="T1">ABIERTO</text:span><text:span text:style-name="T20"> </text:span><text:span text:style-name="T4">SIMPLIFICADO ABREVIADO</text:span><text:span text:style-name="T21"> </text:span><text:span text:style-name="T22">-</text:span><text:span text:style-name="T10"> </text:span><text:span text:style-name="T2">PRESENTACIÓN</text:span><text:span text:style-name="T7"> </text:span><text:span text:style-name="T5">ELECTRÓNICA</text:span><text:span text:style-name="T19"> </text:span><text:span text:style-name="T4">DE</text:span><text:span text:style-name="T1"> </text:span><text:span text:style-name="T10">OFERTAS</text:span></text:p>
      <text:p text:style-name="P16" loext:marker-style-name="T24"><text:span text:style-name="T278">ANEXO</text:span><text:span text:style-name="T281"> </text:span><text:span text:style-name="T284">II</text:span></text:p>
      <text:p text:style-name="P17" loext:marker-style-name="T24"><text:span text:style-name="T30">DECLARACIÓN</text:span><text:span text:style-name="T24"> RESPONSABLE</text:span><text:span text:style-name="T37"> </text:span><text:span text:style-name="T31">UNIFICADA</text:span><text:span text:style-name="T39"> </text:span><text:span text:style-name="T44">PARA</text:span><text:span text:style-name="T39"> </text:span><text:span text:style-name="T31">PROCEDIMIENTO ABIERTO</text:span><text:span text:style-name="T24"> SIMPLIFICADO</text:span><text:span text:style-name="T51"> </text:span><text:span text:style-name="T24">ABREVIADO</text:span></text:p>
      <text:p text:style-name="P69" loext:marker-style-name="T26"><text:span text:style-name="T26">(SOBRE</text:span><text:span text:style-name="T56"> </text:span><text:span text:style-name="T32">ELECTRÓNICO</text:span><text:span text:style-name="T60"> </text:span><text:span text:style-name="T32">ÚNICO</text:span><text:span text:style-name="T269">24</text:span><text:span text:style-name="T26">)</text:span></text:p>
      <text:p text:style-name="P18" loext:marker-style-name="T24"><text:span text:style-name="T24">EXPEDIENTE:</text:span><text:span text:style-name="T58"> </text:span><text:span text:style-name="T51">CONTR</text:span><text:span text:style-name="T37"> </text:span><text:span text:style-name="T24">2025</text:span><text:span text:style-name="T31"> </text:span><text:span text:style-name="T24">706989</text:span></text:p>
      <text:p text:style-name="P4" loext:marker-style-name="T24"><text:span text:style-name="T30">TÍTULO:</text:span><text:span text:style-name="T62"> </text:span><text:span text:style-name="T24">SERVICIO</text:span><text:span text:style-name="T63"> </text:span><text:span text:style-name="T51">DE</text:span><text:span text:style-name="T64"> </text:span><text:span text:style-name="T25">ORGANIZACIÓN</text:span><text:span text:style-name="T63"> </text:span><text:span text:style-name="T24">Y</text:span><text:span text:style-name="T62"> </text:span><text:span text:style-name="T25">REALIZACIÓN</text:span><text:span text:style-name="T65"> </text:span><text:span text:style-name="T51">DE</text:span><text:span text:style-name="T66"> </text:span><text:span text:style-name="T24">DIFERENTES</text:span><text:span text:style-name="T65"> </text:span><text:span text:style-name="T51">ACCIONES</text:span><text:span text:style-name="T64"> </text:span><text:span text:style-name="T51">DE</text:span><text:span text:style-name="T66"> </text:span><text:span text:style-name="T25">DINAMIZACIÓN<text:line-break/></text:span><text:span text:style-name="T24">DURANTE</text:span><text:span text:style-name="T31"> LA</text:span><text:span text:style-name="T24"> </text:span><text:span text:style-name="T25">CELEBRACIÓN</text:span><text:span text:style-name="T31"> </text:span><text:span text:style-name="T58">DE</text:span><text:span text:style-name="T51"> </text:span><text:span text:style-name="T67">LOS</text:span><text:span text:style-name="T37"> </text:span><text:span text:style-name="T25">DÍAS</text:span><text:span text:style-name="T37"> </text:span><text:span text:style-name="T24">EUROPEOS </text:span><text:span text:style-name="T58">DE</text:span><text:span text:style-name="T51"> </text:span><text:span text:style-name="T31">LA</text:span><text:span text:style-name="T39"> </text:span><text:span text:style-name="T30">ARTESANÍA</text:span><text:span text:style-name="T39"> </text:span><text:span text:style-name="T31">EN</text:span><text:span text:style-name="T58"> </text:span><text:span text:style-name="T31">LA</text:span><text:span text:style-name="T39"> </text:span><text:span text:style-name="T24">PROVINCIA</text:span><text:span text:style-name="T31"> </text:span><text:span text:style-name="T39">DE</text:span><text:span text:style-name="T44"> </text:span><text:span text:style-name="T30">CÓRDOBA</text:span></text:p>
      <text:p text:style-name="P29" loext:marker-style-name="T26"><text:span text:style-name="T27">D./Dª.</text:span><text:span text:style-name="T71"> </text:span><text:span text:style-name="T27">…</text:span><text:span text:style-name="T40"> </text:span><text:span text:style-name="T27">…</text:span><text:span text:style-name="T53"> </text:span><text:span text:style-name="T27">…</text:span><text:span text:style-name="T56"> </text:span><text:span text:style-name="T27">…</text:span><text:span text:style-name="T33"> </text:span><text:span text:style-name="T27">…</text:span><text:span text:style-name="T56"> </text:span><text:span text:style-name="T27">…</text:span><text:span text:style-name="T26"> </text:span><text:span text:style-name="T27">…</text:span><text:span text:style-name="T26"> </text:span><text:span text:style-name="T27">…</text:span><text:span text:style-name="T26"> </text:span><text:span text:style-name="T27">…</text:span><text:span text:style-name="T33"> </text:span><text:span text:style-name="T27">…</text:span><text:span text:style-name="T40"> </text:span><text:span text:style-name="T27">…</text:span><text:span text:style-name="T26"> </text:span><text:span text:style-name="T27">…</text:span><text:span text:style-name="T53"> </text:span><text:span text:style-name="T27">…</text:span><text:span text:style-name="T40"> </text:span><text:span text:style-name="T27">…</text:span><text:span text:style-name="T26"> </text:span><text:span text:style-name="T27">…</text:span><text:span text:style-name="T26"> </text:span><text:span text:style-name="T27">…</text:span><text:span text:style-name="T33"> </text:span><text:span text:style-name="T26">,</text:span><text:span text:style-name="T56"> </text:span><text:span text:style-name="T53">con</text:span><text:span text:style-name="T56"> DNI.</text:span><text:span text:style-name="T53"> </text:span><text:span text:style-name="T27">Núm.</text:span><text:span text:style-name="T56"> </text:span><text:span text:style-name="T27">…</text:span><text:span text:style-name="T53"> </text:span><text:span text:style-name="T27">…</text:span><text:span text:style-name="T56"> </text:span><text:span text:style-name="T27">…</text:span><text:span text:style-name="T33"> </text:span><text:span text:style-name="T27">…</text:span><text:span text:style-name="T40"> </text:span><text:span text:style-name="T32">…,</text:span><text:span text:style-name="T56"> </text:span><text:span text:style-name="T33">actuando:</text:span></text:p>
      <text:p text:style-name="P30" loext:marker-style-name="T26"><text:span text:style-name="T33">en</text:span><text:span text:style-name="T73"> </text:span><text:span text:style-name="T53">nombre </text:span><text:span text:style-name="T46">propio,</text:span><text:span text:style-name="T33"> </text:span><text:span text:style-name="T46">con</text:span><text:span text:style-name="T68"> </text:span><text:span text:style-name="T53">domicilio fiscal </text:span><text:span text:style-name="T33">en</text:span><text:span text:style-name="T53"> </text:span><text:span text:style-name="T54">………………………..</text:span></text:p>
      <text:p text:style-name="P7" loext:marker-style-name="T26"><text:span text:style-name="T75"><text:s/></text:span><text:span text:style-name="T33">en</text:span><text:span text:style-name="T26"> </text:span><text:span text:style-name="T47">representación</text:span><text:span text:style-name="T26"> </text:span><text:span text:style-name="T53">de</text:span><text:span text:style-name="T40"> </text:span><text:span text:style-name="T46">la</text:span><text:span text:style-name="T40"> </text:span><text:span text:style-name="T53">entidad</text:span><text:span text:style-name="T40"> </text:span><text:span text:style-name="T46">licitadora</text:span><text:span text:style-name="T76"> </text:span><text:span text:style-name="T27">…</text:span><text:span text:style-name="T53"> </text:span><text:span text:style-name="T27">…</text:span><text:span text:style-name="T26"> </text:span><text:span text:style-name="T27">…</text:span><text:span text:style-name="T26"> </text:span><text:span text:style-name="T27">…</text:span><text:span text:style-name="T53"> </text:span><text:span text:style-name="T27">…</text:span><text:span text:style-name="T26"> </text:span><text:span text:style-name="T27">…</text:span><text:span text:style-name="T26"> </text:span><text:span text:style-name="T27">…</text:span><text:span text:style-name="T53"> </text:span><text:span text:style-name="T27">…</text:span><text:span text:style-name="T26"> </text:span><text:span text:style-name="T27">…</text:span><text:span text:style-name="T53"> </text:span><text:span text:style-name="T27">…</text:span><text:span text:style-name="T26"> </text:span><text:span text:style-name="T27">…</text:span><text:span text:style-name="T26"> </text:span><text:span text:style-name="T47">…,</text:span><text:span text:style-name="T56"> </text:span><text:span text:style-name="T46">con</text:span><text:span text:style-name="T56"> </text:span><text:span text:style-name="T53">CIF</text:span><text:span text:style-name="T56"> </text:span><text:span text:style-name="T54">núm.</text:span><text:span text:style-name="T26"> </text:span><text:span text:style-name="T27">…</text:span><text:span text:style-name="T26"> </text:span><text:span text:style-name="T27">…</text:span><text:span text:style-name="T26"> </text:span><text:span text:style-name="T27">…</text:span><text:span text:style-name="T53"> </text:span><text:span text:style-name="T27">…<text:line-break/></text:span><text:span text:style-name="T26">y</text:span><text:span text:style-name="T77"> </text:span><text:span text:style-name="T53">domicilio</text:span><text:span text:style-name="T79"> </text:span><text:span text:style-name="T53">fiscal</text:span><text:span text:style-name="T77"> </text:span><text:span text:style-name="T33">en</text:span><text:span text:style-name="T81"> </text:span><text:span text:style-name="T54">………………………………….,</text:span><text:span text:style-name="T83"> </text:span><text:span text:style-name="T46">en</text:span><text:span text:style-name="T81"> </text:span><text:span text:style-name="T46">calidad</text:span><text:span text:style-name="T81"> </text:span><text:span text:style-name="T53">de</text:span><text:span text:style-name="T83"> </text:span><text:span text:style-name="T27">…</text:span><text:span text:style-name="T77"> </text:span><text:span text:style-name="T27">…</text:span><text:span text:style-name="T85"> </text:span><text:span text:style-name="T27">…</text:span><text:span text:style-name="T85"> </text:span><text:span text:style-name="T27">…</text:span><text:span text:style-name="T77"> </text:span><text:span text:style-name="T27">…</text:span><text:span text:style-name="T85"> </text:span><text:span text:style-name="T27">…</text:span><text:span text:style-name="T86"> </text:span><text:span text:style-name="T270">25</text:span><text:span text:style-name="T26">,</text:span><text:span text:style-name="T79"> </text:span><text:span text:style-name="T54">según</text:span><text:span text:style-name="T77"> </text:span><text:span text:style-name="T88">consta</text:span><text:span text:style-name="T81"> </text:span><text:span text:style-name="T47">en<text:line-break/></text:span><text:span text:style-name="T53">Escritura</text:span><text:span text:style-name="T89"> </text:span><text:span text:style-name="T53">de</text:span><text:span text:style-name="T91"> </text:span><text:span text:style-name="T27">…</text:span><text:span text:style-name="T38"> </text:span><text:span text:style-name="T27">…</text:span><text:span text:style-name="T38"> </text:span><text:span text:style-name="T27">…</text:span><text:span text:style-name="T60"> </text:span><text:span text:style-name="T27">…</text:span><text:span text:style-name="T60"> </text:span><text:span text:style-name="T27">…</text:span><text:span text:style-name="T93"> </text:span><text:span text:style-name="T27">…</text:span><text:span text:style-name="T38"> </text:span><text:span text:style-name="T27">…</text:span><text:span text:style-name="T38"> </text:span><text:span text:style-name="T27">…</text:span><text:span text:style-name="T93"> </text:span><text:span text:style-name="T27">…</text:span><text:span text:style-name="T38"> </text:span><text:span text:style-name="T27">…</text:span><text:span text:style-name="T38"> </text:span><text:span text:style-name="T40">(c</text:span><text:span text:style-name="T48">onstitución/poder/elevación</text:span><text:span text:style-name="T94"> </text:span><text:span text:style-name="T49">de</text:span><text:span text:style-name="T90"> </text:span><text:span text:style-name="T55">acuerdos</text:span><text:span text:style-name="T94"> </text:span><text:span text:style-name="T34">sociales</text:span><text:span text:style-name="T26">)</text:span><text:span text:style-name="T40"> </text:span><text:span text:style-name="T56">de</text:span><text:span text:style-name="T38"> </text:span><text:span text:style-name="T46">fecha</text:span><text:span text:style-name="T89"> </text:span><text:span text:style-name="T27">…<text:line-break/>…</text:span><text:span text:style-name="T88"> </text:span><text:span text:style-name="T27">…</text:span><text:span text:style-name="T53"> </text:span><text:span text:style-name="T27">…</text:span><text:span text:style-name="T88"> </text:span><text:span text:style-name="T26">,</text:span><text:span text:style-name="T46"> </text:span><text:span text:style-name="T68">otorgada</text:span><text:span text:style-name="T33"> </text:span><text:span text:style-name="T46">por</text:span><text:span text:style-name="T26"> </text:span><text:span text:style-name="T46">el</text:span><text:span text:style-name="T26"> o</text:span><text:span text:style-name="T73"> </text:span><text:span text:style-name="T26">la</text:span><text:span text:style-name="T88"> </text:span><text:span text:style-name="T46">Notario </text:span><text:span text:style-name="T54">D./Dª.</text:span><text:span text:style-name="T71"> </text:span><text:span text:style-name="T27">…</text:span><text:span text:style-name="T96"> </text:span><text:span text:style-name="T27">…</text:span><text:span text:style-name="T88"> </text:span><text:span text:style-name="T27">…</text:span><text:span text:style-name="T53"> </text:span><text:span text:style-name="T27">…</text:span><text:span text:style-name="T88"> </text:span><text:span text:style-name="T27">…</text:span><text:span text:style-name="T88"> </text:span><text:span text:style-name="T27">…</text:span><text:span text:style-name="T88"> </text:span><text:span text:style-name="T27">…</text:span><text:span text:style-name="T53"> </text:span><text:span text:style-name="T27">…</text:span><text:span text:style-name="T88"> </text:span><text:span text:style-name="T27">…</text:span><text:span text:style-name="T88"> </text:span><text:span text:style-name="T27">…</text:span><text:span text:style-name="T88"> </text:span><text:span text:style-name="T46">con</text:span><text:span text:style-name="T53"> </text:span><text:span text:style-name="T46">protocolo</text:span><text:span text:style-name="T53"> </text:span><text:span text:style-name="T54">núm</text:span><text:span text:style-name="T46"> </text:span><text:span text:style-name="T27">…</text:span></text:p>
      <text:p text:style-name="P31" loext:marker-style-name="T24"><text:span text:style-name="T278">DECLARA</text:span><text:span text:style-name="T24"/></text:p>
      <text:p text:style-name="P5" loext:marker-style-name="T24"><text:span text:style-name="T24">Primero.-</text:span><text:span text:style-name="T84"> </text:span><text:span text:style-name="T58">Que</text:span><text:span text:style-name="T84"> </text:span><text:span text:style-name="T31">la</text:span><text:span text:style-name="T82"> </text:span><text:span text:style-name="T24">empresa</text:span><text:span text:style-name="T78"> </text:span><text:span text:style-name="T31">licitadora</text:span><text:span text:style-name="T84"> </text:span><text:span text:style-name="T24">cumple</text:span><text:span text:style-name="T97"> </text:span><text:span text:style-name="T24">las</text:span><text:span text:style-name="T84"> </text:span><text:span text:style-name="T24">condiciones</text:span><text:span text:style-name="T80"> </text:span><text:span text:style-name="T31">establecidas</text:span><text:span text:style-name="T99"> </text:span><text:span text:style-name="T31">legalmente</text:span><text:span text:style-name="T84"> </text:span><text:span text:style-name="T51">para</text:span><text:span text:style-name="T97"> </text:span><text:span text:style-name="T44">contratar</text:span><text:span text:style-name="T99"> </text:span><text:span text:style-name="T45">con<text:line-break/></text:span><text:span text:style-name="T31">la</text:span><text:span text:style-name="T24"> </text:span><text:span text:style-name="T25">Administración.</text:span></text:p>
      <text:p text:style-name="P5" loext:marker-style-name="T26"><text:span text:style-name="T24">Segundo.-</text:span><text:span text:style-name="T101"> </text:span><text:span text:style-name="T56">Que</text:span><text:span text:style-name="T103"> </text:span><text:span text:style-name="T26">la</text:span><text:span text:style-name="T103"> </text:span><text:span text:style-name="T26">empresa</text:span><text:span text:style-name="T102"> </text:span><text:span text:style-name="T33">licitadora</text:span><text:span text:style-name="T104"> </text:span><text:span text:style-name="T26">tiene</text:span><text:span text:style-name="T102"> </text:span><text:span text:style-name="T24">plena</text:span><text:span text:style-name="T106"> </text:span><text:span text:style-name="T31">capacidad</text:span><text:span text:style-name="T106"> </text:span><text:span text:style-name="T58">de</text:span><text:span text:style-name="T108"> </text:span><text:span text:style-name="T31">obrar</text:span><text:span text:style-name="T110"> </text:span><text:span text:style-name="T26">y</text:span><text:span text:style-name="T103"> </text:span><text:span text:style-name="T33">cuenta</text:span><text:span text:style-name="T109"> </text:span><text:span text:style-name="T33">con</text:span><text:span text:style-name="T104"> </text:span><text:span text:style-name="T33">las</text:span><text:span text:style-name="T104"> </text:span><text:span text:style-name="T30">autorizaciones<text:line-break/></text:span><text:span text:style-name="T31">necesarias</text:span><text:span text:style-name="T24"> </text:span><text:span text:style-name="T53">para</text:span><text:span text:style-name="T38"> </text:span><text:span text:style-name="T33">ejercer</text:span><text:span text:style-name="T38"> </text:span><text:span text:style-name="T26">la actividad.</text:span></text:p>
      <text:p text:style-name="P73" loext:marker-style-name="T26"><text:span text:style-name="T44">Tercero.-</text:span><text:span text:style-name="T112"> </text:span><text:span text:style-name="T56">Que</text:span><text:span text:style-name="T98"> </text:span><text:span text:style-name="T26">la</text:span><text:span text:style-name="T114"> </text:span><text:span text:style-name="T33">empresa</text:span><text:span text:style-name="T114"> </text:span><text:span text:style-name="T33">licitadora</text:span><text:span text:style-name="T116"> </text:span><text:span text:style-name="T58">no</text:span><text:span text:style-name="T99"> </text:span><text:span text:style-name="T51">se</text:span><text:span text:style-name="T112"> </text:span><text:span text:style-name="T31">encuentra</text:span><text:span text:style-name="T115"> </text:span><text:span text:style-name="T24">incursa</text:span><text:span text:style-name="T97"> </text:span><text:span text:style-name="T37">en</text:span><text:span text:style-name="T78"> </text:span><text:span text:style-name="T31">las</text:span><text:span text:style-name="T112"> </text:span><text:span text:style-name="T24">prohibiciones</text:span><text:span text:style-name="T115"> </text:span><text:span text:style-name="T44">para</text:span><text:span text:style-name="T117"> </text:span><text:span text:style-name="T44">contratar</text:span><text:span text:style-name="T112"> </text:span><text:span text:style-name="T33">previstas en</text:span><text:span text:style-name="T40"> </text:span><text:span text:style-name="T33">el</text:span><text:span text:style-name="T56"> </text:span><text:span text:style-name="T27">artículo</text:span><text:span text:style-name="T33"> </text:span><text:span text:style-name="T56">71 </text:span><text:span text:style-name="T53">de</text:span><text:span text:style-name="T60"> </text:span><text:span text:style-name="T26">la </text:span><text:span text:style-name="T88">LCSP.</text:span></text:p>
      <text:p text:style-name="P18" loext:marker-style-name="T24"><text:span text:style-name="T31">Cuarto.-</text:span><text:span text:style-name="T58"> </text:span><text:span text:style-name="T56">Que</text:span><text:span text:style-name="T33"> </text:span><text:span text:style-name="T26">la</text:span><text:span text:style-name="T53"> </text:span><text:span text:style-name="T26">empresa</text:span><text:span text:style-name="T33"> </text:span><text:span text:style-name="T26">a</text:span><text:span text:style-name="T56"> </text:span><text:span text:style-name="T26">la que </text:span><text:span text:style-name="T33">representa</text:span><text:span text:style-name="T26"> </text:span><text:span text:style-name="T56">es</text:span><text:span text:style-name="T26"> </text:span><text:span text:style-name="T33">una</text:span><text:span text:style-name="T56"> </text:span><text:span text:style-name="T24">PYME:</text:span></text:p>
      <text:p text:style-name="P74" loext:marker-style-name="T26"><draw:frame draw:style-name="fr2" draw:name="Imagen8" text:anchor-type="char" svg:x="1.162cm" svg:y="0.007cm" svg:width="0.37cm" svg:height="0.37cm" draw:z-index="49"><draw:image xlink:href="Pictures/1000000000000021000000216485686BED2C655A.jpg" xlink:type="simple" xlink:show="embed" xlink:actuate="onLoad" draw:mime-type="image/jpeg"/></draw:frame><text:span text:style-name="T69">Sí </text:span><text:span text:style-name="T88">No</text:span></text:p>
      <text:p text:style-name="P5" loext:marker-style-name="T26"><text:span text:style-name="T31">Quinto.-</text:span><text:span text:style-name="T119"> </text:span><text:span text:style-name="T26">Que,</text:span><text:span text:style-name="T121"> </text:span><text:span text:style-name="T56">en</text:span><text:span text:style-name="T122"> </text:span><text:span text:style-name="T56">el</text:span><text:span text:style-name="T122"> </text:span><text:span text:style-name="T33">caso</text:span><text:span text:style-name="T122"> </text:span><text:span text:style-name="T40">de</text:span><text:span text:style-name="T123"> </text:span><text:span text:style-name="T26">que</text:span><text:span text:style-name="T123"> </text:span><text:span text:style-name="T56">en</text:span><text:span text:style-name="T120"> </text:span><text:span text:style-name="T33">el</text:span><text:span text:style-name="T120"> </text:span><text:span text:style-name="T33">Anexo</text:span><text:span text:style-name="T124"> </text:span><text:span text:style-name="T33">I-apartado</text:span><text:span text:style-name="T120"> </text:span><text:span text:style-name="T26">1</text:span><text:span text:style-name="T123"> </text:span><text:span text:style-name="T56">se</text:span><text:span text:style-name="T122"> </text:span><text:span text:style-name="T33">haya</text:span><text:span text:style-name="T122"> </text:span><text:span text:style-name="T26">limitado</text:span><text:span text:style-name="T122"> </text:span><text:span text:style-name="T56">el</text:span><text:span text:style-name="T122"> </text:span><text:span text:style-name="T27">número</text:span><text:span text:style-name="T122"> </text:span><text:span text:style-name="T40">de</text:span><text:span text:style-name="T123"> </text:span><text:span text:style-name="T53">lotes</text:span><text:span text:style-name="T125"> </text:span><text:span text:style-name="T56">que</text:span><text:span text:style-name="T118"> </text:span><text:span text:style-name="T27">puedan<text:line-break/></text:span><text:span text:style-name="T26">adjudicarse</text:span><text:span text:style-name="T83"> </text:span><text:span text:style-name="T26">a</text:span><text:span text:style-name="T83"> </text:span><text:span text:style-name="T26">una</text:span><text:span text:style-name="T83"> </text:span><text:span text:style-name="T26">persona</text:span><text:span text:style-name="T83"> </text:span><text:span text:style-name="T33">licitadora</text:span><text:span text:style-name="T100"> </text:span><text:span text:style-name="T26">y</text:span><text:span text:style-name="T85"> </text:span><text:span text:style-name="T38">se</text:span><text:span text:style-name="T126"> </text:span><text:span text:style-name="T33">haya</text:span><text:span text:style-name="T98"> </text:span><text:span text:style-name="T26">indicado</text:span><text:span text:style-name="T79"> </text:span><text:span text:style-name="T33">como</text:span><text:span text:style-name="T98"> </text:span><text:span text:style-name="T33">criterio</text:span><text:span text:style-name="T100"> </text:span><text:span text:style-name="T68">para</text:span><text:span text:style-name="T116"> </text:span><text:span text:style-name="T33">determinar</text:span><text:span text:style-name="T77"> </text:span><text:span text:style-name="T26">la</text:span><text:span text:style-name="T77"> </text:span><text:span text:style-name="T27">adjudicación</text:span><text:span text:style-name="T98"> </text:span><text:span text:style-name="T53">de</text:span><text:span text:style-name="T114"> </text:span><text:span text:style-name="T32">los<text:line-break/></text:span><text:span text:style-name="T53">lotes</text:span><text:span text:style-name="T26"> la</text:span><text:span text:style-name="T56"> </text:span><text:span text:style-name="T33">preferencia </text:span><text:span text:style-name="T26">indicada,</text:span><text:span text:style-name="T38"> </text:span><text:span text:style-name="T46">esta</text:span><text:span text:style-name="T40"> </text:span><text:span text:style-name="T32">será</text:span><text:span text:style-name="T26"> </text:span><text:span text:style-name="T56">la</text:span><text:span text:style-name="T46"> </text:span><text:span text:style-name="T26">siguiente:</text:span></text:p>
      <text:p text:style-name="P33" loext:marker-style-name="T24"><text:span text:style-name="T67">Lote</text:span><text:span text:style-name="T129"> </text:span><text:span text:style-name="T25">Denominación</text:span><text:span text:style-name="T130"> </text:span><text:span text:style-name="T31">Orden</text:span><text:span text:style-name="T24"> </text:span><text:span text:style-name="T39">de</text:span><text:span text:style-name="T44"> </text:span><text:span text:style-name="T31">preferencia</text:span></text:p>
      <text:p text:style-name="P79" loext:marker-style-name="T193"><text:span text:style-name="T188">24</text:span><text:span text:style-name="T190"> </text:span><text:span text:style-name="T191">Cláusula</text:span><text:span text:style-name="T193"> </text:span><text:span text:style-name="T188">9.2.1..a)</text:span><text:span text:style-name="T196"> </text:span><text:span text:style-name="T188">del</text:span><text:span text:style-name="T198"> </text:span><text:span text:style-name="T192">presente</text:span><text:span text:style-name="T188"> </text:span><text:span text:style-name="T196">Pliego</text:span><text:span text:style-name="T193"> </text:span><text:span text:style-name="T192">de </text:span><text:span text:style-name="T191">Cláusulas</text:span><text:span text:style-name="T192"> </text:span><text:span text:style-name="T196">Administrativas</text:span><text:span text:style-name="T199"> </text:span><text:span text:style-name="T196">Particulares.</text:span></text:p>
      <text:p text:style-name="P80" loext:marker-style-name="T193"><text:span text:style-name="T188">25</text:span><text:span text:style-name="T190"> </text:span><text:span text:style-name="T188">Apoderado/a,</text:span><text:span text:style-name="T200"> </text:span><text:span text:style-name="T188">administrador/a</text:span><text:span text:style-name="T200"> </text:span><text:span text:style-name="T189">único/a,</text:span><text:span text:style-name="T193"> solidario/a,</text:span><text:span text:style-name="T188"> </text:span><text:span text:style-name="T193">mancomunado/a,</text:span><text:span text:style-name="T200"> </text:span><text:span text:style-name="T192">etc.</text:span></text:p>
      <text:p text:style-name="P85" loext:marker-style-name="T193"><text:span text:style-name="T193">PCAP</text:span><text:span text:style-name="T200"> Servicios</text:span><text:span text:style-name="T192"> </text:span><text:span text:style-name="T193">Abierto</text:span><text:span text:style-name="T188"> </text:span><text:span text:style-name="T193">Simplificado Abreviado.</text:span><text:span text:style-name="T200"> </text:span><text:span text:style-name="T189">Presentación</text:span><text:span text:style-name="T200"> </text:span><text:span text:style-name="T194">electrónica</text:span><text:span text:style-name="T193"> de</text:span><text:span text:style-name="T188"> ofertas.</text:span><text:span text:style-name="T201"> </text:span><text:span text:style-name="T188">64</text:span></text:p>
      <text:p text:style-name="P88" loext:marker-style-name="T308"/>
      <text:p text:style-name="P92" loext:marker-style-name="T308"><text:span text:style-name="T308"><text:line-break/></text:span><text:span text:style-name="T308"/></text:p>
      <text:p text:style-name="P19" loext:marker-style-name="T26"><draw:frame draw:style-name="fr1" draw:name="Imagen9" text:anchor-type="char" svg:x="3.267cm" svg:y="22.864cm" svg:width="0.37cm" svg:height="0.37cm" draw:z-index="39"><draw:image xlink:href="Pictures/1000000000000021000000216485686BED2C655A.jpg" xlink:type="simple" xlink:show="embed" xlink:actuate="onLoad" draw:mime-type="image/jpeg"/></draw:frame><draw:frame draw:style-name="fr1" draw:name="Imagen10" text:anchor-type="char" svg:x="3.267cm" svg:y="21.467cm" svg:width="0.37cm" svg:height="0.37cm" draw:z-index="40"><draw:image xlink:href="Pictures/1000000000000021000000216485686BED2C655A.jpg" xlink:type="simple" xlink:show="embed" xlink:actuate="onLoad" draw:mime-type="image/jpeg"/></draw:frame><draw:frame draw:style-name="fr1" draw:name="Imagen11" text:anchor-type="char" svg:x="3.267cm" svg:y="14.016cm" svg:width="0.37cm" svg:height="0.37cm" draw:z-index="41"><draw:image xlink:href="Pictures/1000000000000021000000216485686BED2C655A.jpg" xlink:type="simple" xlink:show="embed" xlink:actuate="onLoad" draw:mime-type="image/jpeg"/></draw:frame><draw:frame draw:style-name="fr1" draw:name="Imagen12" text:anchor-type="char" svg:x="3.267cm" svg:y="13.085cm" svg:width="0.37cm" svg:height="0.37cm" draw:z-index="42"><draw:image xlink:href="Pictures/1000000000000021000000216485686BED2C655A.jpg" xlink:type="simple" xlink:show="embed" xlink:actuate="onLoad" draw:mime-type="image/jpeg"/></draw:frame><draw:frame draw:style-name="fr1" draw:name="Imagen13" text:anchor-type="char" svg:x="3.766cm" svg:y="8.59cm" svg:width="0.37cm" svg:height="0.37cm" draw:z-index="43"><draw:image xlink:href="Pictures/1000000000000021000000216485686BED2C655A.jpg" xlink:type="simple" xlink:show="embed" xlink:actuate="onLoad" draw:mime-type="image/jpeg"/></draw:frame><draw:frame draw:style-name="fr1" draw:name="Imagen14" text:anchor-type="char" svg:x="3.766cm" svg:y="7.193cm" svg:width="0.37cm" svg:height="0.37cm" draw:z-index="44"><draw:image xlink:href="Pictures/1000000000000021000000216485686BED2C655A.jpg" xlink:type="simple" xlink:show="embed" xlink:actuate="onLoad" draw:mime-type="image/jpeg"/></draw:frame><draw:frame draw:style-name="fr1" draw:name="Imagen15" text:anchor-type="char" svg:x="3.237cm" svg:y="4.865cm" svg:width="0.37cm" svg:height="0.37cm" draw:z-index="45"><draw:image xlink:href="Pictures/1000000000000021000000216485686BED2C655A.jpg" xlink:type="simple" xlink:show="embed" xlink:actuate="onLoad" draw:mime-type="image/jpeg"/></draw:frame><draw:frame draw:style-name="fr1" draw:name="Imagen16" text:anchor-type="char" svg:x="3.237cm" svg:y="3.933cm" svg:width="0.37cm" svg:height="0.37cm" draw:z-index="46"><draw:image xlink:href="Pictures/1000000000000021000000216485686BED2C655A.jpg" xlink:type="simple" xlink:show="embed" xlink:actuate="onLoad" draw:mime-type="image/jpeg"/></draw:frame><draw:frame draw:style-name="fr1" draw:name="Imagen17" text:anchor-type="char" svg:x="2.009cm" svg:y="0.907cm" svg:width="1.57cm" svg:height="1.401cm" draw:z-index="47"><draw:image xlink:href="Pictures/100000000000008C0000007C3A490CC9BC7AE97C.jpg" xlink:type="simple" xlink:show="embed" xlink:actuate="onLoad" draw:mime-type="image/jpeg"/></draw:frame><text:span text:style-name="T284">Sexto.-</text:span><text:span text:style-name="T286"> </text:span><text:span text:style-name="T279">Que</text:span><text:span text:style-name="T288"> </text:span><text:span text:style-name="T282">la empresa</text:span><text:span text:style-name="T289"> </text:span><text:span text:style-name="T282">a</text:span><text:span text:style-name="T279"> </text:span><text:span text:style-name="T289">la</text:span><text:span text:style-name="T291"> </text:span><text:span text:style-name="T282">que</text:span><text:span text:style-name="T289"> </text:span><text:span text:style-name="T279">representa:</text:span><text:span text:style-name="T289"> </text:span><text:span text:style-name="T282">(indicar</text:span><text:span text:style-name="T279"> </text:span><text:span text:style-name="T282">a</text:span><text:span text:style-name="T279"> </text:span><text:span text:style-name="T283">ó</text:span><text:span text:style-name="T279"> </text:span><text:span text:style-name="T288">b)</text:span></text:p>
      <text:p text:style-name="P34" loext:marker-style-name="T26"><text:span text:style-name="T289">a)</text:span><text:span text:style-name="T279"> </text:span><text:span text:style-name="T289">No</text:span><text:span text:style-name="T282"> </text:span><text:span text:style-name="T279">pertenece</text:span><text:span text:style-name="T287"> </text:span><text:span text:style-name="T282">a</text:span><text:span text:style-name="T289"> </text:span><text:span text:style-name="T280">ningún</text:span><text:span text:style-name="T287"> </text:span><text:span text:style-name="T281">grupo</text:span><text:span text:style-name="T278"> </text:span><text:span text:style-name="T290">de</text:span><text:span text:style-name="T281"> empresas</text:span><text:span text:style-name="T282">.</text:span></text:p>
      <text:p text:style-name="P75" loext:marker-style-name="T26"><text:span text:style-name="T285">b)</text:span><text:span text:style-name="T292"> </text:span><text:span text:style-name="T285">Pertenece</text:span><text:span text:style-name="T293"> </text:span><text:span text:style-name="T289">al</text:span><text:span text:style-name="T294"> </text:span><text:span text:style-name="T281">grupo</text:span><text:span text:style-name="T295"> </text:span><text:span text:style-name="T58">de</text:span><text:span text:style-name="T72"> </text:span><text:span text:style-name="T24">empresas</text:span><text:span text:style-name="T131"> </text:span><text:span text:style-name="T26">denominado:</text:span><text:span text:style-name="T133"> </text:span><text:span text:style-name="T26">....................</text:span><text:span text:style-name="T134"> </text:span><text:span text:style-name="T53">compuesto</text:span><text:span text:style-name="T135"> </text:span><text:span text:style-name="T56">por</text:span><text:span text:style-name="T132"> </text:span><text:span text:style-name="T33">las</text:span><text:span text:style-name="T76"> </text:span><text:span text:style-name="T26">siguientes empresas</text:span><text:span text:style-name="T33"> </text:span><text:span text:style-name="T26">(indicar</text:span><text:span text:style-name="T56"> </text:span><text:span text:style-name="T26">todas</text:span><text:span text:style-name="T33"> </text:span><text:span text:style-name="T26">las</text:span><text:span text:style-name="T53"> </text:span><text:span text:style-name="T26">empresas</text:span><text:span text:style-name="T56"> </text:span><text:span text:style-name="T26">del</text:span><text:span text:style-name="T53"> </text:span><text:span text:style-name="T26">grupo).</text:span></text:p>
      <text:p text:style-name="P35" loext:marker-style-name="T26"><text:span text:style-name="T279">En</text:span><text:span text:style-name="T282"> </text:span><text:span text:style-name="T285">este</text:span><text:span text:style-name="T296"> </text:span><text:span text:style-name="T280">último</text:span><text:span text:style-name="T289"> </text:span><text:span text:style-name="T279">caso</text:span><text:span text:style-name="T289"> </text:span><text:span text:style-name="T280">deberá</text:span><text:span text:style-name="T288"> </text:span><text:span text:style-name="T289">indicar:</text:span></text:p>
      <text:p text:style-name="P8" loext:marker-style-name="T26"><text:span text:style-name="T297"><text:s/></text:span><text:span text:style-name="T289">No</text:span><text:span text:style-name="T298"> </text:span><text:span text:style-name="T279">concurren</text:span><text:span text:style-name="T299"> </text:span><text:span text:style-name="T282">a</text:span><text:span text:style-name="T300"> </text:span><text:span text:style-name="T289">la</text:span><text:span text:style-name="T301"> </text:span><text:span text:style-name="T283">licitación</text:span><text:span text:style-name="T300"> </text:span><text:span text:style-name="T285">otras</text:span><text:span text:style-name="T302"> </text:span><text:span text:style-name="T282">empresas</text:span><text:span text:style-name="T301"> </text:span><text:span text:style-name="T289">del</text:span><text:span text:style-name="T301"> </text:span><text:span text:style-name="T282">Grupo</text:span><text:span text:style-name="T303"> </text:span><text:span text:style-name="T282">que</text:span><text:span text:style-name="T298"> </text:span><text:span text:style-name="T289">se</text:span><text:span text:style-name="T304"> </text:span><text:span text:style-name="T282">encuentren</text:span><text:span text:style-name="T301"> </text:span><text:span text:style-name="T289">en</text:span><text:span text:style-name="T301"> </text:span><text:span text:style-name="T282">alguno</text:span><text:span text:style-name="T300"> </text:span><text:span text:style-name="T289">de</text:span><text:span text:style-name="T301"> </text:span><text:span text:style-name="T280">los<text:line-break/></text:span><text:span text:style-name="T279">supuestos</text:span><text:span text:style-name="T288"> </text:span><text:span text:style-name="T282">del</text:span><text:span text:style-name="T279"> </text:span><text:span text:style-name="T283">artículo</text:span><text:span text:style-name="T305"> </text:span><text:span text:style-name="T282">42.1</text:span><text:span text:style-name="T289"> </text:span><text:span text:style-name="T279">del</text:span><text:span text:style-name="T289"> </text:span><text:span text:style-name="T280">Código</text:span><text:span text:style-name="T289"> </text:span><text:span text:style-name="T288">de</text:span><text:span text:style-name="T285"> </text:span><text:span text:style-name="T282">Comercio</text:span></text:p>
      <text:p text:style-name="P8" loext:marker-style-name="T26"><text:span text:style-name="T136"><text:s/></text:span><text:span text:style-name="T46">Concurren</text:span><text:span text:style-name="T79"> </text:span><text:span text:style-name="T26">a</text:span><text:span text:style-name="T137"> </text:span><text:span text:style-name="T46">la</text:span><text:span text:style-name="T79"> </text:span><text:span text:style-name="T69">licitación</text:span><text:span text:style-name="T126"> </text:span><text:span text:style-name="T88">otras</text:span><text:span text:style-name="T98"> </text:span><text:span text:style-name="T68">empresas</text:span><text:span text:style-name="T83"> </text:span><text:span text:style-name="T68">del</text:span><text:span text:style-name="T77"> </text:span><text:span text:style-name="T46">Grupo</text:span><text:span text:style-name="T77"> </text:span><text:span text:style-name="T46">que</text:span><text:span text:style-name="T79"> </text:span><text:span text:style-name="T68">se</text:span><text:span text:style-name="T77"> </text:span><text:span text:style-name="T46">encuentren</text:span><text:span text:style-name="T126"> </text:span><text:span text:style-name="T33">en</text:span><text:span text:style-name="T93"> </text:span><text:span text:style-name="T46">alguno</text:span><text:span text:style-name="T126"> </text:span><text:span text:style-name="T88">de</text:span><text:span text:style-name="T81"> </text:span><text:span text:style-name="T46">los</text:span><text:span text:style-name="T79"> </text:span><text:span text:style-name="T69">supuestos<text:line-break/></text:span><text:span text:style-name="T68">del</text:span><text:span text:style-name="T33"> </text:span><text:span text:style-name="T47">artículo</text:span><text:span text:style-name="T33"> </text:span><text:span text:style-name="T46">42.1</text:span><text:span text:style-name="T68"> </text:span><text:span text:style-name="T46">del</text:span><text:span text:style-name="T68"> </text:span><text:span text:style-name="T69">Código</text:span><text:span text:style-name="T53"> de</text:span><text:span text:style-name="T68"> Comercio.</text:span><text:span text:style-name="T53"> </text:span><text:span text:style-name="T46">(indicar</text:span><text:span text:style-name="T68"> </text:span><text:span text:style-name="T46">nombre</text:span><text:span text:style-name="T68"> </text:span><text:span text:style-name="T53">de</text:span><text:span text:style-name="T68"> </text:span><text:span text:style-name="T46">las</text:span><text:span text:style-name="T88"> otras</text:span><text:span text:style-name="T33"> </text:span><text:span text:style-name="T46">empresas)</text:span></text:p>
      <text:p text:style-name="P36" loext:marker-style-name="T26"><text:span text:style-name="T46">1. </text:span><text:span text:style-name="T47">………………………………………………………………………………………..</text:span></text:p>
      <text:p text:style-name="P37" loext:marker-style-name="T26"><text:span text:style-name="T26">2</text:span><text:span text:style-name="T96"> </text:span><text:span text:style-name="T47">………………………………………………………………………………………...</text:span></text:p>
      <text:p text:style-name="P37" loext:marker-style-name="T26"><text:span text:style-name="T46">3. </text:span><text:span text:style-name="T47">………………………………………………………………………………………..</text:span></text:p>
      <text:p text:style-name="P21" loext:marker-style-name="T26"><text:span text:style-name="T30">Séptimo.-</text:span><text:span text:style-name="T37"> </text:span><text:span text:style-name="T26">Que,</text:span><text:span text:style-name="T53"> </text:span><text:span text:style-name="T56">en</text:span><text:span text:style-name="T53"> </text:span><text:span text:style-name="T27">relación</text:span><text:span text:style-name="T40"> </text:span><text:span text:style-name="T46">con</text:span><text:span text:style-name="T93"> </text:span><text:span text:style-name="T26">la </text:span><text:span text:style-name="T27">ejecución</text:span><text:span text:style-name="T38"> </text:span><text:span text:style-name="T33">del</text:span><text:span text:style-name="T26"> </text:span><text:span text:style-name="T53">contrato,</text:span><text:span text:style-name="T91"> </text:span><text:span text:style-name="T26">cuando</text:span><text:span text:style-name="T68"> </text:span><text:span text:style-name="T27">así</text:span><text:span text:style-name="T26"> </text:span><text:span text:style-name="T56">se </text:span><text:span text:style-name="T33">prevea</text:span><text:span text:style-name="T40"> </text:span><text:span text:style-name="T33">en</text:span><text:span text:style-name="T40"> </text:span><text:span text:style-name="T33">el</text:span><text:span text:style-name="T56"> </text:span><text:span text:style-name="T33">Anexo</text:span><text:span text:style-name="T40"> </text:span><text:span text:style-name="T33">I-apartado 9:</text:span></text:p>
      <text:p text:style-name="P38" loext:marker-style-name="T26"><text:span text:style-name="T58">NO</text:span><text:span text:style-name="T67"> </text:span><text:span text:style-name="T26">tiene</text:span><text:span text:style-name="T56"> </text:span><text:span text:style-name="T33">previsto</text:span><text:span text:style-name="T56"> </text:span><text:span text:style-name="T53">subcontratar.</text:span></text:p>
      <text:p text:style-name="P38" loext:marker-style-name="T26"><text:span text:style-name="T30">SÍ</text:span><text:span text:style-name="T31"> </text:span><text:span text:style-name="T26">tiene</text:span><text:span text:style-name="T33"> previsto</text:span><text:span text:style-name="T40"> </text:span><text:span text:style-name="T53">subcontratar.</text:span></text:p>
      <text:p text:style-name="P39" loext:marker-style-name="T26"><text:span text:style-name="T33">En</text:span><text:span text:style-name="T26"> </text:span><text:span text:style-name="T33">caso</text:span><text:span text:style-name="T56"> </text:span><text:span text:style-name="T33">afirmativo,</text:span><text:span text:style-name="T56"> </text:span><text:span text:style-name="T25">señalar</text:span><text:span text:style-name="T26">:</text:span></text:p>
      <text:p text:style-name="P93" loext:marker-style-name="T26"><text:span text:style-name="T306"></text:span><text:span text:style-name="T307"> </text:span><text:span text:style-name="T56">La </text:span><text:span text:style-name="T51">parte</text:span><text:span text:style-name="T39"> </text:span><text:span text:style-name="T33">del</text:span><text:span text:style-name="T38"> </text:span><text:span text:style-name="T53">contrato</text:span><text:span text:style-name="T40"> </text:span><text:span text:style-name="T26">que tiene </text:span><text:span text:style-name="T33">previsto</text:span><text:span text:style-name="T26"> </text:span><text:span text:style-name="T32">subcontratar:…………………………</text:span></text:p>
      <text:p text:style-name="P94" loext:marker-style-name="T26"><text:span text:style-name="T306"></text:span><text:span text:style-name="T307"> </text:span><text:span text:style-name="T33">El</text:span><text:span text:style-name="T139"> </text:span><text:span text:style-name="T24">importe</text:span><text:span text:style-name="T140"> </text:span><text:span text:style-name="T26">(referido</text:span><text:span text:style-name="T142"> </text:span><text:span text:style-name="T56">al</text:span><text:span text:style-name="T142"> </text:span><text:span text:style-name="T33">presupuesto</text:span><text:span text:style-name="T139"> </text:span><text:span text:style-name="T33">base</text:span><text:span text:style-name="T143"> </text:span><text:span text:style-name="T40">de</text:span><text:span text:style-name="T144"> </text:span><text:span text:style-name="T27">licitación)</text:span><text:span text:style-name="T143"> </text:span><text:span text:style-name="T56">que</text:span><text:span text:style-name="T145"> </text:span><text:span text:style-name="T26">tiene</text:span><text:span text:style-name="T139"> </text:span><text:span text:style-name="T33">previsto</text:span><text:span text:style-name="T141"> </text:span><text:span text:style-name="T33">subcontratar:</text:span></text:p>
      <text:p text:style-name="P40" loext:marker-style-name="T26"><text:span text:style-name="T54">…………………………</text:span><text:span text:style-name="T27"/></text:p>
      <text:p text:style-name="P93" loext:marker-style-name="T26"><text:span text:style-name="T306"></text:span><text:span text:style-name="T307"> </text:span><text:span text:style-name="T31">Nombre</text:span><text:span text:style-name="T146"> </text:span><text:span text:style-name="T24">o</text:span><text:span text:style-name="T148"> </text:span><text:span text:style-name="T24">perfil</text:span><text:span text:style-name="T150"> </text:span><text:span text:style-name="T24">empresarial</text:span><text:span text:style-name="T87"> </text:span><text:span text:style-name="T40">de</text:span><text:span text:style-name="T152"> </text:span><text:span text:style-name="T26">la</text:span><text:span text:style-name="T151"> </text:span><text:span text:style-name="T26">persona</text:span><text:span text:style-name="T149"> </text:span><text:span text:style-name="T33">subcontratista,</text:span><text:span text:style-name="T149"> </text:span><text:span text:style-name="T26">definido</text:span><text:span text:style-name="T149"> </text:span><text:span text:style-name="T33">por</text:span><text:span text:style-name="T147"> </text:span><text:span text:style-name="T33">referencia</text:span><text:span text:style-name="T149"> </text:span><text:span text:style-name="T26">a</text:span><text:span text:style-name="T149"> </text:span><text:span text:style-name="T56">las</text:span></text:p>
      <text:p text:style-name="P40" loext:marker-style-name="T26"><text:span text:style-name="T26">condiciones</text:span><text:span text:style-name="T56"> </text:span><text:span text:style-name="T40">de</text:span><text:span text:style-name="T68"> </text:span><text:span text:style-name="T26">solvencia</text:span><text:span text:style-name="T56"> </text:span><text:span text:style-name="T32">técnica:…………………………</text:span></text:p>
      <text:p text:style-name="P9" loext:marker-style-name="T26"><text:span text:style-name="T53">Nombre </text:span><text:span text:style-name="T26">o</text:span><text:span text:style-name="T46"> </text:span><text:span text:style-name="T53">perfil</text:span><text:span text:style-name="T56"> </text:span><text:span text:style-name="T53">empresarial</text:span><text:span text:style-name="T46"> </text:span><text:span text:style-name="T32">1:…………………………<text:line-break/></text:span><text:span text:style-name="T53">Nombre </text:span><text:span text:style-name="T26">o</text:span><text:span text:style-name="T46"> </text:span><text:span text:style-name="T53">perfil</text:span><text:span text:style-name="T56"> </text:span><text:span text:style-name="T53">empresarial</text:span><text:span text:style-name="T46"> </text:span><text:span text:style-name="T32">2:…………………………<text:line-break/></text:span><text:span text:style-name="T53">Nombre </text:span><text:span text:style-name="T26">o</text:span><text:span text:style-name="T46"> </text:span><text:span text:style-name="T53">perfil</text:span><text:span text:style-name="T56"> </text:span><text:span text:style-name="T53">empresarial</text:span><text:span text:style-name="T46"> </text:span><text:span text:style-name="T32">3:…………………………</text:span></text:p>
      <text:p text:style-name="P41" loext:marker-style-name="T26"><text:span text:style-name="T58">NO</text:span><text:span text:style-name="T127"> </text:span><text:span text:style-name="T26">Tiene</text:span><text:span text:style-name="T77"> </text:span><text:span text:style-name="T33">previsto</text:span><text:span text:style-name="T81"> </text:span><text:span text:style-name="T53">subcontratar</text:span><text:span text:style-name="T83"> </text:span><text:span text:style-name="T53">los</text:span><text:span text:style-name="T77"> </text:span><text:span text:style-name="T51">servidores</text:span><text:span text:style-name="T80"> </text:span><text:span text:style-name="T26">o</text:span><text:span text:style-name="T89"> </text:span><text:span text:style-name="T53">los</text:span><text:span text:style-name="T77"> </text:span><text:span text:style-name="T51">servicios</text:span><text:span text:style-name="T138"> </text:span><text:span text:style-name="T51">asociados</text:span><text:span text:style-name="T78"> </text:span><text:span text:style-name="T26">a</text:span><text:span text:style-name="T137"> </text:span><text:span text:style-name="T53">los</text:span><text:span text:style-name="T85"> </text:span><text:span text:style-name="T53">mismos</text:span><text:span text:style-name="T126"> </text:span><text:span text:style-name="T26">a</text:span><text:span text:style-name="T93"> </text:span><text:span text:style-name="T46">efectos</text:span><text:span text:style-name="T79"> </text:span><text:span text:style-name="T53">del</text:span></text:p>
      <text:p text:style-name="P42" loext:marker-style-name="T26"><text:span text:style-name="T46">tratamiento</text:span><text:span text:style-name="T53"> </text:span><text:span text:style-name="T56">de</text:span><text:span text:style-name="T96"> </text:span><text:span text:style-name="T46">datos</text:span><text:span text:style-name="T53"> personales.</text:span></text:p>
      <text:p text:style-name="P44" loext:marker-style-name="T26"><text:span text:style-name="T30">SÍ</text:span><text:span text:style-name="T99"> </text:span><text:span text:style-name="T26">Tiene</text:span><text:span text:style-name="T100"> </text:span><text:span text:style-name="T33">previsto</text:span><text:span text:style-name="T113"> </text:span><text:span text:style-name="T53">subcontratar</text:span><text:span text:style-name="T153"> </text:span><text:span text:style-name="T53">los</text:span><text:span text:style-name="T114"> </text:span><text:span text:style-name="T51">servidores</text:span><text:span text:style-name="T115"> </text:span><text:span text:style-name="T26">o</text:span><text:span text:style-name="T83"> </text:span><text:span text:style-name="T53">los</text:span><text:span text:style-name="T114"> </text:span><text:span text:style-name="T51">servicios</text:span><text:span text:style-name="T115"> </text:span><text:span text:style-name="T51">asociados</text:span><text:span text:style-name="T112"> </text:span><text:span text:style-name="T26">a</text:span><text:span text:style-name="T83"> </text:span><text:span text:style-name="T33">los</text:span><text:span text:style-name="T83"> </text:span><text:span text:style-name="T53">mismos</text:span><text:span text:style-name="T100"> </text:span><text:span text:style-name="T26">a</text:span><text:span text:style-name="T81"> </text:span><text:span text:style-name="T46">efectos</text:span><text:span text:style-name="T83"> </text:span><text:span text:style-name="T33">del</text:span></text:p>
      <text:p text:style-name="P42" loext:marker-style-name="T26"><text:span text:style-name="T46">tratamiento</text:span><text:span text:style-name="T53"> </text:span><text:span text:style-name="T56">de</text:span><text:span text:style-name="T96"> </text:span><text:span text:style-name="T46">datos</text:span><text:span text:style-name="T53"> personales.</text:span></text:p>
      <text:p text:style-name="P43" loext:marker-style-name="T26"><text:span text:style-name="T46">En</text:span><text:span text:style-name="T26"> </text:span><text:span text:style-name="T46">caso </text:span><text:span text:style-name="T53">afirmativo,</text:span><text:span text:style-name="T33"> </text:span><text:span text:style-name="T52">señalar</text:span><text:span text:style-name="T51"> </text:span><text:span text:style-name="T53">nombre </text:span><text:span text:style-name="T26">o</text:span><text:span text:style-name="T46"> </text:span><text:span text:style-name="T53">perfil</text:span><text:span text:style-name="T46"> </text:span><text:span text:style-name="T53">empresarial</text:span><text:span text:style-name="T46"> </text:span><text:span text:style-name="T88">de</text:span><text:span text:style-name="T40"> </text:span><text:span text:style-name="T46">la</text:span><text:span text:style-name="T33"> </text:span><text:span text:style-name="T53">persona </text:span><text:span text:style-name="T46">subcontratista:</text:span></text:p>
      <text:p text:style-name="P10" loext:marker-style-name="T26"><text:span text:style-name="T53">Nombre </text:span><text:span text:style-name="T26">o</text:span><text:span text:style-name="T68"> </text:span><text:span text:style-name="T53">perfil</text:span><text:span text:style-name="T33"> </text:span><text:span text:style-name="T53">empresarial</text:span><text:span text:style-name="T68"> </text:span><text:span text:style-name="T54">1:…………………………<text:line-break/></text:span><text:span text:style-name="T53">Nombre </text:span><text:span text:style-name="T26">o</text:span><text:span text:style-name="T68"> </text:span><text:span text:style-name="T53">perfil</text:span><text:span text:style-name="T33"> </text:span><text:span text:style-name="T53">empresarial</text:span><text:span text:style-name="T68"> </text:span><text:span text:style-name="T54">2:…………………………<text:line-break/></text:span><text:span text:style-name="T53">Nombre </text:span><text:span text:style-name="T26">o</text:span><text:span text:style-name="T68"> </text:span><text:span text:style-name="T53">perfil</text:span><text:span text:style-name="T33"> </text:span><text:span text:style-name="T53">empresarial</text:span><text:span text:style-name="T68"> </text:span><text:span text:style-name="T54">3:…………………………</text:span></text:p>
      <text:p text:style-name="P86" loext:marker-style-name="T193"><text:span text:style-name="T193">PCAP</text:span><text:span text:style-name="T200"> Servicios</text:span><text:span text:style-name="T192"> </text:span><text:span text:style-name="T193">Abierto</text:span><text:span text:style-name="T188"> </text:span><text:span text:style-name="T193">Simplificado Abreviado.</text:span><text:span text:style-name="T200"> </text:span><text:span text:style-name="T189">Presentación</text:span><text:span text:style-name="T200"> </text:span><text:span text:style-name="T194">electrónica</text:span><text:span text:style-name="T193"> de</text:span><text:span text:style-name="T188"> ofertas.</text:span><text:span text:style-name="T201"> </text:span><text:span text:style-name="T188">65</text:span></text:p>
      <text:p text:style-name="P89" loext:marker-style-name="T308"/>
      <text:p text:style-name="P1" loext:marker-style-name="T26"><draw:frame draw:style-name="fr1" draw:name="Imagen18" text:anchor-type="char" svg:x="2.009cm" svg:y="0.907cm" svg:width="1.57cm" svg:height="1.401cm" draw:z-index="37"><draw:image xlink:href="Pictures/100000000000008C0000007C3A490CC9BC7AE97C.jpg" xlink:type="simple" xlink:show="embed" xlink:actuate="onLoad" draw:mime-type="image/jpeg"/></draw:frame><draw:frame draw:style-name="fr1" draw:name="Imagen19" text:anchor-type="char" svg:x="1.967cm" svg:y="25.954cm" svg:width="4.322cm" svg:height="0.088cm" draw:z-index="38"><draw:image xlink:href="Pictures/100000000000017F00000008B4CE76F69613755B.jpg" xlink:type="simple" xlink:show="embed" xlink:actuate="onLoad" draw:mime-type="image/jpeg"/></draw:frame><text:span text:style-name="T31">Octavo.-</text:span><text:span text:style-name="T37"> </text:span><text:span text:style-name="T56">Que</text:span><text:span text:style-name="T33"> </text:span><text:span text:style-name="T56">en</text:span><text:span text:style-name="T40"> </text:span><text:span text:style-name="T56">el</text:span><text:span text:style-name="T60"> </text:span><text:span text:style-name="T33">supuesto</text:span><text:span text:style-name="T60"> </text:span><text:span text:style-name="T53">de</text:span><text:span text:style-name="T91"> </text:span><text:span text:style-name="T26">haberse</text:span><text:span text:style-name="T56"> </text:span><text:span text:style-name="T27">señalado</text:span><text:span text:style-name="T38"> </text:span><text:span text:style-name="T33">en</text:span><text:span text:style-name="T60"> </text:span><text:span text:style-name="T33">el</text:span><text:span text:style-name="T60"> </text:span><text:span text:style-name="T33">Anexo</text:span><text:span text:style-name="T60"> </text:span><text:span text:style-name="T33">I-apartado</text:span><text:span text:style-name="T137"> </text:span><text:span text:style-name="T53">5</text:span><text:span text:style-name="T272">26</text:span><text:span text:style-name="T273"> </text:span><text:span text:style-name="T56">el</text:span><text:span text:style-name="T40"> </text:span><text:span text:style-name="T33">organismo</text:span><text:span text:style-name="T38"> </text:span><text:span text:style-name="T26">u</text:span><text:span text:style-name="T40"> </text:span><text:span text:style-name="T26">organismos</text:span><text:span text:style-name="T38"> </text:span><text:span text:style-name="T56">de </text:span><text:span text:style-name="T27">los<text:line-break/></text:span><text:span text:style-name="T56">que</text:span><text:span text:style-name="T40"> </text:span><text:span text:style-name="T56">las</text:span><text:span text:style-name="T60"> </text:span><text:span text:style-name="T26">personas</text:span><text:span text:style-name="T91"> </text:span><text:span text:style-name="T33">licitadoras</text:span><text:span text:style-name="T93"> </text:span><text:span text:style-name="T26">pueden</text:span><text:span text:style-name="T38"> </text:span><text:span text:style-name="T33">obtener</text:span><text:span text:style-name="T93"> </text:span><text:span text:style-name="T26">la</text:span><text:span text:style-name="T93"> </text:span><text:span text:style-name="T27">información</text:span><text:span text:style-name="T91"> </text:span><text:span text:style-name="T26">pertinente</text:span><text:span text:style-name="T91"> </text:span><text:span text:style-name="T26">sobre</text:span><text:span text:style-name="T60"> </text:span><text:span text:style-name="T56">las</text:span><text:span text:style-name="T93"> </text:span><text:span text:style-name="T24">obligaciones</text:span><text:span text:style-name="T92"> </text:span><text:span text:style-name="T31">previstas</text:span><text:span text:style-name="T138"> </text:span><text:span text:style-name="T31">en</text:span><text:span text:style-name="T138"> </text:span><text:span text:style-name="T59">el<text:line-break/></text:span><text:span text:style-name="T25">artículo</text:span><text:span text:style-name="T39"> </text:span><text:span text:style-name="T24">129.1</text:span><text:span text:style-name="T58"> de </text:span><text:span text:style-name="T31">la</text:span><text:span text:style-name="T39"> </text:span><text:span text:style-name="T44">LCSP</text:span><text:span text:style-name="T26">,</text:span><text:span text:style-name="T38"> </text:span><text:span text:style-name="T56">ha</text:span><text:span text:style-name="T26"> tenido</text:span><text:span text:style-name="T56"> en</text:span><text:span text:style-name="T26"> </text:span><text:span text:style-name="T33">cuenta</text:span><text:span text:style-name="T38"> </text:span><text:span text:style-name="T33">en</text:span><text:span text:style-name="T40"> </text:span><text:span text:style-name="T56">la</text:span><text:span text:style-name="T33"> </text:span><text:span text:style-name="T27">elaboración</text:span><text:span text:style-name="T56"> </text:span><text:span text:style-name="T40">de</text:span><text:span text:style-name="T56"> </text:span><text:span text:style-name="T33">su</text:span><text:span text:style-name="T40"> </text:span><text:span text:style-name="T33">oferta</text:span><text:span text:style-name="T40"> </text:span><text:span text:style-name="T33">las</text:span><text:span text:style-name="T60"> </text:span><text:span text:style-name="T26">obligaciones</text:span><text:span text:style-name="T38"> </text:span><text:span text:style-name="T33">derivadas</text:span><text:span text:style-name="T38"> </text:span><text:span text:style-name="T56">de</text:span><text:span text:style-name="T33"> </text:span><text:span text:style-name="T27">las<text:line-break/></text:span><text:span text:style-name="T26">disposiciones</text:span><text:span text:style-name="T111"> </text:span><text:span text:style-name="T33">vigentes</text:span><text:span text:style-name="T104"> </text:span><text:span text:style-name="T56">en</text:span><text:span text:style-name="T111"> </text:span><text:span text:style-name="T33">materia</text:span><text:span text:style-name="T111"> </text:span><text:span text:style-name="T56">de</text:span><text:span text:style-name="T107"> </text:span><text:span text:style-name="T26">fiscalidad,</text:span><text:span text:style-name="T107"> </text:span><text:span text:style-name="T32">protección</text:span><text:span text:style-name="T111"> </text:span><text:span text:style-name="T26">del</text:span><text:span text:style-name="T107"> </text:span><text:span text:style-name="T26">medio</text:span><text:span text:style-name="T155"> </text:span><text:span text:style-name="T33">ambiente,</text:span><text:span text:style-name="T157"> </text:span><text:span text:style-name="T32">protección</text:span><text:span text:style-name="T111"> </text:span><text:span text:style-name="T56">de</text:span><text:span text:style-name="T157"> </text:span><text:span text:style-name="T32">empleo,<text:line-break/></text:span><text:span text:style-name="T26">igualdad</text:span><text:span text:style-name="T124"> </text:span><text:span text:style-name="T56">de</text:span><text:span text:style-name="T118"> </text:span><text:span text:style-name="T32">género,</text:span><text:span text:style-name="T121"> </text:span><text:span text:style-name="T33">condiciones</text:span><text:span text:style-name="T121"> </text:span><text:span text:style-name="T56">de</text:span><text:span text:style-name="T122"> </text:span><text:span text:style-name="T53">trabajo,</text:span><text:span text:style-name="T125"> </text:span><text:span text:style-name="T27">prevención</text:span><text:span text:style-name="T124"> </text:span><text:span text:style-name="T56">de</text:span><text:span text:style-name="T122"> </text:span><text:span text:style-name="T26">riesgos</text:span><text:span text:style-name="T121"> </text:span><text:span text:style-name="T33">laborales</text:span><text:span text:style-name="T124"> </text:span><text:span text:style-name="T26">e</text:span><text:span text:style-name="T124"> </text:span><text:span text:style-name="T27">inserción</text:span><text:span text:style-name="T123"> </text:span><text:span text:style-name="T26">sociolaboral</text:span><text:span text:style-name="T124"> </text:span><text:span text:style-name="T40">de</text:span><text:span text:style-name="T158"> </text:span><text:span text:style-name="T27">las<text:line-break/></text:span><text:span text:style-name="T26">personas</text:span><text:span text:style-name="T153"> </text:span><text:span text:style-name="T53">con</text:span><text:span text:style-name="T123"> </text:span><text:span text:style-name="T26">discapacidad,</text:span><text:span text:style-name="T118"> </text:span><text:span text:style-name="T26">y</text:span><text:span text:style-name="T153"> </text:span><text:span text:style-name="T26">a</text:span><text:span text:style-name="T123"> </text:span><text:span text:style-name="T26">la</text:span><text:span text:style-name="T116"> </text:span><text:span text:style-name="T27">obligación</text:span><text:span text:style-name="T158"> </text:span><text:span text:style-name="T53">de</text:span><text:span text:style-name="T124"> </text:span><text:span text:style-name="T53">contratar</text:span><text:span text:style-name="T153"> </text:span><text:span text:style-name="T26">a</text:span><text:span text:style-name="T123"> </text:span><text:span text:style-name="T53">un</text:span><text:span text:style-name="T123"> </text:span><text:span text:style-name="T27">número</text:span><text:span text:style-name="T118"> </text:span><text:span text:style-name="T26">o</text:span><text:span text:style-name="T118"> </text:span><text:span text:style-name="T33">porcentaje</text:span><text:span text:style-name="T122"> </text:span><text:span text:style-name="T32">específico</text:span><text:span text:style-name="T118"> </text:span><text:span text:style-name="T53">de</text:span><text:span text:style-name="T124"> </text:span><text:span text:style-name="T27">personas<text:line-break/></text:span><text:span text:style-name="T53">con</text:span><text:span text:style-name="T40"> </text:span><text:span text:style-name="T26">discapacidad.</text:span></text:p>
      <text:p text:style-name="P5" loext:marker-style-name="T26"><text:span text:style-name="T31">Noveno.-</text:span><text:span text:style-name="T159"> </text:span><text:span text:style-name="T26">Que,</text:span><text:span text:style-name="T120"> </text:span><text:span text:style-name="T56">en</text:span><text:span text:style-name="T125"> </text:span><text:span text:style-name="T33">caso</text:span><text:span text:style-name="T160"> </text:span><text:span text:style-name="T40">de</text:span><text:span text:style-name="T123"> </text:span><text:span text:style-name="T26">personas</text:span><text:span text:style-name="T161"> </text:span><text:span text:style-name="T31">licitadoras</text:span><text:span text:style-name="T163"> </text:span><text:span text:style-name="T51">extranjeras</text:span><text:span text:style-name="T26">,</text:span><text:span text:style-name="T125"> </text:span><text:span text:style-name="T56">se</text:span><text:span text:style-name="T165"> </text:span><text:span text:style-name="T33">somete</text:span><text:span text:style-name="T161"> </text:span><text:span text:style-name="T26">a</text:span><text:span text:style-name="T161"> </text:span><text:span text:style-name="T26">la</text:span><text:span text:style-name="T165"> </text:span><text:span text:style-name="T27">jurisdicción</text:span><text:span text:style-name="T121"> </text:span><text:span text:style-name="T40">de</text:span><text:span text:style-name="T121"> </text:span><text:span text:style-name="T26">los</text:span><text:span text:style-name="T125"> </text:span><text:span text:style-name="T33">Juzgados</text:span><text:span text:style-name="T165"> </text:span><text:span text:style-name="T27">y<text:line-break/></text:span><text:span text:style-name="T33">Tribunales</text:span><text:span text:style-name="T114"> </text:span><text:span text:style-name="T27">españoles</text:span><text:span text:style-name="T98"> </text:span><text:span text:style-name="T40">de</text:span><text:span text:style-name="T83"> </text:span><text:span text:style-name="T26">cualquier</text:span><text:span text:style-name="T100"> </text:span><text:span text:style-name="T26">orden,</text:span><text:span text:style-name="T113"> </text:span><text:span text:style-name="T33">en</text:span><text:span text:style-name="T114"> </text:span><text:span text:style-name="T33">todas</text:span><text:span text:style-name="T114"> </text:span><text:span text:style-name="T56">las</text:span><text:span text:style-name="T83"> </text:span><text:span text:style-name="T26">incidencias</text:span><text:span text:style-name="T83"> </text:span><text:span text:style-name="T56">que</text:span><text:span text:style-name="T98"> </text:span><text:span text:style-name="T40">de</text:span><text:span text:style-name="T83"> </text:span><text:span text:style-name="T26">modo</text:span><text:span text:style-name="T81"> </text:span><text:span text:style-name="T33">directo</text:span><text:span text:style-name="T98"> </text:span><text:span text:style-name="T26">o</text:span><text:span text:style-name="T114"> </text:span><text:span text:style-name="T33">indirecto</text:span><text:span text:style-name="T100"> </text:span><text:span text:style-name="T32">pudieran<text:line-break/></text:span><text:span text:style-name="T26">surgir</text:span><text:span text:style-name="T166"> </text:span><text:span text:style-name="T26">del</text:span><text:span text:style-name="T166"> </text:span><text:span text:style-name="T53">contrato,</text:span><text:span text:style-name="T167"> </text:span><text:span text:style-name="T33">con</text:span><text:span text:style-name="T167"> </text:span><text:span text:style-name="T26">renuncia,</text:span><text:span text:style-name="T167"> </text:span><text:span text:style-name="T46">en</text:span><text:span text:style-name="T168"> </text:span><text:span text:style-name="T33">su</text:span><text:span text:style-name="T167"> </text:span><text:span text:style-name="T33">caso,</text:span><text:span text:style-name="T169"> </text:span><text:span text:style-name="T56">al</text:span><text:span text:style-name="T170"> </text:span><text:span text:style-name="T33">fuero</text:span><text:span text:style-name="T167"> </text:span><text:span text:style-name="T26">jurisdiccional</text:span><text:span text:style-name="T171"> </text:span><text:span text:style-name="T33">extranjero</text:span><text:span text:style-name="T169"> </text:span><text:span text:style-name="T26">que</text:span><text:span text:style-name="T169"> </text:span><text:span text:style-name="T33">pudiera</text:span><text:span text:style-name="T172"> </text:span><text:span text:style-name="T26">a</text:span><text:span text:style-name="T166"> </text:span><text:span text:style-name="T26">la</text:span><text:span text:style-name="T166"> </text:span><text:span text:style-name="T27">persona<text:line-break/></text:span><text:span text:style-name="T33">licitadora.</text:span></text:p>
      <text:p text:style-name="P76" loext:marker-style-name="T26"><text:span text:style-name="T25">Décimo.-</text:span><text:span text:style-name="T162"> </text:span><text:span text:style-name="T26">Que,</text:span><text:span text:style-name="T161"> </text:span><text:span text:style-name="T46">en</text:span><text:span text:style-name="T164"> </text:span><text:span text:style-name="T33">caso</text:span><text:span text:style-name="T160"> </text:span><text:span text:style-name="T40">de</text:span><text:span text:style-name="T124"> </text:span><text:span text:style-name="T26">recurrirse</text:span><text:span text:style-name="T173"> </text:span><text:span text:style-name="T26">a</text:span><text:span text:style-name="T161"> </text:span><text:span text:style-name="T26">las</text:span><text:span text:style-name="T161"> </text:span><text:span text:style-name="T26">capacidades</text:span><text:span text:style-name="T165"> </text:span><text:span text:style-name="T40">de</text:span><text:span text:style-name="T121"> </text:span><text:span text:style-name="T53">otras</text:span><text:span text:style-name="T164"> </text:span><text:span text:style-name="T26">entidades,</text:span><text:span text:style-name="T161"> </text:span><text:span text:style-name="T33">que</text:span><text:span text:style-name="T132"> </text:span><text:span text:style-name="T51">existe</text:span><text:span text:style-name="T163"> </text:span><text:span text:style-name="T58">el</text:span><text:span text:style-name="T162"> </text:span><text:span text:style-name="T31">compromiso</text:span><text:span text:style-name="T162"> </text:span><text:span text:style-name="T26">por </text:span><text:span text:style-name="T33">escrito</text:span><text:span text:style-name="T56"> </text:span><text:span text:style-name="T40">de</text:span><text:span text:style-name="T68"> </text:span><text:span text:style-name="T26">esas</text:span><text:span text:style-name="T56"> </text:span><text:span text:style-name="T26">entidades</text:span><text:span text:style-name="T56"> de</text:span><text:span text:style-name="T46"> </text:span><text:span text:style-name="T56">que</text:span><text:span text:style-name="T53"> </text:span><text:span text:style-name="T88">va</text:span><text:span text:style-name="T91"> </text:span><text:span text:style-name="T26">a</text:span><text:span text:style-name="T56"> </text:span><text:span text:style-name="T26">disponer</text:span><text:span text:style-name="T33"> </text:span><text:span text:style-name="T40">de</text:span><text:span text:style-name="T53"> </text:span><text:span text:style-name="T26">los </text:span><text:span text:style-name="T33">recursos</text:span><text:span text:style-name="T40"> </text:span><text:span text:style-name="T26">necesarios.</text:span></text:p>
      <text:p text:style-name="P18" loext:marker-style-name="T26"><text:span text:style-name="T24">Decimoprimero.- </text:span><text:span text:style-name="T56">Que</text:span><text:span text:style-name="T33"> los</text:span><text:span text:style-name="T40"> </text:span><text:span text:style-name="T33">datos</text:span><text:span text:style-name="T26"> </text:span><text:span text:style-name="T56">de</text:span><text:span text:style-name="T33"> </text:span><text:span text:style-name="T56">la</text:span><text:span text:style-name="T46"> </text:span><text:span text:style-name="T26">persona</text:span><text:span text:style-name="T56"> de</text:span><text:span text:style-name="T33"> </text:span><text:span text:style-name="T53">contacto</text:span><text:span text:style-name="T38"> </text:span><text:span text:style-name="T26">a</text:span><text:span text:style-name="T33"> </text:span><text:span text:style-name="T26">los</text:span><text:span text:style-name="T53"> </text:span><text:span text:style-name="T33">efectos</text:span><text:span text:style-name="T26"> </text:span><text:span text:style-name="T56">del</text:span><text:span text:style-name="T33"> procedimiento</text:span><text:span text:style-name="T40"> </text:span><text:span text:style-name="T56">de</text:span><text:span text:style-name="T46"> </text:span><text:span text:style-name="T27">licitación</text:span><text:span text:style-name="T40"> </text:span><text:span text:style-name="T33">son:</text:span></text:p>
      <text:p text:style-name="P4" loext:marker-style-name="T26"><text:span text:style-name="T33">Nombre</text:span><text:span text:style-name="T40"> </text:span><text:span text:style-name="T26">y</text:span><text:span text:style-name="T56"> </text:span><text:span text:style-name="T27">apellidos:<text:line-break/></text:span><text:span text:style-name="T54">Teléfono:</text:span></text:p>
      <text:p text:style-name="P20" loext:marker-style-name="T26"><text:span text:style-name="T33">Correo</text:span><text:span text:style-name="T56"> </text:span><text:span text:style-name="T32">electrónico:</text:span></text:p>
      <text:p text:style-name="P45" loext:marker-style-name="T26"><text:span text:style-name="T88">(Lugar,</text:span><text:span text:style-name="T56"> </text:span><text:span text:style-name="T46">fecha</text:span><text:span text:style-name="T53"> </text:span><text:span text:style-name="T26">y</text:span><text:span text:style-name="T46"> </text:span><text:span text:style-name="T53">firma)</text:span></text:p>
      <text:p text:style-name="P95" loext:marker-style-name="T193"><text:span text:style-name="T188">26</text:span><text:span text:style-name="T190"> </text:span><text:span text:style-name="T193">Cumplimentar</text:span><text:span text:style-name="T202"> </text:span><text:span text:style-name="T188">en</text:span><text:span text:style-name="T202"> </text:span><text:span text:style-name="T193">caso</text:span><text:span text:style-name="T203"> </text:span><text:span text:style-name="T193">de</text:span><text:span text:style-name="T204"> </text:span><text:span text:style-name="T193">que</text:span><text:span text:style-name="T205"> </text:span><text:span text:style-name="T188">en</text:span><text:span text:style-name="T205"> </text:span><text:span text:style-name="T188">el</text:span><text:span text:style-name="T202"> </text:span><text:span text:style-name="T188">apartado</text:span><text:span text:style-name="T206"> </text:span><text:span text:style-name="T193">5</text:span><text:span text:style-name="T203"> </text:span><text:span text:style-name="T193">del</text:span><text:span text:style-name="T202"> </text:span><text:span text:style-name="T188">Anexo</text:span><text:span text:style-name="T203"> </text:span><text:span text:style-name="T193">I</text:span><text:span text:style-name="T202"> </text:span><text:span text:style-name="T193">se</text:span><text:span text:style-name="T207"> </text:span><text:span text:style-name="T188">hayan</text:span><text:span text:style-name="T205"> </text:span><text:span text:style-name="T193">indicado</text:span><text:span text:style-name="T207"> </text:span><text:span text:style-name="T200">los</text:span><text:span text:style-name="T204"> </text:span><text:span text:style-name="T193">organismos</text:span><text:span text:style-name="T203"> </text:span><text:span text:style-name="T193">de</text:span><text:span text:style-name="T204"> </text:span><text:span text:style-name="T193">los</text:span><text:span text:style-name="T203"> </text:span><text:span text:style-name="T200">que</text:span><text:span text:style-name="T207"> </text:span><text:span text:style-name="T193">las</text:span><text:span text:style-name="T202"> </text:span><text:span text:style-name="T193">personas</text:span><text:span text:style-name="T203"> </text:span><text:span text:style-name="T188">licitadoras</text:span><text:span text:style-name="T202"> </text:span><text:span text:style-name="T194">puedan<text:line-break/></text:span><text:span text:style-name="T208"> </text:span><text:span text:style-name="T188">obtener</text:span><text:span text:style-name="T193"> la</text:span><text:span text:style-name="T188"> </text:span><text:span text:style-name="T194">información</text:span><text:span text:style-name="T200"> </text:span><text:span text:style-name="T188">pertinente.</text:span></text:p>
      <text:p text:style-name="P85" loext:marker-style-name="T193"><text:span text:style-name="T193">PCAP</text:span><text:span text:style-name="T200"> Servicios</text:span><text:span text:style-name="T192"> </text:span><text:span text:style-name="T193">Abierto</text:span><text:span text:style-name="T188"> </text:span><text:span text:style-name="T193">Simplificado Abreviado.</text:span><text:span text:style-name="T200"> </text:span><text:span text:style-name="T189">Presentación</text:span><text:span text:style-name="T200"> </text:span><text:span text:style-name="T194">electrónica</text:span><text:span text:style-name="T193"> de</text:span><text:span text:style-name="T188"> ofertas.</text:span><text:span text:style-name="T201"> </text:span><text:span text:style-name="T188">66</text:span></text:p>
      <text:p text:style-name="P90" loext:marker-style-name="T308"/>
      <text:p text:style-name="P1" loext:marker-style-name="T24"><draw:frame draw:style-name="fr1" draw:name="Imagen20" text:anchor-type="char" svg:x="3.267cm" svg:y="10.52cm" svg:width="0.37cm" svg:height="0.37cm" draw:z-index="31"><draw:image xlink:href="Pictures/1000000000000021000000216485686BED2C655A.jpg" xlink:type="simple" xlink:show="embed" xlink:actuate="onLoad" draw:mime-type="image/jpeg"/></draw:frame><draw:frame draw:style-name="fr1" draw:name="Imagen21" text:anchor-type="char" svg:x="3.267cm" svg:y="9.902cm" svg:width="0.37cm" svg:height="0.37cm" draw:z-index="32"><draw:image xlink:href="Pictures/1000000000000021000000216485686BED2C655A.jpg" xlink:type="simple" xlink:show="embed" xlink:actuate="onLoad" draw:mime-type="image/jpeg"/></draw:frame><draw:frame draw:style-name="fr1" draw:name="Imagen22" text:anchor-type="char" svg:x="2.009cm" svg:y="0.907cm" svg:width="1.57cm" svg:height="1.401cm" draw:z-index="33"><draw:image xlink:href="Pictures/100000000000008C0000007C3A490CC9BC7AE97C.jpg" xlink:type="simple" xlink:show="embed" xlink:actuate="onLoad" draw:mime-type="image/jpeg"/></draw:frame><draw:frame draw:style-name="fr1" draw:name="Imagen23" text:anchor-type="char" svg:x="1.967cm" svg:y="4.364cm" svg:width="17.071cm" svg:height="0.106cm" draw:z-index="34"><draw:image xlink:href="Pictures/10000000000005E90000000A681959EF6853F696.jpg" xlink:type="simple" xlink:show="embed" xlink:actuate="onLoad" draw:mime-type="image/jpeg"/></draw:frame><draw:frame draw:style-name="fr1" draw:name="Imagen24" text:anchor-type="char" svg:x="1.967cm" svg:y="24.333cm" svg:width="4.322cm" svg:height="0.088cm" draw:z-index="35"><draw:image xlink:href="Pictures/100000000000017F00000008B4CE76F69613755B.jpg" xlink:type="simple" xlink:show="embed" xlink:actuate="onLoad" draw:mime-type="image/jpeg"/></draw:frame><draw:frame draw:style-name="fr1" draw:name="Imagen25" text:anchor-type="char" svg:x="-0.035cm" svg:y="-0.035cm" svg:width="0.106cm" svg:height="0.106cm" draw:z-index="36"><draw:image xlink:href="Pictures/100000000000000A0000000A5CB19C18B44CE5AF.jpg" xlink:type="simple" xlink:show="embed" xlink:actuate="onLoad" draw:mime-type="image/jpeg"/></draw:frame><text:span text:style-name="T1">MODELO</text:span><text:span text:style-name="T3"> </text:span><text:span text:style-name="T4">DE</text:span><text:span text:style-name="T3"> </text:span><text:span text:style-name="T4">PLIEGO</text:span><text:span text:style-name="T6"> </text:span><text:span text:style-name="T7">DE</text:span><text:span text:style-name="T8"> </text:span><text:span text:style-name="T2">CLÁUSULAS</text:span><text:span text:style-name="T9"> </text:span><text:span text:style-name="T10">ADMINISTRATIVAS</text:span><text:span text:style-name="T11"> </text:span><text:span text:style-name="T10">PARTICULARES</text:span><text:span text:style-name="T9"> </text:span><text:span text:style-name="T1">RECOMENDADO</text:span><text:span text:style-name="T9"> </text:span><text:span text:style-name="T4">POR</text:span><text:span text:style-name="T6"> </text:span><text:span text:style-name="T1">LA</text:span><text:span text:style-name="T9"> </text:span><text:span text:style-name="T2">COMISIÓN<text:line-break/></text:span><text:span text:style-name="T12">CONSULTIVA</text:span><text:span text:style-name="T13"> </text:span><text:span text:style-name="T7">DE</text:span><text:span text:style-name="T14"> </text:span><text:span text:style-name="T15">CONTRATACIÓN</text:span><text:span text:style-name="T16"> </text:span><text:span text:style-name="T5">PÚBLICA</text:span><text:span text:style-name="T17"> </text:span><text:span text:style-name="T12">PARA</text:span><text:span text:style-name="T18"> </text:span><text:span text:style-name="T1">LA</text:span><text:span text:style-name="T13"> </text:span><text:span text:style-name="T15">CONTRATACIÓN</text:span><text:span text:style-name="T17"> </text:span><text:span text:style-name="T7">DE</text:span><text:span text:style-name="T14"> </text:span><text:span text:style-name="T4">SERVICIOS</text:span><text:span text:style-name="T16"> </text:span><text:span text:style-name="T23">MEDIANTE<text:line-break/></text:span><text:span text:style-name="T1">PROCEDIMIENTO</text:span><text:span text:style-name="T19"> </text:span><text:span text:style-name="T1">ABIERTO</text:span><text:span text:style-name="T20"> </text:span><text:span text:style-name="T4">SIMPLIFICADO ABREVIADO</text:span><text:span text:style-name="T21"> </text:span><text:span text:style-name="T22">-</text:span><text:span text:style-name="T10"> </text:span><text:span text:style-name="T2">PRESENTACIÓN</text:span><text:span text:style-name="T7"> </text:span><text:span text:style-name="T5">ELECTRÓNICA</text:span><text:span text:style-name="T19"> </text:span><text:span text:style-name="T4">DE</text:span><text:span text:style-name="T1"> </text:span><text:span text:style-name="T10">OFERTAS</text:span></text:p>
      <text:p text:style-name="P77" loext:marker-style-name="T24"><text:span text:style-name="T51">ANEXO</text:span><text:span text:style-name="T37"> </text:span><text:span text:style-name="T31">III </text:span><text:span text:style-name="T52">DECLARACIÓN</text:span><text:span text:style-name="T51"> DE</text:span><text:span text:style-name="T44"> CONFIDENCIALIDAD</text:span></text:p>
      <text:p text:style-name="P70" loext:marker-style-name="T26"><text:span text:style-name="T53">(SOBRE</text:span><text:span text:style-name="T46"> </text:span><text:span text:style-name="T47">ELECTRÓNICO</text:span><text:span text:style-name="T46"> </text:span><text:span text:style-name="T47">ÚNICO</text:span><text:span text:style-name="T53"> </text:span><text:span text:style-name="T269">27</text:span><text:span text:style-name="T26">)</text:span></text:p>
      <text:p text:style-name="P46" loext:marker-style-name="T24"><text:span text:style-name="T24">EXPEDIENTE:</text:span><text:span text:style-name="T31"> CONTR</text:span><text:span text:style-name="T24"> 2025</text:span><text:span text:style-name="T39"> </text:span><text:span text:style-name="T24">706989</text:span></text:p>
      <text:p text:style-name="P11" loext:marker-style-name="T24"><text:span text:style-name="T52">TÍTULO:</text:span><text:span text:style-name="T174"> </text:span><text:span text:style-name="T24">SERVICIO</text:span><text:span text:style-name="T156"> </text:span><text:span text:style-name="T58">DE</text:span><text:span text:style-name="T156"> </text:span><text:span text:style-name="T25">ORGANIZACIÓN</text:span><text:span text:style-name="T156"> </text:span><text:span text:style-name="T24">Y</text:span><text:span text:style-name="T156"> </text:span><text:span text:style-name="T25">REALIZACIÓN</text:span><text:span text:style-name="T174"> </text:span><text:span text:style-name="T58">DE</text:span><text:span text:style-name="T156"> </text:span><text:span text:style-name="T24">DIFERENTES</text:span><text:span text:style-name="T174"> </text:span><text:span text:style-name="T51">ACCIONES</text:span><text:span text:style-name="T175"> </text:span><text:span text:style-name="T58">DE</text:span><text:span text:style-name="T105"> </text:span><text:span text:style-name="T25">DINAMIZACIÓN<text:line-break/></text:span><text:span text:style-name="T31">DURANTE</text:span><text:span text:style-name="T39"> </text:span><text:span text:style-name="T44">LA</text:span><text:span text:style-name="T95"> </text:span><text:span text:style-name="T25">CELEBRACIÓN</text:span><text:span text:style-name="T39"> </text:span><text:span text:style-name="T58">DE</text:span><text:span text:style-name="T51"> </text:span><text:span text:style-name="T67">LOS</text:span><text:span text:style-name="T37"> </text:span><text:span text:style-name="T25">DÍAS</text:span><text:span text:style-name="T58"> </text:span><text:span text:style-name="T24">EUROPEOS</text:span><text:span text:style-name="T31"> </text:span><text:span text:style-name="T39">DE</text:span><text:span text:style-name="T44"> </text:span><text:span text:style-name="T31">LA</text:span><text:span text:style-name="T24"> </text:span><text:span text:style-name="T25">ARTESANÍA</text:span><text:span text:style-name="T31"> EN</text:span><text:span text:style-name="T39"> </text:span><text:span text:style-name="T31">LA</text:span><text:span text:style-name="T24"> PROVINCIA</text:span><text:span text:style-name="T31"> </text:span><text:span text:style-name="T39">DE</text:span><text:span text:style-name="T44"> </text:span><text:span text:style-name="T30">CÓRDOBA</text:span></text:p>
      <text:p text:style-name="P46" loext:marker-style-name="T26"><text:span text:style-name="T27">D./Dª.</text:span><text:span text:style-name="T71"> </text:span><text:span text:style-name="T27">…</text:span><text:span text:style-name="T53"> </text:span><text:span text:style-name="T27">…</text:span><text:span text:style-name="T33"> </text:span><text:span text:style-name="T27">…</text:span><text:span text:style-name="T56"> </text:span><text:span text:style-name="T27">…</text:span><text:span text:style-name="T33"> </text:span><text:span text:style-name="T27">…</text:span><text:span text:style-name="T40"> </text:span><text:span text:style-name="T27">…</text:span><text:span text:style-name="T53"> </text:span><text:span text:style-name="T27">…</text:span><text:span text:style-name="T56"> </text:span><text:span text:style-name="T27">…</text:span><text:span text:style-name="T26"> </text:span><text:span text:style-name="T27">…</text:span><text:span text:style-name="T26"> </text:span><text:span text:style-name="T27">…</text:span><text:span text:style-name="T26"> </text:span><text:span text:style-name="T27">…</text:span><text:span text:style-name="T33"> </text:span><text:span text:style-name="T27">…</text:span><text:span text:style-name="T56"> </text:span><text:span text:style-name="T27">…</text:span><text:span text:style-name="T33"> </text:span><text:span text:style-name="T27">…</text:span><text:span text:style-name="T26"> </text:span><text:span text:style-name="T27">…</text:span><text:span text:style-name="T40"> </text:span><text:span text:style-name="T27">…</text:span><text:span text:style-name="T53"> </text:span><text:span text:style-name="T26">,</text:span><text:span text:style-name="T38"> </text:span><text:span text:style-name="T46">con</text:span><text:span text:style-name="T40"> </text:span><text:span text:style-name="T56">DNI.</text:span><text:span text:style-name="T46"> </text:span><text:span text:style-name="T27">Núm.</text:span><text:span text:style-name="T26"> </text:span><text:span text:style-name="T27">…</text:span><text:span text:style-name="T26"> </text:span><text:span text:style-name="T27">…</text:span><text:span text:style-name="T26"> </text:span><text:span text:style-name="T27">…</text:span><text:span text:style-name="T26"> </text:span><text:span text:style-name="T27">…</text:span><text:span text:style-name="T26"> </text:span><text:span text:style-name="T57">…,</text:span><text:span text:style-name="T46"> </text:span><text:span text:style-name="T26">actuando:</text:span></text:p>
      <text:p text:style-name="P48" loext:marker-style-name="T26"><text:span text:style-name="T33">en</text:span><text:span text:style-name="T73"> </text:span><text:span text:style-name="T53">nombre propio</text:span></text:p>
      <text:p text:style-name="P13" loext:marker-style-name="T228"><text:span text:style-name="T176"><text:s/></text:span><text:span text:style-name="T33">en</text:span><text:span text:style-name="T53"> </text:span><text:span text:style-name="T47">representación</text:span><text:span text:style-name="T40"> </text:span><text:span text:style-name="T53">de</text:span><text:span text:style-name="T26"> </text:span><text:span text:style-name="T46">la</text:span><text:span text:style-name="T40"> </text:span><text:span text:style-name="T53">entidad</text:span><text:span text:style-name="T26"> </text:span><text:span text:style-name="T46">licitadora</text:span><text:span text:style-name="T177"> </text:span><text:span text:style-name="T27">…</text:span><text:span text:style-name="T33"> </text:span><text:span text:style-name="T27">…</text:span><text:span text:style-name="T53"> </text:span><text:span text:style-name="T27">…</text:span><text:span text:style-name="T53"> </text:span><text:span text:style-name="T27">…</text:span><text:span text:style-name="T26"> </text:span><text:span text:style-name="T27">…</text:span><text:span text:style-name="T88"> </text:span><text:span text:style-name="T27">…</text:span><text:span text:style-name="T33"> </text:span><text:span text:style-name="T27">…</text:span><text:span text:style-name="T53"> </text:span><text:span text:style-name="T27">…</text:span><text:span text:style-name="T53"> </text:span><text:span text:style-name="T27">…</text:span><text:span text:style-name="T53"> </text:span><text:span text:style-name="T27">…</text:span><text:span text:style-name="T26"> </text:span><text:span text:style-name="T27">…</text:span><text:span text:style-name="T53"> </text:span><text:span text:style-name="T47">…,</text:span><text:span text:style-name="T56"> </text:span><text:span text:style-name="T68">con</text:span><text:span text:style-name="T60"> </text:span><text:span text:style-name="T53">CIF</text:span><text:span text:style-name="T26"> </text:span><text:span text:style-name="T47">núm.</text:span><text:span text:style-name="T38"> </text:span><text:span text:style-name="T27">…</text:span><text:span text:style-name="T88"> </text:span><text:span text:style-name="T27">…</text:span><text:span text:style-name="T26"> </text:span><text:span text:style-name="T27">…</text:span><text:span text:style-name="T88"> </text:span><text:span text:style-name="T47">…,<text:line-break/></text:span><text:span text:style-name="T46">en</text:span><text:span text:style-name="T53"> calidad de </text:span><text:span text:style-name="T27">…</text:span><text:span text:style-name="T53"> </text:span><text:span text:style-name="T27">…</text:span><text:span text:style-name="T88"> </text:span><text:span text:style-name="T27">…</text:span><text:span text:style-name="T88"> </text:span><text:span text:style-name="T27">…</text:span><text:span text:style-name="T88"> </text:span><text:span text:style-name="T27">…</text:span><text:span text:style-name="T53"> </text:span><text:span text:style-name="T27">…</text:span><text:span text:style-name="T178"> </text:span><text:span text:style-name="T274">28</text:span></text:p>
      <text:p text:style-name="P32" loext:marker-style-name="T24"><text:span text:style-name="T31">DECLARA</text:span><text:span text:style-name="T24"/></text:p>
      <text:p text:style-name="P12" loext:marker-style-name="T26"><text:span text:style-name="T33">Que</text:span><text:span text:style-name="T126"> </text:span><text:span text:style-name="T33">los</text:span><text:span text:style-name="T93"> </text:span><text:span text:style-name="T26">documentos</text:span><text:span text:style-name="T137"> </text:span><text:span text:style-name="T26">y</text:span><text:span text:style-name="T93"> </text:span><text:span text:style-name="T33">datos</text:span><text:span text:style-name="T60"> </text:span><text:span text:style-name="T26">que</text:span><text:span text:style-name="T137"> </text:span><text:span text:style-name="T56">se</text:span><text:span text:style-name="T91"> </text:span><text:span text:style-name="T26">relacionan</text:span><text:span text:style-name="T93"> </text:span><text:span text:style-name="T26">a</text:span><text:span text:style-name="T93"> </text:span><text:span text:style-name="T27">continuación,</text:span><text:span text:style-name="T89"> </text:span><text:span text:style-name="T33">presentados</text:span><text:span text:style-name="T93"> </text:span><text:span text:style-name="T56">en</text:span><text:span text:style-name="T89"> </text:span><text:span text:style-name="T46">el</text:span><text:span text:style-name="T126"> </text:span><text:span text:style-name="T26">sobre</text:span><text:span text:style-name="T137"> </text:span><text:span text:style-name="T32">nº</text:span><text:span text:style-name="T89"> </text:span><text:span text:style-name="T60">(</text:span><text:span text:style-name="T34">indicar</text:span><text:span text:style-name="T128"> </text:span><text:span text:style-name="T35">número</text:span><text:span text:style-name="T94"> </text:span><text:span text:style-name="T42">de<text:line-break/></text:span><text:span text:style-name="T34">sobre</text:span><text:span text:style-name="T26">)</text:span><text:span text:style-name="T56"> se</text:span><text:span text:style-name="T46"> </text:span><text:span text:style-name="T33">consideran</text:span><text:span text:style-name="T40"> </text:span><text:span text:style-name="T53">de</text:span><text:span text:style-name="T38"> </text:span><text:span text:style-name="T54">carácter</text:span><text:span text:style-name="T40"> </text:span><text:span text:style-name="T26">confidencial</text:span><text:span text:style-name="T269">29</text:span><text:span text:style-name="T26">:</text:span></text:p>
      <text:p text:style-name="P78" loext:marker-style-name="T26"><text:span text:style-name="T33">1. 2.</text:span><text:span text:style-name="T26"/></text:p>
      <text:p text:style-name="P47" loext:marker-style-name="T26"><text:span text:style-name="T27">3.…………...</text:span><text:span text:style-name="T27"/></text:p>
      <text:p text:style-name="P49" loext:marker-style-name="T26"><text:span text:style-name="T46">(Lugar,</text:span><text:span text:style-name="T56"> </text:span><text:span text:style-name="T26">fecha</text:span><text:span text:style-name="T33"> </text:span><text:span text:style-name="T26">y</text:span><text:span text:style-name="T56"> </text:span><text:span text:style-name="T26">firma)</text:span></text:p>
      <text:p text:style-name="P96" loext:marker-style-name="T193"><text:span text:style-name="T188">27</text:span><text:span text:style-name="T190"> </text:span><text:span text:style-name="T191">Cláusula</text:span><text:span text:style-name="T193"> </text:span><text:span text:style-name="T188">9.2.1..b </text:span><text:span text:style-name="T192">del</text:span><text:span text:style-name="T198"> </text:span><text:span text:style-name="T192">presente</text:span><text:span text:style-name="T188"> </text:span><text:span text:style-name="T196">Pliego</text:span><text:span text:style-name="T193"> </text:span><text:span text:style-name="T198">de</text:span><text:span text:style-name="T193"> </text:span><text:span text:style-name="T191">Cláusulas</text:span><text:span text:style-name="T198"> </text:span><text:span text:style-name="T196">Administrativas</text:span><text:span text:style-name="T199"> </text:span><text:span text:style-name="T197">Particulares.<text:line-break/></text:span><text:span text:style-name="T188">28</text:span><text:span text:style-name="T190"> </text:span><text:span text:style-name="T188">Apoderado/a,</text:span><text:span text:style-name="T200"> </text:span><text:span text:style-name="T188">administrador/a</text:span><text:span text:style-name="T200"> </text:span><text:span text:style-name="T189">único/a,</text:span><text:span text:style-name="T193"> solidario/a,</text:span><text:span text:style-name="T188"> </text:span><text:span text:style-name="T193">mancomunado/a,</text:span><text:span text:style-name="T200"> </text:span><text:span text:style-name="T192">etc.</text:span></text:p>
      <text:p text:style-name="P97" loext:marker-style-name="T193"><text:span text:style-name="T188">29</text:span><text:span text:style-name="T190"> </text:span><text:span text:style-name="T189">Deberá</text:span><text:span text:style-name="T209"> </text:span><text:span text:style-name="T188">presentarse,</text:span><text:span text:style-name="T210"> </text:span><text:span text:style-name="T193">en</text:span><text:span text:style-name="T211"> </text:span><text:span text:style-name="T193">su</text:span><text:span text:style-name="T213"> </text:span><text:span text:style-name="T193">caso,</text:span><text:span text:style-name="T215"> </text:span><text:span text:style-name="T193">una</text:span><text:span text:style-name="T213"> </text:span><text:span text:style-name="T189">declaración</text:span><text:span text:style-name="T217"> </text:span><text:span text:style-name="T195">por</text:span><text:span text:style-name="T214"> </text:span><text:span text:style-name="T195">cada</text:span><text:span text:style-name="T216"> </text:span><text:span text:style-name="T195">sobre</text:span><text:span text:style-name="T212"> </text:span><text:span text:style-name="T192">designando</text:span><text:span text:style-name="T218"> </text:span><text:span text:style-name="T189">qué</text:span><text:span text:style-name="T218"> </text:span><text:span text:style-name="T192">documentos</text:span><text:span text:style-name="T213"> </text:span><text:span text:style-name="T196">administrativos</text:span><text:span text:style-name="T211"> </text:span><text:span text:style-name="T193">y</text:span><text:span text:style-name="T200"> </text:span><text:span text:style-name="T197">técnicos</text:span><text:span text:style-name="T211"> </text:span><text:span text:style-name="T193">y</text:span><text:span text:style-name="T213"> </text:span><text:span text:style-name="T196">datos</text:span><text:span text:style-name="T213"> </text:span><text:span text:style-name="T197">presentados<text:line-break/></text:span><text:span text:style-name="T208"> </text:span><text:span text:style-name="T192">son,</text:span><text:span text:style-name="T215"> </text:span><text:span text:style-name="T193">a</text:span><text:span text:style-name="T218"> </text:span><text:span text:style-name="T196">su</text:span><text:span text:style-name="T215"> </text:span><text:span text:style-name="T198">parecer,</text:span><text:span text:style-name="T215"> </text:span><text:span text:style-name="T192">constitutivos</text:span><text:span text:style-name="T219"> </text:span><text:span text:style-name="T192">de</text:span><text:span text:style-name="T215"> </text:span><text:span text:style-name="T192">ser</text:span><text:span text:style-name="T215"> </text:span><text:span text:style-name="T196">considerados</text:span><text:span text:style-name="T210"> </text:span><text:span text:style-name="T192">confidenciales,</text:span><text:span text:style-name="T220"> </text:span><text:span text:style-name="T188">no</text:span><text:span text:style-name="T220"> </text:span><text:span text:style-name="T193">pudiendo</text:span><text:span text:style-name="T209"> </text:span><text:span text:style-name="T193">la</text:span><text:span text:style-name="T215"> </text:span><text:span text:style-name="T193">misma</text:span><text:span text:style-name="T215"> </text:span><text:span text:style-name="T188">alcanzar</text:span><text:span text:style-name="T221"> </text:span><text:span text:style-name="T193">a</text:span><text:span text:style-name="T215"> </text:span><text:span text:style-name="T188">toda</text:span><text:span text:style-name="T209"> </text:span><text:span text:style-name="T200">la</text:span><text:span text:style-name="T211"> </text:span><text:span text:style-name="T194">documentación,</text:span><text:span text:style-name="T220"> </text:span><text:span text:style-name="T193">de</text:span><text:span text:style-name="T211"> </text:span><text:span text:style-name="T193">acuerdo</text:span><text:span text:style-name="T211"> </text:span><text:span text:style-name="T191">con<text:line-break/></text:span><text:span text:style-name="T208"> </text:span><text:span text:style-name="T188">el</text:span><text:span text:style-name="T202"> </text:span><text:span text:style-name="T194">artículo</text:span><text:span text:style-name="T207"> </text:span><text:span text:style-name="T193">133</text:span><text:span text:style-name="T203"> </text:span><text:span text:style-name="T200">de</text:span><text:span text:style-name="T204"> </text:span><text:span text:style-name="T193">la</text:span><text:span text:style-name="T204"> </text:span><text:span text:style-name="T222">LCSP.</text:span><text:span text:style-name="T223"> </text:span><text:span text:style-name="T188">En</text:span><text:span text:style-name="T205"> </text:span><text:span text:style-name="T194">ningún</text:span><text:span text:style-name="T204"> </text:span><text:span text:style-name="T188">caso</text:span><text:span text:style-name="T224"> </text:span><text:span text:style-name="T189">podrá</text:span><text:span text:style-name="T224"> </text:span><text:span text:style-name="T193">referirse</text:span><text:span text:style-name="T202"> </text:span><text:span text:style-name="T193">a</text:span><text:span text:style-name="T204"> </text:span><text:span text:style-name="T200">la</text:span><text:span text:style-name="T205"> </text:span><text:span text:style-name="T191">documentación</text:span><text:span text:style-name="T207"> </text:span><text:span text:style-name="T196">relativa</text:span><text:span text:style-name="T204"> </text:span><text:span text:style-name="T193">a</text:span><text:span text:style-name="T225"> </text:span><text:span text:style-name="T196">los</text:span><text:span text:style-name="T202"> </text:span><text:span text:style-name="T196">criterios</text:span><text:span text:style-name="T204"> </text:span><text:span text:style-name="T193">de</text:span><text:span text:style-name="T221"> </text:span><text:span text:style-name="T191">adjudicación</text:span><text:span text:style-name="T204"> </text:span><text:span text:style-name="T196">valorados</text:span><text:span text:style-name="T207"> </text:span><text:span text:style-name="T192">mediante</text:span><text:span text:style-name="T225"> </text:span><text:span text:style-name="T191">la<text:line-break/></text:span><text:span text:style-name="T208"> </text:span><text:span text:style-name="T191">aplicación</text:span><text:span text:style-name="T196"> </text:span><text:span text:style-name="T192">de </text:span><text:span text:style-name="T191">fórmulas</text:span><text:span text:style-name="T193"> </text:span><text:span text:style-name="T198">ni</text:span><text:span text:style-name="T193"> a</text:span><text:span text:style-name="T199"> </text:span><text:span text:style-name="T192">documentos</text:span><text:span text:style-name="T193"> </text:span><text:span text:style-name="T196">que</text:span><text:span text:style-name="T200"> </text:span><text:span text:style-name="T196">sean </text:span><text:span text:style-name="T191">públicamente</text:span><text:span text:style-name="T196"> accesibles.</text:span></text:p>
      <text:p text:style-name="P85" loext:marker-style-name="T193"><text:span text:style-name="T193">PCAP</text:span><text:span text:style-name="T200"> Servicios</text:span><text:span text:style-name="T192"> </text:span><text:span text:style-name="T193">Abierto</text:span><text:span text:style-name="T188"> </text:span><text:span text:style-name="T193">Simplificado Abreviado.</text:span><text:span text:style-name="T200"> </text:span><text:span text:style-name="T189">Presentación</text:span><text:span text:style-name="T200"> </text:span><text:span text:style-name="T194">electrónica</text:span><text:span text:style-name="T193"> de</text:span><text:span text:style-name="T188"> ofertas.</text:span><text:span text:style-name="T201"> </text:span><text:span text:style-name="T188">67</text:span></text:p>
      <text:p text:style-name="P88" loext:marker-style-name="T308"/>
      <text:p text:style-name="P92" loext:marker-style-name="T308"><text:span text:style-name="T308"><text:line-break/></text:span><text:span text:style-name="T308"/></text:p>
      <text:p text:style-name="P3" loext:marker-style-name="T24"><draw:frame draw:style-name="fr1" draw:name="Imagen26" text:anchor-type="char" svg:x="3.164cm" svg:y="13.471cm" svg:width="0.37cm" svg:height="0.37cm" draw:z-index="24"><draw:image xlink:href="Pictures/1000000000000021000000216485686BED2C655A.jpg" xlink:type="simple" xlink:show="embed" xlink:actuate="onLoad" draw:mime-type="image/jpeg"/></draw:frame><draw:frame draw:style-name="fr1" draw:name="Imagen27" text:anchor-type="char" svg:x="3.164cm" svg:y="12.903cm" svg:width="0.37cm" svg:height="0.37cm" draw:z-index="25"><draw:image xlink:href="Pictures/1000000000000021000000216485686BED2C655A.jpg" xlink:type="simple" xlink:show="embed" xlink:actuate="onLoad" draw:mime-type="image/jpeg"/></draw:frame><draw:frame draw:style-name="fr1" draw:name="Imagen28" text:anchor-type="char" svg:x="3.164cm" svg:y="10.469cm" svg:width="0.37cm" svg:height="0.37cm" draw:z-index="26"><draw:image xlink:href="Pictures/1000000000000021000000216485686BED2C655A.jpg" xlink:type="simple" xlink:show="embed" xlink:actuate="onLoad" draw:mime-type="image/jpeg"/></draw:frame><draw:frame draw:style-name="fr1" draw:name="Imagen29" text:anchor-type="char" svg:x="3.164cm" svg:y="9.902cm" svg:width="0.37cm" svg:height="0.37cm" draw:z-index="27"><draw:image xlink:href="Pictures/1000000000000021000000216485686BED2C655A.jpg" xlink:type="simple" xlink:show="embed" xlink:actuate="onLoad" draw:mime-type="image/jpeg"/></draw:frame><draw:frame draw:style-name="fr1" draw:name="Imagen30" text:anchor-type="char" svg:x="2.009cm" svg:y="0.907cm" svg:width="1.57cm" svg:height="1.401cm" draw:z-index="28"><draw:image xlink:href="Pictures/100000000000008C0000007C3A490CC9BC7AE97C.jpg" xlink:type="simple" xlink:show="embed" xlink:actuate="onLoad" draw:mime-type="image/jpeg"/></draw:frame><draw:frame draw:style-name="fr1" draw:name="Imagen31" text:anchor-type="char" svg:x="1.967cm" svg:y="4.364cm" svg:width="17.071cm" svg:height="0.106cm" draw:z-index="29"><draw:image xlink:href="Pictures/10000000000005E90000000A681959EF6853F696.jpg" xlink:type="simple" xlink:show="embed" xlink:actuate="onLoad" draw:mime-type="image/jpeg"/></draw:frame><draw:frame draw:style-name="fr1" draw:name="Imagen32" text:anchor-type="char" svg:x="1.967cm" svg:y="25.396cm" svg:width="4.322cm" svg:height="0.092cm" draw:z-index="30"><draw:image xlink:href="Pictures/100000000000017F000000098DC56DEAC45A8F64.jpg" xlink:type="simple" xlink:show="embed" xlink:actuate="onLoad" draw:mime-type="image/jpeg"/></draw:frame><text:span text:style-name="T1">MODELO</text:span><text:span text:style-name="T3"> </text:span><text:span text:style-name="T4">DE</text:span><text:span text:style-name="T3"> </text:span><text:span text:style-name="T4">PLIEGO</text:span><text:span text:style-name="T6"> </text:span><text:span text:style-name="T7">DE</text:span><text:span text:style-name="T8"> </text:span><text:span text:style-name="T2">CLÁUSULAS</text:span><text:span text:style-name="T9"> </text:span><text:span text:style-name="T10">ADMINISTRATIVAS</text:span><text:span text:style-name="T11"> </text:span><text:span text:style-name="T10">PARTICULARES</text:span><text:span text:style-name="T9"> </text:span><text:span text:style-name="T1">RECOMENDADO</text:span><text:span text:style-name="T9"> </text:span><text:span text:style-name="T4">POR</text:span><text:span text:style-name="T6"> </text:span><text:span text:style-name="T1">LA</text:span><text:span text:style-name="T9"> </text:span><text:span text:style-name="T2">COMISIÓN<text:line-break/></text:span><text:span text:style-name="T12">CONSULTIVA</text:span><text:span text:style-name="T13"> </text:span><text:span text:style-name="T7">DE</text:span><text:span text:style-name="T14"> </text:span><text:span text:style-name="T15">CONTRATACIÓN</text:span><text:span text:style-name="T16"> </text:span><text:span text:style-name="T5">PÚBLICA</text:span><text:span text:style-name="T17"> </text:span><text:span text:style-name="T12">PARA</text:span><text:span text:style-name="T18"> </text:span><text:span text:style-name="T1">LA</text:span><text:span text:style-name="T13"> </text:span><text:span text:style-name="T15">CONTRATACIÓN</text:span><text:span text:style-name="T17"> </text:span><text:span text:style-name="T7">DE</text:span><text:span text:style-name="T14"> </text:span><text:span text:style-name="T4">SERVICIOS</text:span><text:span text:style-name="T16"> </text:span><text:span text:style-name="T23">MEDIANTE<text:line-break/></text:span><text:span text:style-name="T1">PROCEDIMIENTO</text:span><text:span text:style-name="T19"> </text:span><text:span text:style-name="T1">ABIERTO</text:span><text:span text:style-name="T20"> </text:span><text:span text:style-name="T4">SIMPLIFICADO ABREVIADO</text:span><text:span text:style-name="T21"> </text:span><text:span text:style-name="T22">-</text:span><text:span text:style-name="T10"> </text:span><text:span text:style-name="T2">PRESENTACIÓN</text:span><text:span text:style-name="T7"> </text:span><text:span text:style-name="T5">ELECTRÓNICA</text:span><text:span text:style-name="T19"> </text:span><text:span text:style-name="T4">DE</text:span><text:span text:style-name="T1"> </text:span><text:span text:style-name="T10">OFERTAS</text:span></text:p>
      <text:p text:style-name="P50" loext:marker-style-name="T24"><text:span text:style-name="T51">ANEXO</text:span><text:span text:style-name="T37"> </text:span><text:span text:style-name="T51">IV</text:span></text:p>
      <text:p text:style-name="P51" loext:marker-style-name="T24"><text:span text:style-name="T25">DECLARACIÓN</text:span><text:span text:style-name="T51"> </text:span><text:span text:style-name="T58">DE</text:span><text:span text:style-name="T51"> </text:span><text:span text:style-name="T31">COMPROMISO</text:span><text:span text:style-name="T24"> </text:span><text:span text:style-name="T39">DE</text:span><text:span text:style-name="T44"> </text:span><text:span text:style-name="T30">CONSTITUCIÓN</text:span><text:span text:style-name="T24"> </text:span><text:span text:style-name="T31">EN</text:span><text:span text:style-name="T39"> </text:span><text:span text:style-name="T25">UNIÓN</text:span><text:span text:style-name="T31"> </text:span><text:span text:style-name="T24">TEMPORAL</text:span></text:p>
      <text:p text:style-name="P71" loext:marker-style-name="T26"><text:span text:style-name="T53">(SOBRE</text:span><text:span text:style-name="T46"> </text:span><text:span text:style-name="T47">ELECTRÓNICO</text:span><text:span text:style-name="T46"> </text:span><text:span text:style-name="T47">ÚNICO</text:span><text:span text:style-name="T53"> </text:span><text:span text:style-name="T269">30</text:span><text:span text:style-name="T26">)</text:span></text:p>
      <text:p text:style-name="P22" loext:marker-style-name="T24"><text:span text:style-name="T24">EXPEDIENTE:</text:span><text:span text:style-name="T58"> </text:span><text:span text:style-name="T51">CONTR</text:span><text:span text:style-name="T37"> </text:span><text:span text:style-name="T24">2025</text:span><text:span text:style-name="T31"> </text:span><text:span text:style-name="T24">706989</text:span></text:p>
      <text:p text:style-name="P4" loext:marker-style-name="T24"><text:span text:style-name="T30">TÍTULO:</text:span><text:span text:style-name="T62"> </text:span><text:span text:style-name="T24">SERVICIO</text:span><text:span text:style-name="T63"> </text:span><text:span text:style-name="T51">DE</text:span><text:span text:style-name="T64"> </text:span><text:span text:style-name="T25">ORGANIZACIÓN</text:span><text:span text:style-name="T63"> </text:span><text:span text:style-name="T24">Y</text:span><text:span text:style-name="T62"> </text:span><text:span text:style-name="T25">REALIZACIÓN</text:span><text:span text:style-name="T65"> </text:span><text:span text:style-name="T51">DE</text:span><text:span text:style-name="T66"> </text:span><text:span text:style-name="T24">DIFERENTES</text:span><text:span text:style-name="T65"> </text:span><text:span text:style-name="T51">ACCIONES</text:span><text:span text:style-name="T64"> </text:span><text:span text:style-name="T51">DE</text:span><text:span text:style-name="T66"> </text:span><text:span text:style-name="T25">DINAMIZACIÓN<text:line-break/></text:span><text:span text:style-name="T24">DURANTE</text:span><text:span text:style-name="T31"> LA</text:span><text:span text:style-name="T24"> </text:span><text:span text:style-name="T25">CELEBRACIÓN</text:span><text:span text:style-name="T31"> </text:span><text:span text:style-name="T58">DE</text:span><text:span text:style-name="T51"> </text:span><text:span text:style-name="T67">LOS</text:span><text:span text:style-name="T37"> </text:span><text:span text:style-name="T25">DÍAS</text:span><text:span text:style-name="T37"> </text:span><text:span text:style-name="T24">EUROPEOS </text:span><text:span text:style-name="T58">DE</text:span><text:span text:style-name="T51"> </text:span><text:span text:style-name="T31">LA</text:span><text:span text:style-name="T39"> </text:span><text:span text:style-name="T30">ARTESANÍA</text:span><text:span text:style-name="T39"> </text:span><text:span text:style-name="T31">EN</text:span><text:span text:style-name="T58"> </text:span><text:span text:style-name="T31">LA</text:span><text:span text:style-name="T39"> </text:span><text:span text:style-name="T24">PROVINCIA</text:span><text:span text:style-name="T31"> </text:span><text:span text:style-name="T39">DE</text:span><text:span text:style-name="T44"> </text:span><text:span text:style-name="T30">CÓRDOBA</text:span></text:p>
      <text:p text:style-name="P18" loext:marker-style-name="T26"><text:span text:style-name="T27">D./Dª.</text:span><text:span text:style-name="T71"> </text:span><text:span text:style-name="T27">…</text:span><text:span text:style-name="T26"> </text:span><text:span text:style-name="T27">…</text:span><text:span text:style-name="T40"> </text:span><text:span text:style-name="T27">…</text:span><text:span text:style-name="T53"> </text:span><text:span text:style-name="T27">…</text:span><text:span text:style-name="T56"> </text:span><text:span text:style-name="T27">…</text:span><text:span text:style-name="T33"> </text:span><text:span text:style-name="T27">…</text:span><text:span text:style-name="T26"> </text:span><text:span text:style-name="T27">…</text:span><text:span text:style-name="T26"> </text:span><text:span text:style-name="T27">…</text:span><text:span text:style-name="T33"> </text:span><text:span text:style-name="T27">…</text:span><text:span text:style-name="T56"> </text:span><text:span text:style-name="T27">…</text:span><text:span text:style-name="T33"> </text:span><text:span text:style-name="T27">…</text:span><text:span text:style-name="T40"> </text:span><text:span text:style-name="T27">…</text:span><text:span text:style-name="T53"> </text:span><text:span text:style-name="T27">…</text:span><text:span text:style-name="T33"> </text:span><text:span text:style-name="T27">…</text:span><text:span text:style-name="T56"> </text:span><text:span text:style-name="T27">…</text:span><text:span text:style-name="T33"> </text:span><text:span text:style-name="T27">…</text:span><text:span text:style-name="T40"> </text:span><text:span text:style-name="T26">,</text:span><text:span text:style-name="T33"> </text:span><text:span text:style-name="T53">con</text:span><text:span text:style-name="T60"> </text:span><text:span text:style-name="T33">DNI. </text:span><text:span text:style-name="T57">Núm.</text:span><text:span text:style-name="T53"> </text:span><text:span text:style-name="T27">…</text:span><text:span text:style-name="T40"> </text:span><text:span text:style-name="T27">…</text:span><text:span text:style-name="T26"> </text:span><text:span text:style-name="T27">…</text:span><text:span text:style-name="T26"> </text:span><text:span text:style-name="T27">…</text:span><text:span text:style-name="T33"> </text:span><text:span text:style-name="T57">…,</text:span><text:span text:style-name="T46"> </text:span><text:span text:style-name="T26">actuando:</text:span></text:p>
      <text:p text:style-name="P52" loext:marker-style-name="T26"><text:span text:style-name="T33">en</text:span><text:span text:style-name="T53"> </text:span><text:span text:style-name="T46">nombre</text:span><text:span text:style-name="T26"> </text:span><text:span text:style-name="T46">propio</text:span></text:p>
      <text:p text:style-name="P14" loext:marker-style-name="T228"><text:span text:style-name="T176"><text:s/></text:span><text:span text:style-name="T33">en</text:span><text:span text:style-name="T40"> </text:span><text:span text:style-name="T47">representación</text:span><text:span text:style-name="T40"> </text:span><text:span text:style-name="T53">de</text:span><text:span text:style-name="T91"> </text:span><text:span text:style-name="T88">la</text:span><text:span text:style-name="T137"> </text:span><text:span text:style-name="T53">entidad</text:span><text:span text:style-name="T60"> </text:span><text:span text:style-name="T46">licitadora</text:span><text:span text:style-name="T103"> </text:span><text:span text:style-name="T27">…</text:span><text:span text:style-name="T40"> </text:span><text:span text:style-name="T27">…</text:span><text:span text:style-name="T40"> </text:span><text:span text:style-name="T27">…</text:span><text:span text:style-name="T26"> </text:span><text:span text:style-name="T27">…</text:span><text:span text:style-name="T56"> </text:span><text:span text:style-name="T27">…</text:span><text:span text:style-name="T26"> </text:span><text:span text:style-name="T27">…</text:span><text:span text:style-name="T40"> </text:span><text:span text:style-name="T27">…</text:span><text:span text:style-name="T40"> </text:span><text:span text:style-name="T27">…</text:span><text:span text:style-name="T26"> </text:span><text:span text:style-name="T27">…</text:span><text:span text:style-name="T56"> </text:span><text:span text:style-name="T27">…</text:span><text:span text:style-name="T56"> </text:span><text:span text:style-name="T27">…</text:span><text:span text:style-name="T26"> </text:span><text:span text:style-name="T47">…,</text:span><text:span text:style-name="T91"> </text:span><text:span text:style-name="T68">con</text:span><text:span text:style-name="T91"> </text:span><text:span text:style-name="T53">CIF</text:span><text:span text:style-name="T38"> </text:span><text:span text:style-name="T54">núm.</text:span><text:span text:style-name="T38"> </text:span><text:span text:style-name="T27">…</text:span><text:span text:style-name="T26"> </text:span><text:span text:style-name="T27">…</text:span><text:span text:style-name="T56"> </text:span><text:span text:style-name="T27">…</text:span><text:span text:style-name="T56"> </text:span><text:span text:style-name="T47">…,<text:line-break/></text:span><text:span text:style-name="T33">en</text:span><text:span text:style-name="T73"> </text:span><text:span text:style-name="T53">calidad</text:span><text:span text:style-name="T46"> </text:span><text:span text:style-name="T56">de</text:span><text:span text:style-name="T88"> </text:span><text:span text:style-name="T27">…</text:span><text:span text:style-name="T88"> </text:span><text:span text:style-name="T27">…</text:span><text:span text:style-name="T53"> </text:span><text:span text:style-name="T27">…</text:span><text:span text:style-name="T88"> </text:span><text:span text:style-name="T27">…</text:span><text:span text:style-name="T96"> </text:span><text:span text:style-name="T27">…</text:span><text:span text:style-name="T53"> </text:span><text:span text:style-name="T27">…</text:span><text:span text:style-name="T178"> </text:span><text:span text:style-name="T274">31</text:span></text:p>
      <text:p text:style-name="P23" loext:marker-style-name="T26"><text:span text:style-name="T27">D./Dª.</text:span><text:span text:style-name="T71"> </text:span><text:span text:style-name="T27">…</text:span><text:span text:style-name="T26"> </text:span><text:span text:style-name="T27">…</text:span><text:span text:style-name="T40"> </text:span><text:span text:style-name="T27">…</text:span><text:span text:style-name="T53"> </text:span><text:span text:style-name="T27">…</text:span><text:span text:style-name="T56"> </text:span><text:span text:style-name="T27">…</text:span><text:span text:style-name="T33"> </text:span><text:span text:style-name="T27">…</text:span><text:span text:style-name="T26"> </text:span><text:span text:style-name="T27">…</text:span><text:span text:style-name="T26"> </text:span><text:span text:style-name="T27">…</text:span><text:span text:style-name="T33"> </text:span><text:span text:style-name="T27">…</text:span><text:span text:style-name="T56"> </text:span><text:span text:style-name="T27">…</text:span><text:span text:style-name="T33"> </text:span><text:span text:style-name="T27">…</text:span><text:span text:style-name="T40"> </text:span><text:span text:style-name="T27">…</text:span><text:span text:style-name="T53"> </text:span><text:span text:style-name="T27">…</text:span><text:span text:style-name="T33"> </text:span><text:span text:style-name="T27">…</text:span><text:span text:style-name="T56"> </text:span><text:span text:style-name="T27">…</text:span><text:span text:style-name="T33"> </text:span><text:span text:style-name="T27">…</text:span><text:span text:style-name="T40"> </text:span><text:span text:style-name="T26">,</text:span><text:span text:style-name="T33"> </text:span><text:span text:style-name="T53">con</text:span><text:span text:style-name="T60"> </text:span><text:span text:style-name="T33">DNI. </text:span><text:span text:style-name="T57">Núm.</text:span><text:span text:style-name="T53"> </text:span><text:span text:style-name="T27">…</text:span><text:span text:style-name="T40"> </text:span><text:span text:style-name="T27">…</text:span><text:span text:style-name="T26"> </text:span><text:span text:style-name="T27">…</text:span><text:span text:style-name="T26"> </text:span><text:span text:style-name="T27">…</text:span><text:span text:style-name="T33"> </text:span><text:span text:style-name="T57">…,</text:span><text:span text:style-name="T46"> </text:span><text:span text:style-name="T26">actuando:</text:span></text:p>
      <text:p text:style-name="P52" loext:marker-style-name="T26"><text:span text:style-name="T33">en</text:span><text:span text:style-name="T53"> </text:span><text:span text:style-name="T46">nombre</text:span><text:span text:style-name="T26"> </text:span><text:span text:style-name="T46">propio</text:span></text:p>
      <text:p text:style-name="P14" loext:marker-style-name="T228"><text:span text:style-name="T176"><text:s/></text:span><text:span text:style-name="T33">en</text:span><text:span text:style-name="T158"> </text:span><text:span text:style-name="T47">representación</text:span><text:span text:style-name="T124"> </text:span><text:span text:style-name="T88">de</text:span><text:span text:style-name="T123"> </text:span><text:span text:style-name="T26">la</text:span><text:span text:style-name="T116"> </text:span><text:span text:style-name="T53">entidad</text:span><text:span text:style-name="T179"> </text:span><text:span text:style-name="T27">…</text:span><text:span text:style-name="T114"> </text:span><text:span text:style-name="T27">…</text:span><text:span text:style-name="T158"> </text:span><text:span text:style-name="T27">…</text:span><text:span text:style-name="T158"> </text:span><text:span text:style-name="T27">…</text:span><text:span text:style-name="T158"> </text:span><text:span text:style-name="T27">…</text:span><text:span text:style-name="T116"> </text:span><text:span text:style-name="T27">…</text:span><text:span text:style-name="T158"> </text:span><text:span text:style-name="T27">…</text:span><text:span text:style-name="T116"> </text:span><text:span text:style-name="T27">…</text:span><text:span text:style-name="T158"> </text:span><text:span text:style-name="T27">…</text:span><text:span text:style-name="T116"> </text:span><text:span text:style-name="T27">…</text:span><text:span text:style-name="T158"> </text:span><text:span text:style-name="T27">…</text:span><text:span text:style-name="T158"> </text:span><text:span text:style-name="T47">…,</text:span><text:span text:style-name="T118"> </text:span><text:span text:style-name="T68">con</text:span><text:span text:style-name="T124"> </text:span><text:span text:style-name="T53">CIF</text:span><text:span text:style-name="T158"> </text:span><text:span text:style-name="T54">núm.</text:span><text:span text:style-name="T118"> </text:span><text:span text:style-name="T27">…</text:span><text:span text:style-name="T116"> </text:span><text:span text:style-name="T27">…</text:span><text:span text:style-name="T158"> </text:span><text:span text:style-name="T27">…</text:span><text:span text:style-name="T158"> </text:span><text:span text:style-name="T47">…,</text:span><text:span text:style-name="T141"> </text:span><text:span text:style-name="T32">en<text:line-break/></text:span><text:span text:style-name="T53">calidad</text:span><text:span text:style-name="T68"> </text:span><text:span text:style-name="T56">de</text:span><text:span text:style-name="T96"> </text:span><text:span text:style-name="T27">…</text:span><text:span text:style-name="T53"> </text:span><text:span text:style-name="T27">…</text:span><text:span text:style-name="T88"> </text:span><text:span text:style-name="T27">…</text:span><text:span text:style-name="T88"> </text:span><text:span text:style-name="T27">…</text:span><text:span text:style-name="T88"> </text:span><text:span text:style-name="T27">…</text:span><text:span text:style-name="T53"> </text:span><text:span text:style-name="T27">…</text:span><text:span text:style-name="T178"> </text:span><text:span text:style-name="T274">32</text:span></text:p>
      <text:p text:style-name="P6" loext:marker-style-name="T26"><text:span text:style-name="T33">Declaran</text:span><text:span text:style-name="T93"> </text:span><text:span text:style-name="T53">bajo</text:span><text:span text:style-name="T137"> </text:span><text:span text:style-name="T56">su</text:span><text:span text:style-name="T93"> </text:span><text:span text:style-name="T26">responsabilidad</text:span><text:span text:style-name="T38"> </text:span><text:span text:style-name="T26">personal</text:span><text:span text:style-name="T60"> </text:span><text:span text:style-name="T26">y</text:span><text:span text:style-name="T137"> </text:span><text:span text:style-name="T26">ante</text:span><text:span text:style-name="T93"> </text:span><text:span text:style-name="T33">el</text:span><text:span text:style-name="T93"> </text:span><text:span text:style-name="T32">órgano</text:span><text:span text:style-name="T137"> </text:span><text:span text:style-name="T56">de</text:span><text:span text:style-name="T60"> </text:span><text:span text:style-name="T32">contratación,</text:span><text:span text:style-name="T126"> </text:span><text:span text:style-name="T26">que</text:span><text:span text:style-name="T137"> </text:span><text:span text:style-name="T38">se</text:span><text:span text:style-name="T56"> </text:span><text:span text:style-name="T33">comprometen</text:span><text:span text:style-name="T126"> </text:span><text:span text:style-name="T26">a</text:span><text:span text:style-name="T93"> </text:span><text:span text:style-name="T32">constituir<text:line-break/></text:span><text:span text:style-name="T33">una</text:span><text:span text:style-name="T79"> </text:span><text:span text:style-name="T57">unión</text:span><text:span text:style-name="T126"> </text:span><text:span text:style-name="T33">temporal</text:span><text:span text:style-name="T83"> </text:span><text:span text:style-name="T53">de</text:span><text:span text:style-name="T81"> </text:span><text:span text:style-name="T26">empresas,</text:span><text:span text:style-name="T79"> </text:span><text:span text:style-name="T56">de</text:span><text:span text:style-name="T126"> </text:span><text:span text:style-name="T33">conformidad</text:span><text:span text:style-name="T79"> </text:span><text:span text:style-name="T53">con</text:span><text:span text:style-name="T77"> </text:span><text:span text:style-name="T26">lo</text:span><text:span text:style-name="T79"> </text:span><text:span text:style-name="T33">establecido</text:span><text:span text:style-name="T77"> </text:span><text:span text:style-name="T33">en</text:span><text:span text:style-name="T83"> </text:span><text:span text:style-name="T26">la</text:span><text:span text:style-name="T85"> </text:span><text:span text:style-name="T68">LCSP,</text:span><text:span text:style-name="T113"> </text:span><text:span text:style-name="T26">a</text:span><text:span text:style-name="T79"> </text:span><text:span text:style-name="T53">efectos</text:span><text:span text:style-name="T83"> </text:span><text:span text:style-name="T40">de</text:span><text:span text:style-name="T137"> </text:span><text:span text:style-name="T33">participar</text:span><text:span text:style-name="T77"> </text:span><text:span text:style-name="T46">en</text:span><text:span text:style-name="T81"> </text:span><text:span text:style-name="T27">la<text:line-break/></text:span><text:span text:style-name="T32">licitación</text:span><text:span text:style-name="T33"> </text:span><text:span text:style-name="T53">para</text:span><text:span text:style-name="T56"> la</text:span><text:span text:style-name="T46"> </text:span><text:span text:style-name="T54">contratación</text:span><text:span text:style-name="T40"> </text:span><text:span text:style-name="T26">del</text:span><text:span text:style-name="T33"> </text:span><text:span text:style-name="T26">expediente</text:span><text:span text:style-name="T53"> </text:span><text:span text:style-name="T26">arriba</text:span><text:span text:style-name="T56"> </text:span><text:span text:style-name="T33">referenciado.</text:span></text:p>
      <text:p text:style-name="P5" loext:marker-style-name="T26"><text:span text:style-name="T33">En</text:span><text:span text:style-name="T173"> </text:span><text:span text:style-name="T33">el</text:span><text:span text:style-name="T161"> </text:span><text:span text:style-name="T33">caso</text:span><text:span text:style-name="T160"> </text:span><text:span text:style-name="T56">de</text:span><text:span text:style-name="T160"> </text:span><text:span text:style-name="T33">resultar</text:span><text:span text:style-name="T161"> </text:span><text:span text:style-name="T33">adjudicatarias</text:span><text:span text:style-name="T165"> </text:span><text:span text:style-name="T56">se</text:span><text:span text:style-name="T160"> </text:span><text:span text:style-name="T33">comprometen</text:span><text:span text:style-name="T173"> </text:span><text:span text:style-name="T26">a</text:span><text:span text:style-name="T161"> </text:span><text:span text:style-name="T33">formalizar</text:span><text:span text:style-name="T121"> </text:span><text:span text:style-name="T56">en</text:span><text:span text:style-name="T160"> </text:span><text:span text:style-name="T33">escritura</text:span><text:span text:style-name="T161"> </text:span><text:span text:style-name="T27">pública</text:span><text:span text:style-name="T161"> </text:span><text:span text:style-name="T56">la</text:span><text:span text:style-name="T125"> </text:span><text:span text:style-name="T33">citada</text:span><text:span text:style-name="T161"> </text:span><text:span text:style-name="T27">unión.</text:span><text:span text:style-name="T160"> </text:span><text:span text:style-name="T32">La<text:line-break/></text:span><text:span text:style-name="T27">participación</text:span><text:span text:style-name="T26"> </text:span><text:span text:style-name="T33">en</text:span><text:span text:style-name="T40"> </text:span><text:span text:style-name="T26">la </text:span><text:span text:style-name="T27">unión</text:span><text:span text:style-name="T33"> temporal</text:span><text:span text:style-name="T56"> de</text:span><text:span text:style-name="T46"> </text:span><text:span text:style-name="T26">cada</text:span><text:span text:style-name="T53"> </text:span><text:span text:style-name="T26">miembro</text:span><text:span text:style-name="T33"> </text:span><text:span text:style-name="T56">es</text:span><text:span text:style-name="T26"> la</text:span><text:span text:style-name="T56"> </text:span><text:span text:style-name="T26">que sigue:</text:span></text:p>
      <text:p text:style-name="P5" loext:marker-style-name="T26"><text:span text:style-name="T27">________%.<text:line-break/></text:span><text:span text:style-name="T26">________%.</text:span></text:p>
      <text:p text:style-name="P5" loext:marker-style-name="T26"><text:span text:style-name="T26">Como</text:span><text:span text:style-name="T38"> </text:span><text:span text:style-name="T26">persona</text:span><text:span text:style-name="T38"> </text:span><text:span text:style-name="T33">representante</text:span><text:span text:style-name="T60"> </text:span><text:span text:style-name="T40">de</text:span><text:span text:style-name="T26"> la</text:span><text:span text:style-name="T40"> </text:span><text:span text:style-name="T33">citada</text:span><text:span text:style-name="T38"> </text:span><text:span text:style-name="T27">unión</text:span><text:span text:style-name="T60"> </text:span><text:span text:style-name="T33">se</text:span><text:span text:style-name="T60"> </text:span><text:span text:style-name="T33">nombra</text:span><text:span text:style-name="T60"> </text:span><text:span text:style-name="T26">a</text:span><text:span text:style-name="T38"> </text:span><text:span text:style-name="T26">__________________________</text:span><text:span text:style-name="T91"> </text:span><text:span text:style-name="T26">,</text:span><text:span text:style-name="T56"> en</text:span><text:span text:style-name="T40"> </text:span><text:span text:style-name="T56">su</text:span><text:span text:style-name="T40"> </text:span><text:span text:style-name="T26">calidad</text:span><text:span text:style-name="T56"> </text:span><text:span text:style-name="T41">de<text:line-break/></text:span><text:span text:style-name="T26">_________________</text:span><text:span text:style-name="T56"> de</text:span><text:span text:style-name="T33"> </text:span><text:span text:style-name="T26">la</text:span><text:span text:style-name="T53"> </text:span><text:span text:style-name="T26">empresa</text:span><text:span text:style-name="T33"> </text:span><text:span text:style-name="T26">________________</text:span><text:span text:style-name="T38"> </text:span><text:span text:style-name="T26">.</text:span></text:p>
      <text:p text:style-name="P98" loext:marker-style-name="T24"><text:span text:style-name="T46">(Lugar,</text:span><text:span text:style-name="T93"> </text:span><text:span text:style-name="T33">fecha,</text:span><text:span text:style-name="T60"> </text:span><text:span text:style-name="T26">firma) </text:span><text:span text:style-name="T51">(FIRMA DE</text:span><text:span text:style-name="T24"> </text:span><text:span text:style-name="T44">CADA</text:span><text:span text:style-name="T31"> </text:span><text:span text:style-name="T51">MIEMBRO </text:span><text:span text:style-name="T58">DE</text:span><text:span text:style-name="T180"> </text:span><text:span text:style-name="T44">LA</text:span><text:span text:style-name="T24"> </text:span><text:span text:style-name="T51">UTE)</text:span></text:p>
      <text:p text:style-name="P81" loext:marker-style-name="T193"><text:span text:style-name="T188">30</text:span><text:span text:style-name="T190"> </text:span><text:span text:style-name="T191">Cláusula</text:span><text:span text:style-name="T193"> </text:span><text:span text:style-name="T192">9.2.1.c)</text:span><text:span text:style-name="T188"> </text:span><text:span text:style-name="T192">del</text:span><text:span text:style-name="T198"> </text:span><text:span text:style-name="T192">presente</text:span><text:span text:style-name="T188"> </text:span><text:span text:style-name="T196">Pliego</text:span><text:span text:style-name="T193"> </text:span><text:span text:style-name="T198">de</text:span><text:span text:style-name="T193"> </text:span><text:span text:style-name="T191">Cláusulas</text:span><text:span text:style-name="T198"> </text:span><text:span text:style-name="T196">Administrativas</text:span><text:span text:style-name="T199"> </text:span><text:span text:style-name="T196">Particulares.</text:span></text:p>
      <text:p text:style-name="P82" loext:marker-style-name="T193"><text:span text:style-name="T188">31</text:span><text:span text:style-name="T190"> </text:span><text:span text:style-name="T188">Apoderado/a,</text:span><text:span text:style-name="T200"> </text:span><text:span text:style-name="T188">administrador/a</text:span><text:span text:style-name="T200"> </text:span><text:span text:style-name="T189">único/a,</text:span><text:span text:style-name="T193"> solidario/a,</text:span><text:span text:style-name="T188"> </text:span><text:span text:style-name="T193">mancomunado/a,</text:span><text:span text:style-name="T200"> </text:span><text:span text:style-name="T192">etc.</text:span></text:p>
      <text:p text:style-name="P80" loext:marker-style-name="T193"><text:span text:style-name="T188">32</text:span><text:span text:style-name="T190"> </text:span><text:span text:style-name="T188">Apoderado/a,</text:span><text:span text:style-name="T200"> </text:span><text:span text:style-name="T188">administrador/a</text:span><text:span text:style-name="T200"> </text:span><text:span text:style-name="T189">único/a,</text:span><text:span text:style-name="T193"> solidario/a,</text:span><text:span text:style-name="T188"> </text:span><text:span text:style-name="T193">mancomunado/a,</text:span><text:span text:style-name="T200"> </text:span><text:span text:style-name="T192">etc.</text:span></text:p>
      <text:p text:style-name="P85" loext:marker-style-name="T193"><text:span text:style-name="T193">PCAP</text:span><text:span text:style-name="T200"> Servicios</text:span><text:span text:style-name="T192"> </text:span><text:span text:style-name="T193">Abierto</text:span><text:span text:style-name="T188"> </text:span><text:span text:style-name="T193">Simplificado Abreviado.</text:span><text:span text:style-name="T200"> </text:span><text:span text:style-name="T189">Presentación</text:span><text:span text:style-name="T200"> </text:span><text:span text:style-name="T194">electrónica</text:span><text:span text:style-name="T193"> de</text:span><text:span text:style-name="T188"> ofertas.</text:span><text:span text:style-name="T201"> </text:span><text:span text:style-name="T188">68</text:span></text:p>
      <text:p text:style-name="P88" loext:marker-style-name="T308"/>
      <text:p text:style-name="P92" loext:marker-style-name="T308"><text:span text:style-name="T308"><text:line-break/></text:span><text:span text:style-name="T308"/></text:p>
      <text:p text:style-name="P3" loext:marker-style-name="T24"><draw:frame draw:style-name="fr1" draw:name="Imagen33" text:anchor-type="char" svg:x="3.164cm" svg:y="10.469cm" svg:width="0.37cm" svg:height="0.37cm" draw:z-index="19"><draw:image xlink:href="Pictures/1000000000000021000000216485686BED2C655A.jpg" xlink:type="simple" xlink:show="embed" xlink:actuate="onLoad" draw:mime-type="image/jpeg"/></draw:frame><draw:frame draw:style-name="fr1" draw:name="Imagen34" text:anchor-type="char" svg:x="3.164cm" svg:y="9.902cm" svg:width="0.37cm" svg:height="0.37cm" draw:z-index="20"><draw:image xlink:href="Pictures/1000000000000021000000216485686BED2C655A.jpg" xlink:type="simple" xlink:show="embed" xlink:actuate="onLoad" draw:mime-type="image/jpeg"/></draw:frame><draw:frame draw:style-name="fr1" draw:name="Imagen35" text:anchor-type="char" svg:x="2.009cm" svg:y="0.907cm" svg:width="1.57cm" svg:height="1.401cm" draw:z-index="21"><draw:image xlink:href="Pictures/100000000000008C0000007C3A490CC9BC7AE97C.jpg" xlink:type="simple" xlink:show="embed" xlink:actuate="onLoad" draw:mime-type="image/jpeg"/></draw:frame><draw:frame draw:style-name="fr1" draw:name="Imagen36" text:anchor-type="char" svg:x="1.967cm" svg:y="4.364cm" svg:width="17.071cm" svg:height="0.106cm" draw:z-index="22"><draw:image xlink:href="Pictures/10000000000005E90000000A681959EF6853F696.jpg" xlink:type="simple" xlink:show="embed" xlink:actuate="onLoad" draw:mime-type="image/jpeg"/></draw:frame><draw:frame draw:style-name="fr1" draw:name="Imagen37" text:anchor-type="char" svg:x="1.967cm" svg:y="24.486cm" svg:width="4.322cm" svg:height="0.092cm" draw:z-index="23"><draw:image xlink:href="Pictures/100000000000017F000000098DC56DEAC45A8F64.jpg" xlink:type="simple" xlink:show="embed" xlink:actuate="onLoad" draw:mime-type="image/jpeg"/></draw:frame><text:span text:style-name="T1">MODELO</text:span><text:span text:style-name="T3"> </text:span><text:span text:style-name="T4">DE</text:span><text:span text:style-name="T3"> </text:span><text:span text:style-name="T4">PLIEGO</text:span><text:span text:style-name="T6"> </text:span><text:span text:style-name="T7">DE</text:span><text:span text:style-name="T8"> </text:span><text:span text:style-name="T2">CLÁUSULAS</text:span><text:span text:style-name="T9"> </text:span><text:span text:style-name="T10">ADMINISTRATIVAS</text:span><text:span text:style-name="T11"> </text:span><text:span text:style-name="T10">PARTICULARES</text:span><text:span text:style-name="T9"> </text:span><text:span text:style-name="T1">RECOMENDADO</text:span><text:span text:style-name="T9"> </text:span><text:span text:style-name="T4">POR</text:span><text:span text:style-name="T6"> </text:span><text:span text:style-name="T1">LA</text:span><text:span text:style-name="T9"> </text:span><text:span text:style-name="T2">COMISIÓN<text:line-break/></text:span><text:span text:style-name="T12">CONSULTIVA</text:span><text:span text:style-name="T13"> </text:span><text:span text:style-name="T7">DE</text:span><text:span text:style-name="T14"> </text:span><text:span text:style-name="T15">CONTRATACIÓN</text:span><text:span text:style-name="T16"> </text:span><text:span text:style-name="T5">PÚBLICA</text:span><text:span text:style-name="T17"> </text:span><text:span text:style-name="T12">PARA</text:span><text:span text:style-name="T18"> </text:span><text:span text:style-name="T1">LA</text:span><text:span text:style-name="T13"> </text:span><text:span text:style-name="T15">CONTRATACIÓN</text:span><text:span text:style-name="T17"> </text:span><text:span text:style-name="T7">DE</text:span><text:span text:style-name="T14"> </text:span><text:span text:style-name="T4">SERVICIOS</text:span><text:span text:style-name="T16"> </text:span><text:span text:style-name="T23">MEDIANTE<text:line-break/></text:span><text:span text:style-name="T1">PROCEDIMIENTO</text:span><text:span text:style-name="T19"> </text:span><text:span text:style-name="T1">ABIERTO</text:span><text:span text:style-name="T20"> </text:span><text:span text:style-name="T4">SIMPLIFICADO ABREVIADO</text:span><text:span text:style-name="T21"> </text:span><text:span text:style-name="T22">-</text:span><text:span text:style-name="T10"> </text:span><text:span text:style-name="T2">PRESENTACIÓN</text:span><text:span text:style-name="T7"> </text:span><text:span text:style-name="T5">ELECTRÓNICA</text:span><text:span text:style-name="T19"> </text:span><text:span text:style-name="T4">DE</text:span><text:span text:style-name="T1"> </text:span><text:span text:style-name="T10">OFERTAS</text:span></text:p>
      <text:p text:style-name="P53" loext:marker-style-name="T24"><text:span text:style-name="T31">ANEXO</text:span><text:span text:style-name="T24"> V</text:span></text:p>
      <text:p text:style-name="P54" loext:marker-style-name="T24"><text:span text:style-name="T31">MODELO</text:span><text:span text:style-name="T37"> </text:span><text:span text:style-name="T51">DE</text:span><text:span text:style-name="T92"> </text:span><text:span text:style-name="T25">PROPOSICIÓN</text:span><text:span text:style-name="T58"> </text:span><text:span text:style-name="T30">ECONÓMICA</text:span></text:p>
      <text:p text:style-name="P99" loext:marker-style-name="T24"><text:span text:style-name="T53">(SOBRE</text:span><text:span text:style-name="T46"> </text:span><text:span text:style-name="T47">ELECTRÓNICO</text:span><text:span text:style-name="T46"> </text:span><text:span text:style-name="T47">ÚNICO</text:span><text:span text:style-name="T53"> </text:span><text:span text:style-name="T269">33</text:span><text:span text:style-name="T26">) </text:span><text:span text:style-name="T24">EXPEDIENTE:</text:span><text:span text:style-name="T58"> </text:span><text:span text:style-name="T51">CONTR</text:span><text:span text:style-name="T37"> </text:span><text:span text:style-name="T24">2025</text:span><text:span text:style-name="T31"> </text:span><text:span text:style-name="T24">706989</text:span></text:p>
      <text:p text:style-name="P4" loext:marker-style-name="T229"><text:span text:style-name="T30">TÍTULO:</text:span><text:span text:style-name="T62"> </text:span><text:span text:style-name="T24">SERVICIO</text:span><text:span text:style-name="T63"> </text:span><text:span text:style-name="T51">DE</text:span><text:span text:style-name="T64"> </text:span><text:span text:style-name="T25">ORGANIZACIÓN</text:span><text:span text:style-name="T63"> </text:span><text:span text:style-name="T24">Y</text:span><text:span text:style-name="T62"> </text:span><text:span text:style-name="T25">REALIZACIÓN</text:span><text:span text:style-name="T65"> </text:span><text:span text:style-name="T51">DE</text:span><text:span text:style-name="T66"> </text:span><text:span text:style-name="T24">DIFERENTES</text:span><text:span text:style-name="T65"> </text:span><text:span text:style-name="T51">ACCIONES</text:span><text:span text:style-name="T64"> </text:span><text:span text:style-name="T51">DE</text:span><text:span text:style-name="T66"> </text:span><text:span text:style-name="T25">DINAMIZACIÓN<text:line-break/></text:span><text:span text:style-name="T24">DURANTE</text:span><text:span text:style-name="T31"> LA</text:span><text:span text:style-name="T24"> </text:span><text:span text:style-name="T25">CELEBRACIÓN</text:span><text:span text:style-name="T31"> </text:span><text:span text:style-name="T58">DE</text:span><text:span text:style-name="T51"> </text:span><text:span text:style-name="T67">LOS</text:span><text:span text:style-name="T37"> </text:span><text:span text:style-name="T25">DÍAS</text:span><text:span text:style-name="T37"> </text:span><text:span text:style-name="T24">EUROPEOS </text:span><text:span text:style-name="T58">DE</text:span><text:span text:style-name="T51"> </text:span><text:span text:style-name="T31">LA</text:span><text:span text:style-name="T39"> </text:span><text:span text:style-name="T30">ARTESANÍA</text:span><text:span text:style-name="T39"> </text:span><text:span text:style-name="T31">EN</text:span><text:span text:style-name="T58"> </text:span><text:span text:style-name="T31">LA</text:span><text:span text:style-name="T39"> </text:span><text:span text:style-name="T24">PROVINCIA</text:span><text:span text:style-name="T31"> </text:span><text:span text:style-name="T39">DE</text:span><text:span text:style-name="T44"> </text:span><text:span text:style-name="T30">CÓRDOBA<text:line-break/></text:span><text:span text:style-name="T67">LOTE:</text:span><text:span text:style-name="T92"> </text:span><text:span text:style-name="T271">34</text:span></text:p>
      <text:p text:style-name="P18" loext:marker-style-name="T26"><text:span text:style-name="T27">D./Dª.</text:span><text:span text:style-name="T71"> </text:span><text:span text:style-name="T27">…</text:span><text:span text:style-name="T26"> </text:span><text:span text:style-name="T27">…</text:span><text:span text:style-name="T40"> </text:span><text:span text:style-name="T27">…</text:span><text:span text:style-name="T53"> </text:span><text:span text:style-name="T27">…</text:span><text:span text:style-name="T56"> </text:span><text:span text:style-name="T27">…</text:span><text:span text:style-name="T33"> </text:span><text:span text:style-name="T27">…</text:span><text:span text:style-name="T26"> </text:span><text:span text:style-name="T27">…</text:span><text:span text:style-name="T26"> </text:span><text:span text:style-name="T27">…</text:span><text:span text:style-name="T33"> </text:span><text:span text:style-name="T27">…</text:span><text:span text:style-name="T56"> </text:span><text:span text:style-name="T27">…</text:span><text:span text:style-name="T33"> </text:span><text:span text:style-name="T27">…</text:span><text:span text:style-name="T40"> </text:span><text:span text:style-name="T27">…</text:span><text:span text:style-name="T53"> </text:span><text:span text:style-name="T27">…</text:span><text:span text:style-name="T33"> </text:span><text:span text:style-name="T27">…</text:span><text:span text:style-name="T56"> </text:span><text:span text:style-name="T27">…</text:span><text:span text:style-name="T33"> </text:span><text:span text:style-name="T27">…</text:span><text:span text:style-name="T40"> </text:span><text:span text:style-name="T26">,</text:span><text:span text:style-name="T33"> </text:span><text:span text:style-name="T53">con</text:span><text:span text:style-name="T60"> </text:span><text:span text:style-name="T33">DNI. </text:span><text:span text:style-name="T57">Núm.</text:span><text:span text:style-name="T53"> </text:span><text:span text:style-name="T27">…</text:span><text:span text:style-name="T40"> </text:span><text:span text:style-name="T27">…</text:span><text:span text:style-name="T26"> </text:span><text:span text:style-name="T27">…</text:span><text:span text:style-name="T26"> </text:span><text:span text:style-name="T27">…</text:span><text:span text:style-name="T33"> </text:span><text:span text:style-name="T57">…,</text:span><text:span text:style-name="T46"> </text:span><text:span text:style-name="T26">actuando:</text:span></text:p>
      <text:p text:style-name="P55" loext:marker-style-name="T26"><text:span text:style-name="T277"/></text:p>
      <text:p text:style-name="P55" loext:marker-style-name="T26"><text:span text:style-name="T46">en</text:span><text:span text:style-name="T53"> nombre propio</text:span></text:p>
      <text:p text:style-name="P100" loext:marker-style-name="T228"><text:span text:style-name="T46">en</text:span><text:span text:style-name="T40"> </text:span><text:span text:style-name="T47">representación</text:span><text:span text:style-name="T26"> </text:span><text:span text:style-name="T53">de</text:span><text:span text:style-name="T40"> </text:span><text:span text:style-name="T46">la</text:span><text:span text:style-name="T40"> </text:span><text:span text:style-name="T53">entidad</text:span><text:span text:style-name="T38"> </text:span><text:span text:style-name="T46">licitadora</text:span><text:span text:style-name="T134"> </text:span><text:span text:style-name="T27">…</text:span><text:span text:style-name="T26"> </text:span><text:span text:style-name="T27">…</text:span><text:span text:style-name="T53"> </text:span><text:span text:style-name="T27">…</text:span><text:span text:style-name="T26"> </text:span><text:span text:style-name="T27">…</text:span><text:span text:style-name="T26"> </text:span><text:span text:style-name="T27">…</text:span><text:span text:style-name="T53"> </text:span><text:span text:style-name="T27">…</text:span><text:span text:style-name="T26"> </text:span><text:span text:style-name="T27">…</text:span><text:span text:style-name="T26"> </text:span><text:span text:style-name="T27">…</text:span><text:span text:style-name="T53"> </text:span><text:span text:style-name="T27">…</text:span><text:span text:style-name="T26"> </text:span><text:span text:style-name="T27">…</text:span><text:span text:style-name="T53"> </text:span><text:span text:style-name="T27">…</text:span><text:span text:style-name="T26"> </text:span><text:span text:style-name="T47">…,</text:span><text:span text:style-name="T38"> </text:span><text:span text:style-name="T68">con</text:span><text:span text:style-name="T60"> </text:span><text:span text:style-name="T53">CIF</text:span><text:span text:style-name="T26"> </text:span><text:span text:style-name="T54">núm.</text:span><text:span text:style-name="T26"> </text:span><text:span text:style-name="T27">…</text:span><text:span text:style-name="T26"> </text:span><text:span text:style-name="T27">…</text:span><text:span text:style-name="T26"> </text:span><text:span text:style-name="T27">…</text:span><text:span text:style-name="T53"> </text:span><text:span text:style-name="T47">…, </text:span><text:span text:style-name="T33">en</text:span><text:span text:style-name="T73"> </text:span><text:span text:style-name="T53">calidad</text:span><text:span text:style-name="T46"> </text:span><text:span text:style-name="T56">de</text:span><text:span text:style-name="T88"> </text:span><text:span text:style-name="T27">…</text:span><text:span text:style-name="T88"> </text:span><text:span text:style-name="T27">…</text:span><text:span text:style-name="T53"> </text:span><text:span text:style-name="T27">…</text:span><text:span text:style-name="T88"> </text:span><text:span text:style-name="T27">…</text:span><text:span text:style-name="T96"> </text:span><text:span text:style-name="T27">…</text:span><text:span text:style-name="T53"> </text:span><text:span text:style-name="T27">…</text:span><text:span text:style-name="T178"> </text:span><text:span text:style-name="T274">35</text:span></text:p>
      <text:p text:style-name="P24" loext:marker-style-name="T26"><text:span text:style-name="T33">enterado</text:span><text:span text:style-name="T40"> </text:span><text:span text:style-name="T53">de</text:span><text:span text:style-name="T38"> </text:span><text:span text:style-name="T33">las</text:span><text:span text:style-name="T60"> </text:span><text:span text:style-name="T33">condiciones</text:span><text:span text:style-name="T56"> </text:span><text:span text:style-name="T26">y</text:span><text:span text:style-name="T56"> </text:span><text:span text:style-name="T33">requisitos que</text:span><text:span text:style-name="T40"> </text:span><text:span text:style-name="T56">se</text:span><text:span text:style-name="T33"> exigen</text:span><text:span text:style-name="T26"> </text:span><text:span text:style-name="T53">para</text:span><text:span text:style-name="T56"> la</text:span><text:span text:style-name="T46"> </text:span><text:span text:style-name="T27">adjudicación</text:span><text:span text:style-name="T26"> del</text:span><text:span text:style-name="T33"> </text:span><text:span text:style-name="T53">contrato</text:span><text:span text:style-name="T38"> </text:span><text:span text:style-name="T40">de</text:span><text:span text:style-name="T53"> </text:span><text:span text:style-name="T33">arriba</text:span><text:span text:style-name="T40"> </text:span><text:span text:style-name="T26">indicado:</text:span></text:p>
      <text:p text:style-name="P5" loext:marker-style-name="T26"><text:span text:style-name="T56">Se</text:span><text:span text:style-name="T120"> </text:span><text:span text:style-name="T33">compromete,</text:span><text:span text:style-name="T165"> </text:span><text:span text:style-name="T26">a</text:span><text:span text:style-name="T121"> </text:span><text:span text:style-name="T33">ejecutar</text:span><text:span text:style-name="T124"> </text:span><text:span text:style-name="T56">el</text:span><text:span text:style-name="T125"> </text:span><text:span text:style-name="T53">contrato</text:span><text:span text:style-name="T125"> </text:span><text:span text:style-name="T56">en</text:span><text:span text:style-name="T120"> </text:span><text:span text:style-name="T56">los</text:span><text:span text:style-name="T124"> </text:span><text:span text:style-name="T26">plazos</text:span><text:span text:style-name="T165"> </text:span><text:span text:style-name="T26">y</text:span><text:span text:style-name="T124"> </text:span><text:span text:style-name="T33">con</text:span><text:span text:style-name="T120"> </text:span><text:span text:style-name="T33">estricta</text:span><text:span text:style-name="T121"> </text:span><text:span text:style-name="T27">sujeción</text:span><text:span text:style-name="T121"> </text:span><text:span text:style-name="T26">a</text:span><text:span text:style-name="T124"> </text:span><text:span text:style-name="T56">los</text:span><text:span text:style-name="T120"> </text:span><text:span text:style-name="T26">requisitos</text:span><text:span text:style-name="T121"> </text:span><text:span text:style-name="T26">exigidos</text:span><text:span text:style-name="T165"> </text:span><text:span text:style-name="T33">en</text:span><text:span text:style-name="T161"> </text:span><text:span text:style-name="T32">los<text:line-break/></text:span><text:span text:style-name="T33">pliegos</text:span><text:span text:style-name="T177"> </text:span><text:span text:style-name="T40">de</text:span><text:span text:style-name="T177"> </text:span><text:span text:style-name="T27">cláusulas</text:span><text:span text:style-name="T71"> </text:span><text:span text:style-name="T33">administrativas</text:span><text:span text:style-name="T168"> </text:span><text:span text:style-name="T26">particulares</text:span><text:span text:style-name="T168"> </text:span><text:span text:style-name="T26">y</text:span><text:span text:style-name="T76"> </text:span><text:span text:style-name="T32">técnicas</text:span><text:span text:style-name="T177"> </text:span><text:span text:style-name="T33">aprobados</text:span><text:span text:style-name="T76"> </text:span><text:span text:style-name="T26">por</text:span><text:span text:style-name="T168"> </text:span><text:span text:style-name="T33">el</text:span><text:span text:style-name="T134"> </text:span><text:span text:style-name="T32">órgano</text:span><text:span text:style-name="T168"> </text:span><text:span text:style-name="T40">de</text:span><text:span text:style-name="T177"> </text:span><text:span text:style-name="T32">contratación,</text:span><text:span text:style-name="T168"> </text:span><text:span text:style-name="T41">de<text:line-break/></text:span><text:span text:style-name="T26">acuerdo</text:span><text:span text:style-name="T56"> </text:span><text:span text:style-name="T33">con </text:span><text:span text:style-name="T40">las</text:span><text:span text:style-name="T46"> </text:span><text:span text:style-name="T26">condiciones</text:span><text:span text:style-name="T38"> </text:span><text:span text:style-name="T33">ofertadas, </text:span><text:span text:style-name="T26">por</text:span><text:span text:style-name="T56"> la</text:span><text:span text:style-name="T33"> </text:span><text:span text:style-name="T26">cantidad</text:span><text:span text:style-name="T33"> </text:span><text:span text:style-name="T40">de</text:span><text:span text:style-name="T53"> </text:span><text:span text:style-name="T56">por</text:span><text:span text:style-name="T33"> </text:span><text:span text:style-name="T26">la</text:span><text:span text:style-name="T56"> </text:span><text:span text:style-name="T26">cantidad</text:span><text:span text:style-name="T56"> </text:span><text:span text:style-name="T53">de</text:span><text:span text:style-name="T38"> </text:span><text:span text:style-name="T27">…</text:span><text:span text:style-name="T40"> </text:span><text:span text:style-name="T27">…</text:span><text:span text:style-name="T40"> </text:span><text:span text:style-name="T27">…</text:span><text:span text:style-name="T26"> </text:span><text:span text:style-name="T27">…</text:span><text:span text:style-name="T56"> </text:span><text:span text:style-name="T27">…</text:span><text:span text:style-name="T56"> </text:span><text:span text:style-name="T27">…</text:span><text:span text:style-name="T33"> </text:span><text:span text:style-name="T27">…</text:span><text:span text:style-name="T56"> </text:span><text:span text:style-name="T27">…</text:span><text:span text:style-name="T56"> </text:span><text:span text:style-name="T27">…</text:span><text:span text:style-name="T40"> </text:span><text:span text:style-name="T27">…</text:span><text:span text:style-name="T40"> </text:span><text:span text:style-name="T32">euros<text:line-break/></text:span><text:span text:style-name="T27">(…</text:span><text:span text:style-name="T33"> </text:span><text:span text:style-name="T27">…</text:span><text:span text:style-name="T26"> </text:span><text:span text:style-name="T27">…</text:span><text:span text:style-name="T26"> </text:span><text:span text:style-name="T27">…</text:span><text:span text:style-name="T33"> </text:span><text:span text:style-name="T27">€)</text:span><text:span text:style-name="T269">36</text:span><text:span text:style-name="T26">,</text:span><text:span text:style-name="T53"> </text:span><text:span text:style-name="T26">IVA</text:span><text:span text:style-name="T33"> excluido.</text:span></text:p>
      <text:p text:style-name="P72" loext:marker-style-name="T26"><text:span text:style-name="T26">A </text:span><text:span text:style-name="T46">esta</text:span><text:span text:style-name="T60"> </text:span><text:span text:style-name="T33">cantidad</text:span><text:span text:style-name="T26"> </text:span><text:span text:style-name="T56">le</text:span><text:span text:style-name="T26"> </text:span><text:span text:style-name="T33">corresponde</text:span><text:span text:style-name="T26"> </text:span><text:span text:style-name="T56">un</text:span><text:span text:style-name="T33"> IVA </text:span><text:span text:style-name="T40">de</text:span><text:span text:style-name="T68"> </text:span><text:span text:style-name="T27">…</text:span><text:span text:style-name="T56"> </text:span><text:span text:style-name="T27">…</text:span><text:span text:style-name="T33"> </text:span><text:span text:style-name="T27">…</text:span><text:span text:style-name="T40"> </text:span><text:span text:style-name="T27">…</text:span><text:span text:style-name="T26"> </text:span><text:span text:style-name="T27">…</text:span><text:span text:style-name="T177"> </text:span><text:span text:style-name="T33">euros</text:span><text:span text:style-name="T40"> </text:span><text:span text:style-name="T27">(…</text:span><text:span text:style-name="T33"> </text:span><text:span text:style-name="T27">…</text:span><text:span text:style-name="T53"> </text:span><text:span text:style-name="T27">…</text:span><text:span text:style-name="T56"> </text:span><text:span text:style-name="T57">….</text:span><text:span text:style-name="T46"> </text:span><text:span text:style-name="T27">€)</text:span><text:span text:style-name="T269">37</text:span><text:span text:style-name="T26">.</text:span></text:p>
      <text:p text:style-name="P56" loext:marker-style-name="T26"><text:span text:style-name="T46">(Lugar,</text:span><text:span text:style-name="T93"> </text:span><text:span text:style-name="T33">fecha,</text:span><text:span text:style-name="T60"> </text:span><text:span text:style-name="T26">firma)</text:span></text:p>
      <text:p text:style-name="P101" loext:marker-style-name="T240"><text:span text:style-name="T230">NOTAS:</text:span><text:span text:style-name="T232"> </text:span><text:span text:style-name="T233">En</text:span><text:span text:style-name="T235"> </text:span><text:span text:style-name="T236">la</text:span><text:span text:style-name="T238"> </text:span><text:span text:style-name="T237">proposición</text:span><text:span text:style-name="T239"> </text:span><text:span text:style-name="T237">económica</text:span><text:span text:style-name="T239"> </text:span><text:span text:style-name="T240">se</text:span><text:span text:style-name="T238"> </text:span><text:span text:style-name="T234">entenderán</text:span><text:span text:style-name="T235"> </text:span><text:span text:style-name="T236">incluidos</text:span><text:span text:style-name="T239"> </text:span><text:span text:style-name="T240">a</text:span><text:span text:style-name="T238"> </text:span><text:span text:style-name="T236">todos</text:span><text:span text:style-name="T242"> </text:span><text:span text:style-name="T243">los</text:span><text:span text:style-name="T245"> </text:span><text:span text:style-name="T236">efectos</text:span><text:span text:style-name="T242"> </text:span><text:span text:style-name="T243">los</text:span><text:span text:style-name="T245"> </text:span><text:span text:style-name="T237">demás</text:span><text:span text:style-name="T239"> </text:span><text:span text:style-name="T236">tributos</text:span><text:span text:style-name="T239"> </text:span><text:span text:style-name="T240">y</text:span><text:span text:style-name="T238"> </text:span><text:span text:style-name="T237">cánones</text:span><text:span text:style-name="T242"> </text:span><text:span text:style-name="T241">de<text:line-break/></text:span><text:span text:style-name="T236">cualquier</text:span><text:span text:style-name="T246"> </text:span><text:span text:style-name="T237">índole</text:span><text:span text:style-name="T247"> </text:span><text:span text:style-name="T236">que</text:span><text:span text:style-name="T248"> </text:span><text:span text:style-name="T236">sean</text:span><text:span text:style-name="T248"> </text:span><text:span text:style-name="T240">de</text:span><text:span text:style-name="T247"> </text:span><text:span text:style-name="T237">aplicación,</text:span><text:span text:style-name="T247"> </text:span><text:span text:style-name="T244">así</text:span><text:span text:style-name="T247"> </text:span><text:span text:style-name="T233">como</text:span><text:span text:style-name="T248"> </text:span><text:span text:style-name="T236">todos</text:span><text:span text:style-name="T246"> </text:span><text:span text:style-name="T233">los</text:span><text:span text:style-name="T248"> </text:span><text:span text:style-name="T236">gastos</text:span><text:span text:style-name="T248"> </text:span><text:span text:style-name="T233">que</text:span><text:span text:style-name="T249"> </text:span><text:span text:style-name="T240">se</text:span><text:span text:style-name="T247"> </text:span><text:span text:style-name="T236">originen</text:span><text:span text:style-name="T249"> </text:span><text:span text:style-name="T236">para</text:span><text:span text:style-name="T246"> </text:span><text:span text:style-name="T236">la</text:span><text:span text:style-name="T246"> </text:span><text:span text:style-name="T236">persona</text:span><text:span text:style-name="T250"> </text:span><text:span text:style-name="T236">adjudicataria,</text:span><text:span text:style-name="T249"> </text:span><text:span text:style-name="T234">como<text:line-break/></text:span><text:span text:style-name="T236">consecuencia del cumplimiento</text:span><text:span text:style-name="T243"> </text:span><text:span text:style-name="T240">de</text:span><text:span text:style-name="T231"> </text:span><text:span text:style-name="T236">las</text:span><text:span text:style-name="T243"> </text:span><text:span text:style-name="T236">obligaciones</text:span><text:span text:style-name="T233"> contempladas</text:span><text:span text:style-name="T240"> </text:span><text:span text:style-name="T233">en</text:span><text:span text:style-name="T251"> </text:span><text:span text:style-name="T233">el</text:span><text:span text:style-name="T236"> </text:span><text:span text:style-name="T233">presente</text:span><text:span text:style-name="T236"> pliego.</text:span></text:p>
      <text:p text:style-name="P103" loext:marker-style-name="T240"><text:span text:style-name="T233">Cada</text:span><text:span text:style-name="T252"> </text:span><text:span text:style-name="T236">persona</text:span><text:span text:style-name="T253"> </text:span><text:span text:style-name="T236">licitadora</text:span><text:span text:style-name="T252"> </text:span><text:span text:style-name="T236">solamente</text:span><text:span text:style-name="T254"> </text:span><text:span text:style-name="T237">podrá</text:span><text:span text:style-name="T252"> </text:span><text:span text:style-name="T233">presentar</text:span><text:span text:style-name="T254"> </text:span><text:span text:style-name="T243">una</text:span><text:span text:style-name="T238"> </text:span><text:span text:style-name="T241">proposición</text:span><text:span text:style-name="T253"> </text:span><text:span text:style-name="T234">económica,</text:span><text:span text:style-name="T255"> </text:span><text:span text:style-name="T233">no</text:span><text:span text:style-name="T255"> </text:span><text:span text:style-name="T236">siendo</text:span><text:span text:style-name="T256"> </text:span><text:span text:style-name="T236">admitidas</text:span><text:span text:style-name="T254"> </text:span><text:span text:style-name="T237">aquéllas</text:span><text:span text:style-name="T255"> </text:span><text:span text:style-name="T237">cuyo<text:line-break/></text:span><text:span text:style-name="T233">importe</text:span><text:span text:style-name="T240"> </text:span><text:span text:style-name="T236">sea superior</text:span><text:span text:style-name="T233"> </text:span><text:span text:style-name="T236">al</text:span><text:span text:style-name="T233"> presupuesto</text:span><text:span text:style-name="T251"> </text:span><text:span text:style-name="T233">de</text:span><text:span text:style-name="T240"> </text:span><text:span text:style-name="T237">licitación.</text:span></text:p>
      <text:p text:style-name="P102" loext:marker-style-name="T240"><text:span text:style-name="T233">En</text:span><text:span text:style-name="T257"> </text:span><text:span text:style-name="T236">caso</text:span><text:span text:style-name="T257"> </text:span><text:span text:style-name="T240">de</text:span><text:span text:style-name="T246"> </text:span><text:span text:style-name="T236">discordancia</text:span><text:span text:style-name="T258"> </text:span><text:span text:style-name="T233">entre</text:span><text:span text:style-name="T259"> </text:span><text:span text:style-name="T236">la</text:span><text:span text:style-name="T257"> </text:span><text:span text:style-name="T236">cantidad</text:span><text:span text:style-name="T258"> </text:span><text:span text:style-name="T236">consignada</text:span><text:span text:style-name="T249"> </text:span><text:span text:style-name="T240">en</text:span><text:span text:style-name="T249"> </text:span><text:span text:style-name="T233">cifras</text:span><text:span text:style-name="T257"> </text:span><text:span text:style-name="T240">y</text:span><text:span text:style-name="T248"> </text:span><text:span text:style-name="T236">la</text:span><text:span text:style-name="T257"> </text:span><text:span text:style-name="T236">consignada</text:span><text:span text:style-name="T259"> </text:span><text:span text:style-name="T233">en</text:span><text:span text:style-name="T260"> </text:span><text:span text:style-name="T233">letra,</text:span><text:span text:style-name="T259"> </text:span><text:span text:style-name="T234">prevalecerá</text:span><text:span text:style-name="T260"> </text:span><text:span text:style-name="T234">ésta</text:span><text:span text:style-name="T259"> </text:span><text:span text:style-name="T237">última.</text:span><text:span text:style-name="T261"> </text:span><text:span text:style-name="T262">No</text:span><text:span text:style-name="T258"> </text:span><text:span text:style-name="T264">se<text:line-break/>aceptarán</text:span><text:span text:style-name="T242"> </text:span><text:span text:style-name="T262">aquellas</text:span><text:span text:style-name="T242"> </text:span><text:span text:style-name="T262">proposiciones</text:span><text:span text:style-name="T242"> </text:span><text:span text:style-name="T265">que</text:span><text:span text:style-name="T266"> </text:span><text:span text:style-name="T265">tengan</text:span><text:span text:style-name="T242"> </text:span><text:span text:style-name="T262">omisiones,</text:span><text:span text:style-name="T242"> </text:span><text:span text:style-name="T265">errores</text:span><text:span text:style-name="T267"> </text:span><text:span text:style-name="T240">o</text:span><text:span text:style-name="T252"> </text:span><text:span text:style-name="T262">tachaduras</text:span><text:span text:style-name="T242"> </text:span><text:span text:style-name="T262">que</text:span><text:span text:style-name="T242"> </text:span><text:span text:style-name="T262">impidan</text:span><text:span text:style-name="T239"> </text:span><text:span text:style-name="T265">conocer</text:span><text:span text:style-name="T239"> </text:span><text:span text:style-name="T262">claramente</text:span><text:span text:style-name="T238"> </text:span><text:span text:style-name="T263">todo<text:line-break/></text:span><text:span text:style-name="T262">aquello que</text:span><text:span text:style-name="T265"> </text:span><text:span text:style-name="T262">la</text:span><text:span text:style-name="T233"> </text:span><text:span text:style-name="T263">Administración</text:span><text:span text:style-name="T268"> </text:span><text:span text:style-name="T262">estime</text:span><text:span text:style-name="T265"> </text:span><text:span text:style-name="T262">fundamental</text:span><text:span text:style-name="T236"> </text:span><text:span text:style-name="T265">para</text:span><text:span text:style-name="T262"> </text:span><text:span text:style-name="T268">la</text:span><text:span text:style-name="T233"> </text:span><text:span text:style-name="T265">oferta.</text:span></text:p>
      <text:p text:style-name="P83" loext:marker-style-name="T193"><text:span text:style-name="T188">33</text:span><text:span text:style-name="T190"> </text:span><text:span text:style-name="T191">Cláusula</text:span><text:span text:style-name="T193"> </text:span><text:span text:style-name="T192">9.2.1.</text:span><text:span text:style-name="T219"> </text:span><text:span text:style-name="T196">del</text:span><text:span text:style-name="T200"> </text:span><text:span text:style-name="T196">presente</text:span><text:span text:style-name="T188"> </text:span><text:span text:style-name="T196">Pliego</text:span><text:span text:style-name="T192"> de </text:span><text:span text:style-name="T191">Cláusulas</text:span><text:span text:style-name="T226"> </text:span><text:span text:style-name="T196">Administrativas</text:span><text:span text:style-name="T193"> </text:span><text:span text:style-name="T196">Particulares.</text:span></text:p>
      <text:p text:style-name="P82" loext:marker-style-name="T193"><text:span text:style-name="T188">34</text:span><text:span text:style-name="T190"> </text:span><text:span text:style-name="T197">Deberá</text:span><text:span text:style-name="T188"> </text:span><text:span text:style-name="T192">cumplimentarse</text:span><text:span text:style-name="T188"> </text:span><text:span text:style-name="T192">una</text:span><text:span text:style-name="T196"> </text:span><text:span text:style-name="T191">proposición</text:span><text:span text:style-name="T196"> </text:span><text:span text:style-name="T197">económica</text:span><text:span text:style-name="T188"> </text:span><text:span text:style-name="T196">por</text:span><text:span text:style-name="T188"> cada</text:span><text:span text:style-name="T198"> lote</text:span><text:span text:style-name="T193"> </text:span><text:span text:style-name="T196">al</text:span><text:span text:style-name="T200"> </text:span><text:span text:style-name="T192">que</text:span><text:span text:style-name="T199"> </text:span><text:span text:style-name="T188">se</text:span><text:span text:style-name="T196"> </text:span><text:span text:style-name="T192">licite.</text:span></text:p>
      <text:p text:style-name="P80" loext:marker-style-name="T193"><text:span text:style-name="T188">35</text:span><text:span text:style-name="T190"> </text:span><text:span text:style-name="T188">Apoderado/a,</text:span><text:span text:style-name="T200"> </text:span><text:span text:style-name="T188">administrador/a</text:span><text:span text:style-name="T200"> </text:span><text:span text:style-name="T189">único/a,</text:span><text:span text:style-name="T193"> solidario/a,</text:span><text:span text:style-name="T188"> </text:span><text:span text:style-name="T193">mancomunado/a,</text:span><text:span text:style-name="T200"> </text:span><text:span text:style-name="T192">etc.</text:span></text:p>
      <text:p text:style-name="P82" loext:marker-style-name="T193"><text:span text:style-name="T188">36</text:span><text:span text:style-name="T190"> </text:span><text:span text:style-name="T188">Expresar</text:span><text:span text:style-name="T193"> </text:span><text:span text:style-name="T188">el </text:span><text:span text:style-name="T193">importe</text:span><text:span text:style-name="T192"> </text:span><text:span text:style-name="T193">en </text:span><text:span text:style-name="T188">letra</text:span><text:span text:style-name="T200"> </text:span><text:span text:style-name="T193">y</text:span><text:span text:style-name="T188"> </text:span><text:span text:style-name="T189">número.</text:span></text:p>
      <text:p text:style-name="P80" loext:marker-style-name="T193"><text:span text:style-name="T188">37</text:span><text:span text:style-name="T190"> </text:span><text:span text:style-name="T188">En</text:span><text:span text:style-name="T218"> </text:span><text:span text:style-name="T193">la </text:span><text:span text:style-name="T194">proposición</text:span><text:span text:style-name="T192"> </text:span><text:span text:style-name="T189">deberá</text:span><text:span text:style-name="T188"> </text:span><text:span text:style-name="T193">indicarse,</text:span><text:span text:style-name="T200"> </text:span><text:span text:style-name="T188">como</text:span><text:span text:style-name="T193"> partida independiente,</text:span><text:span text:style-name="T200"> </text:span><text:span text:style-name="T188">el</text:span><text:span text:style-name="T193"> importe del</text:span><text:span text:style-name="T227"> </text:span><text:span text:style-name="T198">IVA</text:span><text:span text:style-name="T213"> </text:span><text:span text:style-name="T193">que</text:span><text:span text:style-name="T188"> </text:span><text:span text:style-name="T193">deba</text:span><text:span text:style-name="T188"> </text:span><text:span text:style-name="T193">ser</text:span><text:span text:style-name="T218"> </text:span><text:span text:style-name="T188">repercutido.</text:span></text:p>
      <text:p text:style-name="P85" loext:marker-style-name="T193"><text:span text:style-name="T193">PCAP</text:span><text:span text:style-name="T200"> Servicios</text:span><text:span text:style-name="T192"> </text:span><text:span text:style-name="T193">Abierto</text:span><text:span text:style-name="T188"> </text:span><text:span text:style-name="T193">Simplificado Abreviado.</text:span><text:span text:style-name="T200"> </text:span><text:span text:style-name="T189">Presentación</text:span><text:span text:style-name="T200"> </text:span><text:span text:style-name="T194">electrónica</text:span><text:span text:style-name="T193"> de</text:span><text:span text:style-name="T188"> ofertas.</text:span><text:span text:style-name="T201"> </text:span><text:span text:style-name="T188">69</text:span></text:p>
      <text:p text:style-name="P88" loext:marker-style-name="T308"/>
      <text:p text:style-name="P92" loext:marker-style-name="T308"><text:span text:style-name="T308"><text:line-break/></text:span><text:span text:style-name="T308"/></text:p>
      <text:p text:style-name="P3" loext:marker-style-name="T24"><draw:frame draw:style-name="fr1" draw:name="Imagen38" text:anchor-type="char" svg:x="3.164cm" svg:y="10.469cm" svg:width="0.37cm" svg:height="0.37cm" draw:z-index="12"><draw:image xlink:href="Pictures/1000000000000021000000216485686BED2C655A.jpg" xlink:type="simple" xlink:show="embed" xlink:actuate="onLoad" draw:mime-type="image/jpeg"/></draw:frame><draw:frame draw:style-name="fr1" draw:name="Imagen39" text:anchor-type="char" svg:x="3.164cm" svg:y="9.902cm" svg:width="0.37cm" svg:height="0.37cm" draw:z-index="13"><draw:image xlink:href="Pictures/1000000000000021000000216485686BED2C655A.jpg" xlink:type="simple" xlink:show="embed" xlink:actuate="onLoad" draw:mime-type="image/jpeg"/></draw:frame><draw:frame draw:style-name="fr1" draw:name="Imagen40" text:anchor-type="char" svg:x="2.009cm" svg:y="0.907cm" svg:width="1.57cm" svg:height="1.401cm" draw:z-index="14"><draw:image xlink:href="Pictures/100000000000008C0000007C3A490CC9BC7AE97C.jpg" xlink:type="simple" xlink:show="embed" xlink:actuate="onLoad" draw:mime-type="image/jpeg"/></draw:frame><draw:frame draw:style-name="fr1" draw:name="Imagen41" text:anchor-type="char" svg:x="1.967cm" svg:y="4.364cm" svg:width="17.071cm" svg:height="0.106cm" draw:z-index="15"><draw:image xlink:href="Pictures/10000000000005E90000000A681959EF6853F696.jpg" xlink:type="simple" xlink:show="embed" xlink:actuate="onLoad" draw:mime-type="image/jpeg"/></draw:frame><draw:frame draw:style-name="fr1" draw:name="Imagen42" text:anchor-type="char" svg:x="1.967cm" svg:y="25.853cm" svg:width="4.322cm" svg:height="0.088cm" draw:z-index="16"><draw:image xlink:href="Pictures/100000000000017F00000008B4CE76F69613755B.jpg" xlink:type="simple" xlink:show="embed" xlink:actuate="onLoad" draw:mime-type="image/jpeg"/></draw:frame><draw:frame draw:style-name="fr1" draw:name="Imagen43" text:anchor-type="char" svg:x="4.202cm" svg:y="17.014cm" svg:width="12.624cm" svg:height="5.385cm" draw:z-index="17"><draw:image xlink:href="Pictures/100000000000045F000001DDD5DCCB6A6B398C0E.jpg" xlink:type="simple" xlink:show="embed" xlink:actuate="onLoad" draw:mime-type="image/jpeg"/></draw:frame><draw:frame draw:style-name="fr1" draw:name="Imagen44" text:anchor-type="char" svg:x="-0.035cm" svg:y="-0.035cm" svg:width="0.106cm" svg:height="0.106cm" draw:z-index="18"><draw:image xlink:href="Pictures/100000000000000A0000000A5CB19C18B44CE5AF.jpg" xlink:type="simple" xlink:show="embed" xlink:actuate="onLoad" draw:mime-type="image/jpeg"/></draw:frame><text:span text:style-name="T1">MODELO</text:span><text:span text:style-name="T3"> </text:span><text:span text:style-name="T4">DE</text:span><text:span text:style-name="T3"> </text:span><text:span text:style-name="T4">PLIEGO</text:span><text:span text:style-name="T6"> </text:span><text:span text:style-name="T7">DE</text:span><text:span text:style-name="T8"> </text:span><text:span text:style-name="T2">CLÁUSULAS</text:span><text:span text:style-name="T9"> </text:span><text:span text:style-name="T10">ADMINISTRATIVAS</text:span><text:span text:style-name="T11"> </text:span><text:span text:style-name="T10">PARTICULARES</text:span><text:span text:style-name="T9"> </text:span><text:span text:style-name="T1">RECOMENDADO</text:span><text:span text:style-name="T9"> </text:span><text:span text:style-name="T4">POR</text:span><text:span text:style-name="T6"> </text:span><text:span text:style-name="T1">LA</text:span><text:span text:style-name="T9"> </text:span><text:span text:style-name="T2">COMISIÓN<text:line-break/></text:span><text:span text:style-name="T12">CONSULTIVA</text:span><text:span text:style-name="T13"> </text:span><text:span text:style-name="T7">DE</text:span><text:span text:style-name="T14"> </text:span><text:span text:style-name="T15">CONTRATACIÓN</text:span><text:span text:style-name="T16"> </text:span><text:span text:style-name="T5">PÚBLICA</text:span><text:span text:style-name="T17"> </text:span><text:span text:style-name="T12">PARA</text:span><text:span text:style-name="T18"> </text:span><text:span text:style-name="T1">LA</text:span><text:span text:style-name="T13"> </text:span><text:span text:style-name="T15">CONTRATACIÓN</text:span><text:span text:style-name="T17"> </text:span><text:span text:style-name="T7">DE</text:span><text:span text:style-name="T14"> </text:span><text:span text:style-name="T4">SERVICIOS</text:span><text:span text:style-name="T16"> </text:span><text:span text:style-name="T23">MEDIANTE<text:line-break/></text:span><text:span text:style-name="T1">PROCEDIMIENTO</text:span><text:span text:style-name="T19"> </text:span><text:span text:style-name="T1">ABIERTO</text:span><text:span text:style-name="T20"> </text:span><text:span text:style-name="T4">SIMPLIFICADO ABREVIADO</text:span><text:span text:style-name="T21"> </text:span><text:span text:style-name="T22">-</text:span><text:span text:style-name="T10"> </text:span><text:span text:style-name="T2">PRESENTACIÓN</text:span><text:span text:style-name="T7"> </text:span><text:span text:style-name="T5">ELECTRÓNICA</text:span><text:span text:style-name="T19"> </text:span><text:span text:style-name="T4">DE</text:span><text:span text:style-name="T1"> </text:span><text:span text:style-name="T10">OFERTAS</text:span></text:p>
      <text:p text:style-name="P57" loext:marker-style-name="T24"><text:span text:style-name="T31">ANEXO</text:span><text:span text:style-name="T24"> V </text:span><text:span text:style-name="T58">BIS</text:span></text:p>
      <text:p text:style-name="P58" loext:marker-style-name="T24"><text:span text:style-name="T51">MODELO</text:span><text:span text:style-name="T58"> </text:span><text:span text:style-name="T39">DE</text:span><text:span text:style-name="T44"> </text:span><text:span text:style-name="T25">DECLARACIÓN</text:span><text:span text:style-name="T44"> </text:span><text:span text:style-name="T24">SOBRE</text:span><text:span text:style-name="T58"> </text:span><text:span text:style-name="T24">CRITERIOS</text:span><text:span text:style-name="T31"> </text:span><text:span text:style-name="T39">DE</text:span><text:span text:style-name="T44"> </text:span><text:span text:style-name="T24">CALIDAD</text:span><text:span text:style-name="T58"> </text:span><text:span text:style-name="T24">Y</text:span><text:span text:style-name="T31"> </text:span><text:span text:style-name="T24">MEJORAS</text:span></text:p>
      <text:p text:style-name="P99" loext:marker-style-name="T24"><text:span text:style-name="T53">(SOBRE</text:span><text:span text:style-name="T46"> </text:span><text:span text:style-name="T47">ELECTRÓNICO</text:span><text:span text:style-name="T46"> </text:span><text:span text:style-name="T47">ÚNICO</text:span><text:span text:style-name="T53"> </text:span><text:span text:style-name="T269">38</text:span><text:span text:style-name="T26">) </text:span><text:span text:style-name="T24">EXPEDIENTE:</text:span><text:span text:style-name="T58"> </text:span><text:span text:style-name="T51">CONTR</text:span><text:span text:style-name="T37"> </text:span><text:span text:style-name="T24">2025</text:span><text:span text:style-name="T31"> </text:span><text:span text:style-name="T24">706989</text:span></text:p>
      <text:p text:style-name="P4" loext:marker-style-name="T24"><text:span text:style-name="T30">TÍTULO:</text:span><text:span text:style-name="T62"> </text:span><text:span text:style-name="T24">SERVICIO</text:span><text:span text:style-name="T63"> </text:span><text:span text:style-name="T51">DE</text:span><text:span text:style-name="T64"> </text:span><text:span text:style-name="T25">ORGANIZACIÓN</text:span><text:span text:style-name="T63"> </text:span><text:span text:style-name="T24">Y</text:span><text:span text:style-name="T62"> </text:span><text:span text:style-name="T25">REALIZACIÓN</text:span><text:span text:style-name="T65"> </text:span><text:span text:style-name="T51">DE</text:span><text:span text:style-name="T66"> </text:span><text:span text:style-name="T24">DIFERENTES</text:span><text:span text:style-name="T65"> </text:span><text:span text:style-name="T51">ACCIONES</text:span><text:span text:style-name="T64"> </text:span><text:span text:style-name="T51">DE</text:span><text:span text:style-name="T66"> </text:span><text:span text:style-name="T25">DINAMIZACIÓN<text:line-break/></text:span><text:span text:style-name="T24">DURANTE</text:span><text:span text:style-name="T31"> LA</text:span><text:span text:style-name="T24"> </text:span><text:span text:style-name="T25">CELEBRACIÓN</text:span><text:span text:style-name="T31"> </text:span><text:span text:style-name="T58">DE</text:span><text:span text:style-name="T51"> </text:span><text:span text:style-name="T67">LOS</text:span><text:span text:style-name="T37"> </text:span><text:span text:style-name="T25">DÍAS</text:span><text:span text:style-name="T37"> </text:span><text:span text:style-name="T24">EUROPEOS </text:span><text:span text:style-name="T58">DE</text:span><text:span text:style-name="T51"> </text:span><text:span text:style-name="T31">LA</text:span><text:span text:style-name="T39"> </text:span><text:span text:style-name="T30">ARTESANÍA</text:span><text:span text:style-name="T39"> </text:span><text:span text:style-name="T31">EN</text:span><text:span text:style-name="T58"> </text:span><text:span text:style-name="T31">LA</text:span><text:span text:style-name="T39"> </text:span><text:span text:style-name="T24">PROVINCIA</text:span><text:span text:style-name="T31"> </text:span><text:span text:style-name="T39">DE</text:span><text:span text:style-name="T44"> </text:span><text:span text:style-name="T30">CÓRDOBA</text:span></text:p>
      <text:p text:style-name="P25" loext:marker-style-name="T26"><text:span text:style-name="T27">D./Dª.</text:span><text:span text:style-name="T71"> </text:span><text:span text:style-name="T27">…</text:span><text:span text:style-name="T26"> </text:span><text:span text:style-name="T27">…</text:span><text:span text:style-name="T40"> </text:span><text:span text:style-name="T27">…</text:span><text:span text:style-name="T53"> </text:span><text:span text:style-name="T27">…</text:span><text:span text:style-name="T56"> </text:span><text:span text:style-name="T27">…</text:span><text:span text:style-name="T33"> </text:span><text:span text:style-name="T27">…</text:span><text:span text:style-name="T26"> </text:span><text:span text:style-name="T27">…</text:span><text:span text:style-name="T26"> </text:span><text:span text:style-name="T27">…</text:span><text:span text:style-name="T33"> </text:span><text:span text:style-name="T27">…</text:span><text:span text:style-name="T56"> </text:span><text:span text:style-name="T27">…</text:span><text:span text:style-name="T33"> </text:span><text:span text:style-name="T27">…</text:span><text:span text:style-name="T40"> </text:span><text:span text:style-name="T27">…</text:span><text:span text:style-name="T53"> </text:span><text:span text:style-name="T27">…</text:span><text:span text:style-name="T33"> </text:span><text:span text:style-name="T27">…</text:span><text:span text:style-name="T56"> </text:span><text:span text:style-name="T27">…</text:span><text:span text:style-name="T33"> </text:span><text:span text:style-name="T27">…</text:span><text:span text:style-name="T40"> </text:span><text:span text:style-name="T26">,</text:span><text:span text:style-name="T33"> </text:span><text:span text:style-name="T53">con</text:span><text:span text:style-name="T60"> </text:span><text:span text:style-name="T33">DNI. </text:span><text:span text:style-name="T57">Núm.</text:span><text:span text:style-name="T53"> </text:span><text:span text:style-name="T27">…</text:span><text:span text:style-name="T40"> </text:span><text:span text:style-name="T27">…</text:span><text:span text:style-name="T26"> </text:span><text:span text:style-name="T27">…</text:span><text:span text:style-name="T26"> </text:span><text:span text:style-name="T27">…</text:span><text:span text:style-name="T33"> </text:span><text:span text:style-name="T57">…,</text:span><text:span text:style-name="T46"> </text:span><text:span text:style-name="T26">actuando:</text:span></text:p>
      <text:p text:style-name="P55" loext:marker-style-name="T26"><text:span text:style-name="T275"/></text:p>
      <text:p text:style-name="P55" loext:marker-style-name="T26"><text:span text:style-name="T46">en</text:span><text:span text:style-name="T53"> nombre propio</text:span></text:p>
      <text:p text:style-name="P100" loext:marker-style-name="T228"><text:span text:style-name="T46">en</text:span><text:span text:style-name="T40"> </text:span><text:span text:style-name="T47">representación</text:span><text:span text:style-name="T26"> </text:span><text:span text:style-name="T53">de</text:span><text:span text:style-name="T40"> </text:span><text:span text:style-name="T46">la</text:span><text:span text:style-name="T40"> </text:span><text:span text:style-name="T53">entidad</text:span><text:span text:style-name="T38"> </text:span><text:span text:style-name="T46">licitadora</text:span><text:span text:style-name="T134"> </text:span><text:span text:style-name="T27">…</text:span><text:span text:style-name="T26"> </text:span><text:span text:style-name="T27">…</text:span><text:span text:style-name="T53"> </text:span><text:span text:style-name="T27">…</text:span><text:span text:style-name="T26"> </text:span><text:span text:style-name="T27">…</text:span><text:span text:style-name="T26"> </text:span><text:span text:style-name="T27">…</text:span><text:span text:style-name="T53"> </text:span><text:span text:style-name="T27">…</text:span><text:span text:style-name="T26"> </text:span><text:span text:style-name="T27">…</text:span><text:span text:style-name="T26"> </text:span><text:span text:style-name="T27">…</text:span><text:span text:style-name="T53"> </text:span><text:span text:style-name="T27">…</text:span><text:span text:style-name="T26"> </text:span><text:span text:style-name="T27">…</text:span><text:span text:style-name="T53"> </text:span><text:span text:style-name="T27">…</text:span><text:span text:style-name="T26"> </text:span><text:span text:style-name="T47">…,</text:span><text:span text:style-name="T38"> </text:span><text:span text:style-name="T68">con</text:span><text:span text:style-name="T60"> </text:span><text:span text:style-name="T53">CIF</text:span><text:span text:style-name="T26"> </text:span><text:span text:style-name="T54">núm.</text:span><text:span text:style-name="T26"> </text:span><text:span text:style-name="T27">…</text:span><text:span text:style-name="T26"> </text:span><text:span text:style-name="T27">…</text:span><text:span text:style-name="T26"> </text:span><text:span text:style-name="T27">…</text:span><text:span text:style-name="T53"> </text:span><text:span text:style-name="T47">…, </text:span><text:span text:style-name="T33">en</text:span><text:span text:style-name="T73"> </text:span><text:span text:style-name="T53">calidad</text:span><text:span text:style-name="T46"> </text:span><text:span text:style-name="T56">de</text:span><text:span text:style-name="T88"> </text:span><text:span text:style-name="T27">…</text:span><text:span text:style-name="T88"> </text:span><text:span text:style-name="T27">…</text:span><text:span text:style-name="T53"> </text:span><text:span text:style-name="T27">…</text:span><text:span text:style-name="T88"> </text:span><text:span text:style-name="T27">…</text:span><text:span text:style-name="T96"> </text:span><text:span text:style-name="T27">…</text:span><text:span text:style-name="T53"> </text:span><text:span text:style-name="T27">…</text:span><text:span text:style-name="T178"> </text:span><text:span text:style-name="T274">39</text:span></text:p>
      <text:p text:style-name="P23" loext:marker-style-name="T26"><text:span text:style-name="T33">enterado</text:span><text:span text:style-name="T40"> </text:span><text:span text:style-name="T53">de</text:span><text:span text:style-name="T38"> </text:span><text:span text:style-name="T33">las</text:span><text:span text:style-name="T60"> </text:span><text:span text:style-name="T33">condiciones</text:span><text:span text:style-name="T56"> </text:span><text:span text:style-name="T26">y</text:span><text:span text:style-name="T56"> </text:span><text:span text:style-name="T33">requisitos que</text:span><text:span text:style-name="T40"> </text:span><text:span text:style-name="T56">se</text:span><text:span text:style-name="T33"> exigen</text:span><text:span text:style-name="T26"> </text:span><text:span text:style-name="T53">para</text:span><text:span text:style-name="T56"> la</text:span><text:span text:style-name="T46"> </text:span><text:span text:style-name="T27">adjudicación</text:span><text:span text:style-name="T26"> del</text:span><text:span text:style-name="T33"> </text:span><text:span text:style-name="T53">contrato</text:span><text:span text:style-name="T38"> </text:span><text:span text:style-name="T40">de</text:span><text:span text:style-name="T53"> </text:span><text:span text:style-name="T33">arriba</text:span><text:span text:style-name="T40"> </text:span><text:span text:style-name="T26">indicado:</text:span></text:p>
      <text:p text:style-name="P5" loext:marker-style-name="T26"><text:span text:style-name="T56">Se</text:span><text:span text:style-name="T120"> </text:span><text:span text:style-name="T33">compromete,</text:span><text:span text:style-name="T165"> </text:span><text:span text:style-name="T26">a</text:span><text:span text:style-name="T123"> </text:span><text:span text:style-name="T26">ejecutar</text:span><text:span text:style-name="T121"> </text:span><text:span text:style-name="T56">el</text:span><text:span text:style-name="T120"> </text:span><text:span text:style-name="T53">contrato</text:span><text:span text:style-name="T125"> </text:span><text:span text:style-name="T56">en</text:span><text:span text:style-name="T120"> </text:span><text:span text:style-name="T26">los</text:span><text:span text:style-name="T121"> </text:span><text:span text:style-name="T26">plazos</text:span><text:span text:style-name="T165"> </text:span><text:span text:style-name="T26">y</text:span><text:span text:style-name="T121"> </text:span><text:span text:style-name="T33">con</text:span><text:span text:style-name="T120"> </text:span><text:span text:style-name="T33">estricta</text:span><text:span text:style-name="T165"> </text:span><text:span text:style-name="T27">sujeción</text:span><text:span text:style-name="T124"> </text:span><text:span text:style-name="T26">a</text:span><text:span text:style-name="T121"> </text:span><text:span text:style-name="T26">los</text:span><text:span text:style-name="T120"> </text:span><text:span text:style-name="T33">requisitos</text:span><text:span text:style-name="T121"> </text:span><text:span text:style-name="T26">exigidos</text:span><text:span text:style-name="T165"> </text:span><text:span text:style-name="T33">en</text:span><text:span text:style-name="T125"> </text:span><text:span text:style-name="T32">los<text:line-break/></text:span><text:span text:style-name="T33">pliegos</text:span><text:span text:style-name="T177"> </text:span><text:span text:style-name="T40">de</text:span><text:span text:style-name="T177"> </text:span><text:span text:style-name="T27">cláusulas</text:span><text:span text:style-name="T71"> </text:span><text:span text:style-name="T33">administrativas</text:span><text:span text:style-name="T168"> </text:span><text:span text:style-name="T26">particulares</text:span><text:span text:style-name="T168"> </text:span><text:span text:style-name="T26">y</text:span><text:span text:style-name="T76"> </text:span><text:span text:style-name="T32">técnicas</text:span><text:span text:style-name="T177"> </text:span><text:span text:style-name="T33">aprobados</text:span><text:span text:style-name="T76"> </text:span><text:span text:style-name="T26">por</text:span><text:span text:style-name="T168"> </text:span><text:span text:style-name="T33">el</text:span><text:span text:style-name="T134"> </text:span><text:span text:style-name="T32">órgano</text:span><text:span text:style-name="T168"> </text:span><text:span text:style-name="T40">de</text:span><text:span text:style-name="T177"> </text:span><text:span text:style-name="T32">contratación,</text:span><text:span text:style-name="T168"> </text:span><text:span text:style-name="T41">de<text:line-break/></text:span><text:span text:style-name="T26">acuerdo</text:span><text:span text:style-name="T153"> </text:span><text:span text:style-name="T33">con</text:span><text:span text:style-name="T153"> </text:span><text:span text:style-name="T56">las</text:span><text:span text:style-name="T114"> </text:span><text:span text:style-name="T26">condiciones</text:span><text:span text:style-name="T113"> </text:span><text:span text:style-name="T33">ofertadas.</text:span><text:span text:style-name="T123"> </text:span><text:span text:style-name="T26">A</text:span><text:span text:style-name="T116"> </text:span><text:span text:style-name="T53">estos</text:span><text:span text:style-name="T122"> </text:span><text:span text:style-name="T53">efectos</text:span><text:span text:style-name="T122"> </text:span><text:span text:style-name="T32">serán</text:span><text:span text:style-name="T118"> </text:span><text:span text:style-name="T33">valorados</text:span><text:span text:style-name="T116"> </text:span><text:span text:style-name="T56">los</text:span><text:span text:style-name="T158"> </text:span><text:span text:style-name="T33">siguientes</text:span><text:span text:style-name="T173"> </text:span><text:span text:style-name="T31">criterios</text:span><text:span text:style-name="T154"> </text:span><text:span text:style-name="T58">de</text:span><text:span text:style-name="T154"> </text:span><text:span text:style-name="T24">calidad</text:span><text:span text:style-name="T154"> </text:span><text:span text:style-name="T27">y<text:line-break/></text:span><text:span text:style-name="T31">mejoras</text:span><text:span text:style-name="T26">:</text:span></text:p>
      <text:p text:style-name="P26" loext:marker-style-name="T29"><text:span text:style-name="T29">CRITERIOS</text:span><text:span text:style-name="T50"> </text:span><text:span text:style-name="T43">DE</text:span><text:span text:style-name="T50"> </text:span><text:span text:style-name="T36">CALIDAD:</text:span><text:span text:style-name="T31">1.</text:span><text:span text:style-name="T39"> </text:span><text:span text:style-name="T31">Experiencia</text:span><text:span text:style-name="T24"> </text:span><text:span text:style-name="T58">del</text:span><text:span text:style-name="T51"> </text:span><text:span text:style-name="T58">equipo</text:span><text:span text:style-name="T31"> </text:span><text:span text:style-name="T52">técnico</text:span><text:span text:style-name="T37"> </text:span><text:span text:style-name="T31">destinado </text:span><text:span text:style-name="T24">a</text:span><text:span text:style-name="T58"> </text:span><text:span text:style-name="T24">la</text:span><text:span text:style-name="T31"> </text:span><text:span text:style-name="T25">ejecución</text:span><text:span text:style-name="T51"> </text:span><text:span text:style-name="T31">material</text:span><text:span text:style-name="T61"> </text:span><text:span text:style-name="T51">de</text:span><text:span text:style-name="T37"> </text:span><text:span text:style-name="T58">los</text:span><text:span text:style-name="T51"> </text:span><text:span text:style-name="T31">trabajos:</text:span></text:p>
      <text:p text:style-name="P59" loext:marker-style-name="T24"><text:span text:style-name="T31">Persona</text:span><text:span text:style-name="T24"> </text:span><text:span text:style-name="T25">N.º</text:span><text:span text:style-name="T181"> </text:span><text:span text:style-name="T52">Categoría</text:span><text:span text:style-name="T24"> </text:span><text:span text:style-name="T31">profesional</text:span><text:span text:style-name="T182"> </text:span><text:span text:style-name="T31">Experiencia</text:span><text:span text:style-name="T24"> </text:span><text:span text:style-name="T25">(número</text:span><text:span text:style-name="T58"> </text:span><text:span text:style-name="T51">de</text:span><text:span text:style-name="T37"> </text:span><text:span text:style-name="T25">años)</text:span></text:p>
      <text:p text:style-name="P60" loext:marker-style-name="T26"><text:span text:style-name="T26">1<text:tab/></text:span></text:p>
      <text:p text:style-name="P61" loext:marker-style-name="T26"><text:span text:style-name="T26">2</text:span><text:span text:style-name="T26"/></text:p>
      <text:p text:style-name="P60" loext:marker-style-name="T26"><text:span text:style-name="T26">3</text:span><text:span text:style-name="T26"/></text:p>
      <text:p text:style-name="P61" loext:marker-style-name="T26"><text:span text:style-name="T33">...</text:span><text:span text:style-name="T26"/></text:p>
      <text:p text:style-name="P62" loext:marker-style-name="T24"><text:span text:style-name="T74">Total</text:span><text:span text:style-name="T95"> </text:span><text:span text:style-name="T24">experiencia</text:span></text:p>
      <text:p text:style-name="P84" loext:marker-style-name="T193"><text:span text:style-name="T188">38</text:span><text:span text:style-name="T190"> </text:span><text:span text:style-name="T191">Cláusula</text:span><text:span text:style-name="T193"> </text:span><text:span text:style-name="T192">9.2.1.</text:span><text:span text:style-name="T219"> </text:span><text:span text:style-name="T196">del</text:span><text:span text:style-name="T200"> </text:span><text:span text:style-name="T196">presente</text:span><text:span text:style-name="T188"> </text:span><text:span text:style-name="T196">Pliego</text:span><text:span text:style-name="T192"> de </text:span><text:span text:style-name="T191">Cláusulas</text:span><text:span text:style-name="T226"> </text:span><text:span text:style-name="T196">Administrativas</text:span><text:span text:style-name="T193"> </text:span><text:span text:style-name="T196">Particulares.</text:span></text:p>
      <text:p text:style-name="P80" loext:marker-style-name="T193"><text:span text:style-name="T188">39</text:span><text:span text:style-name="T190"> </text:span><text:span text:style-name="T188">Apoderado/a,</text:span><text:span text:style-name="T200"> </text:span><text:span text:style-name="T188">administrador/a</text:span><text:span text:style-name="T200"> </text:span><text:span text:style-name="T189">único/a,</text:span><text:span text:style-name="T193"> solidario/a,</text:span><text:span text:style-name="T188"> </text:span><text:span text:style-name="T193">mancomunado/a,</text:span><text:span text:style-name="T200"> </text:span><text:span text:style-name="T192">etc.</text:span></text:p>
      <text:p text:style-name="P85" loext:marker-style-name="T193"><text:span text:style-name="T193">PCAP</text:span><text:span text:style-name="T200"> Servicios</text:span><text:span text:style-name="T192"> </text:span><text:span text:style-name="T193">Abierto</text:span><text:span text:style-name="T188"> </text:span><text:span text:style-name="T193">Simplificado Abreviado.</text:span><text:span text:style-name="T200"> </text:span><text:span text:style-name="T189">Presentación</text:span><text:span text:style-name="T200"> </text:span><text:span text:style-name="T194">electrónica</text:span><text:span text:style-name="T193"> de</text:span><text:span text:style-name="T188"> ofertas.</text:span><text:span text:style-name="T201"> </text:span><text:span text:style-name="T188">70</text:span></text:p>
      <text:p text:style-name="P91" loext:marker-style-name="T308"/>
      <text:p text:style-name="P20" loext:marker-style-name="T24"><draw:frame draw:style-name="fr1" draw:name="Imagen45" text:anchor-type="char" svg:x="3.216cm" svg:y="12.988cm" svg:width="0.37cm" svg:height="0.37cm" draw:z-index="0"><draw:image xlink:href="Pictures/1000000000000021000000216485686BED2C655A.jpg" xlink:type="simple" xlink:show="embed" xlink:actuate="onLoad" draw:mime-type="image/jpeg"/></draw:frame><draw:frame draw:style-name="fr1" draw:name="Imagen46" text:anchor-type="char" svg:x="3.216cm" svg:y="12.522cm" svg:width="0.37cm" svg:height="0.37cm" draw:z-index="1"><draw:image xlink:href="Pictures/1000000000000021000000216485686BED2C655A.jpg" xlink:type="simple" xlink:show="embed" xlink:actuate="onLoad" draw:mime-type="image/jpeg"/></draw:frame><draw:frame draw:style-name="fr1" draw:name="Imagen47" text:anchor-type="char" svg:x="3.216cm" svg:y="12.056cm" svg:width="0.37cm" svg:height="0.37cm" draw:z-index="2"><draw:image xlink:href="Pictures/1000000000000021000000216485686BED2C655A.jpg" xlink:type="simple" xlink:show="embed" xlink:actuate="onLoad" draw:mime-type="image/jpeg"/></draw:frame><draw:frame draw:style-name="fr1" draw:name="Imagen48" text:anchor-type="char" svg:x="3.216cm" svg:y="11.591cm" svg:width="0.37cm" svg:height="0.37cm" draw:z-index="3"><draw:image xlink:href="Pictures/1000000000000021000000216485686BED2C655A.jpg" xlink:type="simple" xlink:show="embed" xlink:actuate="onLoad" draw:mime-type="image/jpeg"/></draw:frame><draw:frame draw:style-name="fr1" draw:name="Imagen49" text:anchor-type="char" svg:x="3.216cm" svg:y="11.125cm" svg:width="0.37cm" svg:height="0.37cm" draw:z-index="4"><draw:image xlink:href="Pictures/1000000000000021000000216485686BED2C655A.jpg" xlink:type="simple" xlink:show="embed" xlink:actuate="onLoad" draw:mime-type="image/jpeg"/></draw:frame><draw:frame draw:style-name="fr1" draw:name="Imagen50" text:anchor-type="char" svg:x="1.967cm" svg:y="17.179cm" svg:width="0.37cm" svg:height="0.37cm" draw:z-index="5"><draw:image xlink:href="Pictures/1000000000000021000000216485686BED2C655A.jpg" xlink:type="simple" xlink:show="embed" xlink:actuate="onLoad" draw:mime-type="image/jpeg"/></draw:frame><draw:frame draw:style-name="fr1" draw:name="Imagen51" text:anchor-type="char" svg:x="1.967cm" svg:y="18.576cm" svg:width="0.37cm" svg:height="0.37cm" draw:z-index="6"><draw:image xlink:href="Pictures/1000000000000021000000216485686BED2C655A.jpg" xlink:type="simple" xlink:show="embed" xlink:actuate="onLoad" draw:mime-type="image/jpeg"/></draw:frame><draw:frame draw:style-name="fr1" draw:name="Imagen52" text:anchor-type="char" svg:x="1.967cm" svg:y="15.782cm" svg:width="0.37cm" svg:height="0.37cm" draw:z-index="7"><draw:image xlink:href="Pictures/1000000000000021000000216485686BED2C655A.jpg" xlink:type="simple" xlink:show="embed" xlink:actuate="onLoad" draw:mime-type="image/jpeg"/></draw:frame><draw:frame draw:style-name="fr1" draw:name="Imagen53" text:anchor-type="char" svg:x="2.009cm" svg:y="0.907cm" svg:width="1.57cm" svg:height="1.401cm" draw:z-index="8"><draw:image xlink:href="Pictures/100000000000008C0000007C3A490CC9BC7AE97C.jpg" xlink:type="simple" xlink:show="embed" xlink:actuate="onLoad" draw:mime-type="image/jpeg"/></draw:frame><draw:frame draw:style-name="fr1" draw:name="Imagen54" text:anchor-type="char" svg:x="3.597cm" svg:y="14.698cm" svg:width="0.079cm" svg:height="0.092cm" draw:z-index="9"><draw:image xlink:href="Pictures/100000000000000800000009FF0375E2CE469DF4.jpg" xlink:type="simple" xlink:show="embed" xlink:actuate="onLoad" draw:mime-type="image/jpeg"/></draw:frame><draw:frame draw:style-name="fr1" draw:name="Imagen55" text:anchor-type="char" svg:x="-0.035cm" svg:y="-0.035cm" svg:width="0.106cm" svg:height="0.106cm" draw:z-index="10"><draw:image xlink:href="Pictures/100000000000000A0000000A5CB19C18B44CE5AF.jpg" xlink:type="simple" xlink:show="embed" xlink:actuate="onLoad" draw:mime-type="image/jpeg"/></draw:frame><draw:frame draw:style-name="fr1" draw:name="Imagen56" text:anchor-type="char" svg:x="3.44cm" svg:y="5.246cm" svg:width="14.148cm" svg:height="4.5cm" draw:z-index="11"><draw:image xlink:href="Pictures/10000000000004E60000018F9BDF41E4F9BF1BC5.jpg" xlink:type="simple" xlink:show="embed" xlink:actuate="onLoad" draw:mime-type="image/jpeg"/></draw:frame><text:span text:style-name="T31">2.</text:span><text:span text:style-name="T39"> </text:span><text:span text:style-name="T31">Experiencia</text:span><text:span text:style-name="T24"> </text:span><text:span text:style-name="T58">de</text:span><text:span text:style-name="T24"> </text:span><text:span text:style-name="T31">la</text:span><text:span text:style-name="T39"> </text:span><text:span text:style-name="T24">persona</text:span><text:span text:style-name="T51"> </text:span><text:span text:style-name="T31">coordinadora</text:span><text:span text:style-name="T39"> </text:span><text:span text:style-name="T58">del</text:span><text:span text:style-name="T31"> evento:</text:span></text:p>
      <text:p text:style-name="P63" loext:marker-style-name="T24"><text:span text:style-name="T25">D/Dª………………………....</text:span><text:span text:style-name="T25"/></text:p>
      <text:p text:style-name="P64" loext:marker-style-name="T24"><text:span text:style-name="T25">N.º</text:span><text:span text:style-name="T183"> </text:span><text:span text:style-name="T25">Denominación</text:span><text:span text:style-name="T24"> Actividad</text:span><text:span text:style-name="T184"> </text:span><text:span text:style-name="T31">Fecha</text:span><text:span text:style-name="T37"> </text:span><text:span text:style-name="T30">celebración</text:span><text:span text:style-name="T39"> </text:span><text:span text:style-name="T24">(inicio-fin)</text:span><text:span text:style-name="T185"> </text:span><text:span text:style-name="T31">Importe (IVA</text:span><text:span text:style-name="T24"> </text:span><text:span text:style-name="T31">excluido)</text:span></text:p>
      <text:p text:style-name="P65" loext:marker-style-name="T26"><text:span text:style-name="T26">1</text:span><text:span text:style-name="T26"/></text:p>
      <text:p text:style-name="P65" loext:marker-style-name="T26"><text:span text:style-name="T26">2<text:tab/> <text:s text:c="3"/></text:span><text:span text:style-name="T26"/></text:p>
      <text:p text:style-name="P66" loext:marker-style-name="T26"><text:span text:style-name="T26">3</text:span><text:span text:style-name="T26"/></text:p>
      <text:p text:style-name="P65" loext:marker-style-name="T26"><text:span text:style-name="T33">…</text:span><text:span text:style-name="T26"/></text:p>
      <text:p text:style-name="P27" loext:marker-style-name="T24"><text:span text:style-name="T31">3.</text:span><text:span text:style-name="T39"> </text:span><text:span text:style-name="T31">Propuesta</text:span><text:span text:style-name="T39"> </text:span><text:span text:style-name="T58">de</text:span><text:span text:style-name="T51"> </text:span><text:span text:style-name="T30">comunicación</text:span><text:span text:style-name="T31"> </text:span><text:span text:style-name="T24">y</text:span><text:span text:style-name="T31"> </text:span><text:span text:style-name="T25">difusión:</text:span></text:p>
      <text:p text:style-name="P15" loext:marker-style-name="T26"><text:span text:style-name="T26">1</text:span><text:span text:style-name="T46"> </text:span><text:span text:style-name="T26">soporte</text:span><text:span text:style-name="T56"> </text:span><text:span text:style-name="T26">adicional</text:span><text:span text:style-name="T56"> </text:span><text:span text:style-name="T26">a</text:span><text:span text:style-name="T56"> </text:span><text:span text:style-name="T33">los </text:span><text:span text:style-name="T26">indicados</text:span><text:span text:style-name="T33"> </text:span><text:span text:style-name="T56">en </text:span><text:span text:style-name="T33">el</text:span><text:span text:style-name="T26"> </text:span><text:span text:style-name="T46">PPT:</text:span><text:span text:style-name="T56"> </text:span><text:span text:style-name="T26">2</text:span><text:span text:style-name="T56"> </text:span><text:span text:style-name="T32">puntos<text:line-break/></text:span><text:span text:style-name="T26">2</text:span><text:span text:style-name="T46"> </text:span><text:span text:style-name="T26">soportes</text:span><text:span text:style-name="T56"> </text:span><text:span text:style-name="T26">adicionales</text:span><text:span text:style-name="T38"> </text:span><text:span text:style-name="T26">a</text:span><text:span text:style-name="T33"> </text:span><text:span text:style-name="T26">los</text:span><text:span text:style-name="T56"> </text:span><text:span text:style-name="T26">indicados</text:span><text:span text:style-name="T33"> en</text:span><text:span text:style-name="T40"> </text:span><text:span text:style-name="T33">el</text:span><text:span text:style-name="T56"> </text:span><text:span text:style-name="T46">PPT:</text:span><text:span text:style-name="T60"> </text:span><text:span text:style-name="T26">4</text:span><text:span text:style-name="T33"> </text:span><text:span text:style-name="T27">puntos<text:line-break/></text:span><text:span text:style-name="T26">3</text:span><text:span text:style-name="T46"> </text:span><text:span text:style-name="T26">soportes</text:span><text:span text:style-name="T56"> </text:span><text:span text:style-name="T26">adicionales</text:span><text:span text:style-name="T38"> </text:span><text:span text:style-name="T26">a</text:span><text:span text:style-name="T33"> </text:span><text:span text:style-name="T26">los</text:span><text:span text:style-name="T56"> </text:span><text:span text:style-name="T26">indicados</text:span><text:span text:style-name="T33"> en</text:span><text:span text:style-name="T40"> </text:span><text:span text:style-name="T33">el</text:span><text:span text:style-name="T56"> </text:span><text:span text:style-name="T46">PPT:</text:span><text:span text:style-name="T60"> </text:span><text:span text:style-name="T26">6</text:span><text:span text:style-name="T33"> </text:span><text:span text:style-name="T27">puntos<text:line-break/></text:span><text:span text:style-name="T26">4</text:span><text:span text:style-name="T46"> </text:span><text:span text:style-name="T33">soportes</text:span><text:span text:style-name="T38"> </text:span><text:span text:style-name="T26">adicionales</text:span><text:span text:style-name="T38"> </text:span><text:span text:style-name="T26">a</text:span><text:span text:style-name="T33"> </text:span><text:span text:style-name="T26">los</text:span><text:span text:style-name="T53"> </text:span><text:span text:style-name="T26">indicados</text:span><text:span text:style-name="T33"> en </text:span><text:span text:style-name="T56">el </text:span><text:span text:style-name="T46">PPT:</text:span><text:span text:style-name="T56"> </text:span><text:span text:style-name="T26">8</text:span><text:span text:style-name="T56"> </text:span><text:span text:style-name="T32">puntos<text:line-break/></text:span><text:span text:style-name="T26">5</text:span><text:span text:style-name="T88"> </text:span><text:span text:style-name="T26">o</text:span><text:span text:style-name="T68"> </text:span><text:span text:style-name="T47">más</text:span><text:span text:style-name="T38"> </text:span><text:span text:style-name="T33">soportes</text:span><text:span text:style-name="T56"> </text:span><text:span text:style-name="T26">adicionales</text:span><text:span text:style-name="T33"> </text:span><text:span text:style-name="T26">a</text:span><text:span text:style-name="T56"> </text:span><text:span text:style-name="T26">los</text:span><text:span text:style-name="T53"> </text:span><text:span text:style-name="T26">indicados</text:span><text:span text:style-name="T38"> </text:span><text:span text:style-name="T46">en</text:span><text:span text:style-name="T60"> </text:span><text:span text:style-name="T56">el</text:span><text:span text:style-name="T53"> PPT:</text:span><text:span text:style-name="T56"> 10 </text:span><text:span text:style-name="T33">puntos</text:span></text:p>
      <text:p text:style-name="P28" loext:marker-style-name="T29"><text:span text:style-name="T70">MEJORAS:</text:span><text:span text:style-name="T29"/></text:p>
      <text:p text:style-name="P20" loext:marker-style-name="T24"><text:span text:style-name="T31">Incremento</text:span><text:span text:style-name="T24"> </text:span><text:span text:style-name="T31">en</text:span><text:span text:style-name="T39"> </text:span><text:span text:style-name="T31">la</text:span><text:span text:style-name="T24"> </text:span><text:span text:style-name="T30">duración</text:span><text:span text:style-name="T39"> </text:span><text:span text:style-name="T58">de</text:span><text:span text:style-name="T51"> </text:span><text:span text:style-name="T24">las</text:span><text:span text:style-name="T51"> </text:span><text:span text:style-name="T24">actividades</text:span><text:span text:style-name="T51"> </text:span><text:span text:style-name="T24">sobre</text:span><text:span text:style-name="T31"> el</text:span><text:span text:style-name="T61"> </text:span><text:span text:style-name="T25">mínimo</text:span><text:span text:style-name="T24"> indicado</text:span><text:span text:style-name="T31"> </text:span><text:span text:style-name="T58">en</text:span><text:span text:style-name="T24"> </text:span><text:span text:style-name="T31">el</text:span><text:span text:style-name="T39"> </text:span><text:span text:style-name="T51">PPT</text:span></text:p>
      <text:p text:style-name="P104" loext:marker-style-name="T26"><text:span text:style-name="T276">C</text:span><text:span text:style-name="T33">Incremento</text:span><text:span text:style-name="T98"> </text:span><text:span text:style-name="T33">en</text:span><text:span text:style-name="T81"> </text:span><text:span text:style-name="T56">un</text:span><text:span text:style-name="T79"> </text:span><text:span text:style-name="T26">30%</text:span><text:span text:style-name="T83"> </text:span><text:span text:style-name="T56">de</text:span><text:span text:style-name="T77"> </text:span><text:span text:style-name="T33">las</text:span><text:span text:style-name="T114"> </text:span><text:span text:style-name="T33">horas</text:span><text:span text:style-name="T81"> </text:span><text:span text:style-name="T33">establecidas</text:span><text:span text:style-name="T98"> </text:span><text:span text:style-name="T46">para</text:span><text:span text:style-name="T113"> </text:span><text:span text:style-name="T46">el</text:span><text:span text:style-name="T114"> </text:span><text:span text:style-name="T33">conjunto</text:span><text:span text:style-name="T77"> </text:span><text:span text:style-name="T40">de</text:span><text:span text:style-name="T79"> </text:span><text:span text:style-name="T26">actividades</text:span><text:span text:style-name="T98"> </text:span><text:span text:style-name="T26">a</text:span><text:span text:style-name="T83"> </text:span><text:span text:style-name="T26">desarrollar</text:span><text:span text:style-name="T85"> </text:span><text:span text:style-name="T26">(9</text:span><text:span text:style-name="T98"> </text:span><text:span text:style-name="T33">horas):</text:span><text:span text:style-name="T98"> </text:span><text:span text:style-name="T26">9 puntos</text:span></text:p>
      <text:p text:style-name="P104" loext:marker-style-name="T26"><text:span text:style-name="T276">C</text:span><text:span text:style-name="T33">Incremento</text:span><text:span text:style-name="T98"> </text:span><text:span text:style-name="T33">en</text:span><text:span text:style-name="T81"> </text:span><text:span text:style-name="T53">un</text:span><text:span text:style-name="T114"> </text:span><text:span text:style-name="T26">20%</text:span><text:span text:style-name="T83"> </text:span><text:span text:style-name="T40">de</text:span><text:span text:style-name="T79"> </text:span><text:span text:style-name="T33">las</text:span><text:span text:style-name="T81"> </text:span><text:span text:style-name="T33">horas</text:span><text:span text:style-name="T81"> </text:span><text:span text:style-name="T33">establecidas</text:span><text:span text:style-name="T77"> </text:span><text:span text:style-name="T53">para</text:span><text:span text:style-name="T114"> </text:span><text:span text:style-name="T46">el</text:span><text:span text:style-name="T114"> </text:span><text:span text:style-name="T33">conjunto</text:span><text:span text:style-name="T98"> </text:span><text:span text:style-name="T56">de</text:span><text:span text:style-name="T77"> </text:span><text:span text:style-name="T26">actividades</text:span><text:span text:style-name="T98"> </text:span><text:span text:style-name="T26">a</text:span><text:span text:style-name="T83"> </text:span><text:span text:style-name="T26">desarrollar</text:span><text:span text:style-name="T77"> </text:span><text:span text:style-name="T53">(6</text:span><text:span text:style-name="T114"> </text:span><text:span text:style-name="T33">horas):</text:span><text:span text:style-name="T98"> </text:span><text:span text:style-name="T26">6 puntos</text:span></text:p>
      <text:p text:style-name="P67" loext:marker-style-name="T26"><text:span text:style-name="T276">C</text:span><text:span text:style-name="T88">Incremento</text:span><text:span text:style-name="T33"> </text:span><text:span text:style-name="T88">en</text:span><text:span text:style-name="T53"> </text:span><text:span text:style-name="T68">un</text:span><text:span text:style-name="T88"> </text:span><text:span text:style-name="T68">10%</text:span><text:span text:style-name="T53"> </text:span><text:span text:style-name="T96">de</text:span><text:span text:style-name="T26"> </text:span><text:span text:style-name="T88">las</text:span><text:span text:style-name="T46"> </text:span><text:span text:style-name="T88">horas establecidas</text:span><text:span text:style-name="T46"> </text:span><text:span text:style-name="T96">para</text:span><text:span text:style-name="T53"> </text:span><text:span text:style-name="T46">el</text:span><text:span text:style-name="T73"> </text:span><text:span text:style-name="T88">conjunto</text:span><text:span text:style-name="T33"> </text:span><text:span text:style-name="T88">de</text:span><text:span text:style-name="T68"> actividades</text:span><text:span text:style-name="T46"> </text:span><text:span text:style-name="T26">a</text:span><text:span text:style-name="T186"> </text:span><text:span text:style-name="T68">desarrollar</text:span><text:span text:style-name="T33"> </text:span><text:span text:style-name="T96">(3</text:span><text:span text:style-name="T26"> </text:span><text:span text:style-name="T88">horas):</text:span><text:span text:style-name="T46"> </text:span><text:span text:style-name="T26">3</text:span><text:span text:style-name="T187"> </text:span><text:span text:style-name="T88">puntos</text:span></text:p>
      <text:p text:style-name="P68" loext:marker-style-name="T26"><text:span text:style-name="T96">(Lugar,</text:span><text:span text:style-name="T33"> </text:span><text:span text:style-name="T88">fecha,</text:span><text:span text:style-name="T46"> </text:span><text:span text:style-name="T68">firma)</text:span></text:p>
      <text:p text:style-name="P87" loext:marker-style-name="T193"><text:span text:style-name="T193">PCAP</text:span><text:span text:style-name="T200"> Servicios</text:span><text:span text:style-name="T192"> </text:span><text:span text:style-name="T193">Abierto</text:span><text:span text:style-name="T188"> </text:span><text:span text:style-name="T193">Simplificado Abreviado.</text:span><text:span text:style-name="T200"> </text:span><text:span text:style-name="T189">Presentación</text:span><text:span text:style-name="T200"> </text:span><text:span text:style-name="T194">electrónica</text:span><text:span text:style-name="T193"> de</text:span><text:span text:style-name="T188"> ofertas.</text:span><text:span text:style-name="T201"> </text:span><text:span text:style-name="T188">71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Liberation Sans" svg:font-family="'Liberation Sans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family-generic="roman" style:font-pitch="variable"/>
    <style:font-face style:name="OpenSymbol1" svg:font-family="OpenSymbol" style:font-family-generic="system" style:font-pitch="variable"/>
    <style:font-face style:name="Segoe UI" svg:font-family="'Segoe UI'" style:font-family-generic="roman" style:font-pitch="variable"/>
    <style:font-face style:name="Source Sans Pro" svg:font-family="'Source Sans Pro'" style:font-family-generic="roman" style:font-pitch="variable"/>
    <style:font-face style:name="Source Sans Pro1" svg:font-family="'Source Sans Pro'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Calibri" fo:font-size="11pt" fo:language="es" fo:country="ES" style:letter-kerning="true" style:font-name-asian="NSimSun" style:font-size-asian="11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loext:opacity="0%" style:font-name="Calibri" fo:font-size="11pt" fo:language="es" fo:country="ES" style:letter-kerning="true" style:font-name-asian="NSimSun" style:font-size-asian="11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12cm" fo:margin-bottom="0.423cm" style:contextual-spacing="false" fo:text-align="justify" style:justify-single-word="false" fo:orphans="0" fo:widows="0" fo:hyphenation-ladder-count="no-limit" style:writing-mode="lr-tb"/>
      <style:text-properties style:use-window-font-color="true" loext:opacity="0%" style:font-name="Calibri" fo:font-family="Calibri" style:font-family-generic="roman" style:font-pitch="variable" fo:font-size="11pt" fo:language="en" fo:country="US" style:letter-kerning="true" style:font-name-asian="NSimSun" style:font-family-asian="NSimSun" style:font-family-generic-asian="system" style:font-pitch-asian="variable" style:font-size-asian="11pt" style:language-asian="en" style:country-asian="US" style:font-name-complex="Arial1" style:font-family-complex="Arial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-complex="Arial1" style:font-family-complex="Arial" style:font-family-generic-complex="system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ystem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1" style:font-family-complex="Arial" style:font-family-generic-complex="system" style:font-pitch-complex="variable"/>
    </style:style>
    <style:style style:name="No_20_List" style:display-name="No List" style:family="paragraph">
      <style:paragraph-properties fo:margin-top="0cm" fo:margin-bottom="0cm" style:contextual-spacing="false" fo:text-align="start" style:justify-single-word="false" fo:orphans="0" fo:widows="0" fo:hyphenation-ladder-count="no-limit" style:writing-mode="lr-tb"/>
      <style:text-properties style:use-window-font-color="true" loext:opacity="0%" style:font-name="Calibri" fo:font-family="Calibri" style:font-family-generic="roman" style:font-pitch="variable" fo:font-size="11pt" fo:language="es" fo:country="ES" style:letter-kerning="true" style:font-name-asian="NSimSun" style:font-family-asian="NSimSun" style:font-family-generic-asian="system" style:font-pitch-asian="variable" style:font-size-asian="11pt" style:language-asian="zh" style:country-asian="CN" style:font-name-complex="Arial1" style:font-family-complex="Arial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Default_20_Paragraph_20_Font" style:display-name="Default Paragraph Font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949cm" fo:margin-bottom="0cm" fo:margin-left="2.002cm" fo:margin-right="0.176cm" style:writing-mode="lr-tb" style:layout-grid-color="#c0c0c0" style:layout-grid-lines="151" style:layout-grid-base-height="0.176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3.413cm" fo:margin-bottom="0cm" fo:margin-left="2.002cm" fo:margin-right="0.176cm" style:writing-mode="lr-tb" style:layout-grid-color="#c0c0c0" style:layout-grid-lines="149" style:layout-grid-base-height="0.176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1.001cm" fo:page-height="29.7cm" style:num-format="1" style:print-orientation="portrait" fo:margin-top="3.415cm" fo:margin-bottom="0cm" fo:margin-left="2.002cm" fo:margin-right="0.176cm" style:writing-mode="lr-tb" style:layout-grid-color="#c0c0c0" style:layout-grid-lines="149" style:layout-grid-base-height="0.176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Converted1" style:page-layout-name="Mpm2" draw:style-name="Mdp1"/>
    <style:master-page style:name="Converted2" style:page-layout-name="Mpm1" draw:style-name="Mdp1"/>
    <style:master-page style:name="Converted3" style:page-layout-name="Mpm3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6-01-21T12:01:18</meta:creation-date>
    <meta:initial-creator>francisco.barba</meta:initial-creator>
    <dc:language>es-ES</dc:language>
    <dc:date>2026-01-21T13:21:16.439000000</dc:date>
    <meta:editing-cycles>6</meta:editing-cycles>
    <meta:editing-duration>PT15M40S</meta:editing-duration>
    <meta:generator>LibreOffice/7.5.8.2$Windows_X86_64 LibreOffice_project/f718d63693263970429a68f568db6046aaa9df01</meta:generator>
    <meta:document-statistic meta:table-count="0" meta:image-count="56" meta:object-count="0" meta:page-count="9" meta:paragraph-count="153" meta:word-count="2320" meta:character-count="14335" meta:non-whitespace-character-count="12144"/>
    <meta:user-defined meta:name="AppVersion">15.0000</meta:user-defined>
    <meta:user-defined meta:name="Company">Aspose</meta:user-defined>
    <meta:template xlink:type="simple" xlink:actuate="onRequest" xlink:title="Normal" xlink:href=""/>
  </office:meta>
</office:document-meta>
</file>