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face style:name="Arial1" svg:font-family="Arial" style:font-family-generic="swiss" style:font-pitch="variable"/>
    <style:font-face style:name="Arial2" svg:font-family="Arial" style:font-family-generic="system" style:font-pitch="variable"/>
    <style:font-face style:name="Calibri" svg:font-family="Calibri"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angal" svg:font-family="Mangal"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SimSun" svg:font-family="SimSun, 宋体" style:font-family-generic="system" style:font-pitch="variable"/>
    <style:font-face style:name="Source Sans Pro" svg:font-family="'Source Sans Pro'" style:font-family-generic="swiss" style:font-pitch="variable"/>
    <style:font-face style:name="Times New Roman" svg:font-family="'Times New Roman'" style:font-family-generic="system" style:font-pitch="variable"/>
  </office:font-face-decls>
  <office:automatic-styles>
    <style:style style:name="P1" style:family="paragraph" style:parent-style-name="Standard">
      <style:text-properties officeooo:rsid="0003ab61" officeooo:paragraph-rsid="0003ab61"/>
    </style:style>
    <style:style style:name="P2" style:family="paragraph" style:parent-style-name="Standard">
      <style:text-properties style:font-name="Source Sans Pro" fo:font-size="12pt" officeooo:rsid="0003ddc3" officeooo:paragraph-rsid="0003ddc3" style:font-size-asian="12pt" style:font-size-complex="12pt"/>
    </style:style>
    <style:style style:name="P3" style:family="paragraph" style:parent-style-name="Standard">
      <style:paragraph-properties fo:text-align="center" style:justify-single-word="false"/>
      <style:text-properties style:font-name="Source Sans Pro" fo:font-size="12pt" officeooo:rsid="0003ddc3" officeooo:paragraph-rsid="0003ddc3" style:font-size-asian="12pt" style:font-size-complex="12pt"/>
    </style:style>
    <style:style style:name="P4" style:family="paragraph" style:parent-style-name="Standard">
      <style:paragraph-properties fo:text-align="justify" style:justify-single-word="false"/>
      <style:text-properties style:font-name="Source Sans Pro" fo:font-weight="bold" style:font-weight-asian="bold" style:font-weight-complex="bold"/>
    </style:style>
    <style:style style:name="P5" style:family="paragraph" style:parent-style-name="Standard">
      <style:paragraph-properties fo:text-align="justify" style:justify-single-word="false"/>
      <style:text-properties style:font-name="Source Sans Pro" fo:font-weight="normal" style:font-weight-asian="normal" style:font-weight-complex="normal"/>
    </style:style>
    <style:style style:name="P6" style:family="paragraph" style:parent-style-name="Standard">
      <style:paragraph-properties fo:text-align="justify" style:justify-single-word="false"/>
      <style:text-properties style:font-name="Source Sans Pro" fo:font-weight="normal" officeooo:paragraph-rsid="0008c5ee" style:font-weight-asian="normal" style:font-weight-complex="normal"/>
    </style:style>
    <style:style style:name="P7" style:family="paragraph" style:parent-style-name="Standard">
      <style:paragraph-properties fo:text-align="justify" style:justify-single-word="false"/>
      <style:text-properties style:font-name="Source Sans Pro" fo:font-weight="normal" officeooo:paragraph-rsid="0009a5ab" style:font-weight-asian="normal" style:font-weight-complex="normal"/>
    </style:style>
    <style:style style:name="P8" style:family="paragraph" style:parent-style-name="Standard">
      <style:paragraph-properties fo:text-align="justify" style:justify-single-word="false"/>
      <style:text-properties style:font-name="Source Sans Pro" fo:font-weight="normal" officeooo:paragraph-rsid="0010e952" style:font-weight-asian="normal" style:font-weight-complex="normal"/>
    </style:style>
    <style:style style:name="P9" style:family="paragraph" style:parent-style-name="Standard_20__28_user_29_">
      <style:paragraph-properties fo:text-align="justify" style:justify-single-word="false"/>
      <style:text-properties style:font-name="Source Sans Pro" fo:language="es" fo:country="ES" officeooo:paragraph-rsid="0009a5ab" style:font-name-complex="Source Sans Pro"/>
    </style:style>
    <style:style style:name="P10" style:family="paragraph" style:parent-style-name="Standard_20__28_user_29_">
      <style:paragraph-properties fo:text-align="justify" style:justify-single-word="false"/>
      <style:text-properties style:font-name="Source Sans Pro" fo:language="es" fo:country="ES" officeooo:paragraph-rsid="000c1499" style:font-name-complex="Source Sans Pro"/>
    </style:style>
    <style:style style:name="P11" style:family="paragraph" style:parent-style-name="Standard_20__28_user_29_">
      <style:paragraph-properties fo:text-align="justify" style:justify-single-word="false"/>
      <style:text-properties style:font-name="Source Sans Pro" fo:language="es" fo:country="ES" officeooo:paragraph-rsid="0021798e" style:font-name-complex="Source Sans Pro"/>
    </style:style>
    <style:style style:name="P12" style:family="paragraph" style:parent-style-name="Standard_20__28_user_29_">
      <style:paragraph-properties fo:text-align="justify" style:justify-single-word="false"/>
      <style:text-properties style:font-name="Source Sans Pro" fo:language="es" fo:country="ES" officeooo:paragraph-rsid="00218607" style:font-name-complex="Source Sans Pro"/>
    </style:style>
    <style:style style:name="P13" style:family="paragraph" style:parent-style-name="Standard_20__28_user_29_">
      <style:paragraph-properties fo:text-align="justify" style:justify-single-word="false"/>
      <style:text-properties officeooo:paragraph-rsid="0009a5ab"/>
    </style:style>
    <style:style style:name="P14" style:family="paragraph" style:parent-style-name="Standard_20__28_user_29_">
      <style:paragraph-properties fo:text-align="justify" style:justify-single-word="false"/>
      <style:text-properties officeooo:paragraph-rsid="000c1499"/>
    </style:style>
    <style:style style:name="P15" style:family="paragraph" style:parent-style-name="Normal">
      <style:paragraph-properties fo:text-align="justify" style:justify-single-word="false"/>
      <style:text-properties style:use-window-font-color="true" loext:opacity="0%" style:font-name="Source Sans Pro" fo:font-size="12pt" style:text-underline-style="none" fo:font-weight="bold" officeooo:rsid="0005cc0e" officeooo:paragraph-rsid="0021798e" fo:background-color="transparent" style:font-size-asian="12pt" style:font-weight-asian="bold" style:font-size-complex="12pt" style:font-weight-complex="bold"/>
    </style:style>
    <style:style style:name="P16" style:family="paragraph" style:parent-style-name="Normal">
      <style:paragraph-properties fo:text-align="justify" style:justify-single-word="false"/>
      <style:text-properties fo:color="#000000" loext:opacity="100%" style:font-name="Source Sans Pro" fo:font-size="12pt" style:text-underline-style="none" fo:font-weight="normal" officeooo:rsid="003017a0" officeooo:paragraph-rsid="00218607" fo:background-color="transparent" style:font-size-asian="12pt" style:font-weight-asian="normal" style:font-name-complex="Times New Roman" style:font-size-complex="12pt" style:font-weight-complex="normal"/>
    </style:style>
    <style:style style:name="P17" style:family="paragraph" style:parent-style-name="Standard">
      <style:paragraph-properties fo:text-align="justify" style:justify-single-word="false"/>
      <style:text-properties fo:color="#000000" loext:opacity="100%" style:font-name="Source Sans Pro" fo:font-size="12pt" fo:font-weight="normal" officeooo:paragraph-rsid="0010e952" style:font-size-asian="12pt" style:font-weight-asian="normal" style:font-size-complex="12pt" style:font-weight-complex="normal"/>
    </style:style>
    <style:style style:name="P18" style:family="paragraph" style:parent-style-name="Standard">
      <style:paragraph-properties fo:text-align="justify" style:justify-single-word="false"/>
      <style:text-properties fo:color="#000000" loext:opacity="100%" style:font-name="Source Sans Pro" fo:font-size="12pt" fo:font-weight="normal" style:font-size-asian="12pt" style:font-weight-asian="normal" style:font-size-complex="12pt" style:font-weight-complex="normal"/>
    </style:style>
    <style:style style:name="P19" style:family="paragraph" style:parent-style-name="Standard">
      <style:paragraph-properties fo:text-align="justify" style:justify-single-word="false"/>
      <style:text-properties fo:color="#000000" loext:opacity="100%" style:font-name="Source Sans Pro" fo:font-size="12pt" fo:font-weight="normal" officeooo:rsid="0003ab61" officeooo:paragraph-rsid="0016d87b" style:font-size-asian="12pt" style:font-weight-asian="normal" style:font-size-complex="12pt" style:font-weight-complex="normal"/>
    </style:style>
    <style:style style:name="P20" style:family="paragraph" style:parent-style-name="Standard">
      <style:paragraph-properties fo:text-align="justify" style:justify-single-word="false"/>
      <style:text-properties fo:color="#000000" loext:opacity="100%" style:font-name="Source Sans Pro" fo:font-size="12pt" fo:font-weight="normal" officeooo:rsid="0003ab61" officeooo:paragraph-rsid="0003ab61" style:font-size-asian="12pt" style:font-weight-asian="normal" style:font-size-complex="12pt" style:font-weight-complex="normal"/>
    </style:style>
    <style:style style:name="P21" style:family="paragraph" style:parent-style-name="Standard">
      <style:paragraph-properties fo:text-align="justify" style:justify-single-word="false"/>
      <style:text-properties fo:color="#000000" loext:opacity="100%" style:font-name="Source Sans Pro" fo:font-size="12pt" fo:font-weight="normal" officeooo:rsid="0003ab61" officeooo:paragraph-rsid="001a15c3" style:font-size-asian="12pt" style:font-weight-asian="normal" style:font-size-complex="12pt" style:font-weight-complex="normal"/>
    </style:style>
    <style:style style:name="P22" style:family="paragraph" style:parent-style-name="Standard">
      <style:paragraph-properties fo:text-align="justify" style:justify-single-word="false"/>
      <style:text-properties fo:color="#000000" loext:opacity="100%" style:font-name="Source Sans Pro" fo:font-size="12pt" fo:font-weight="normal" officeooo:rsid="0003ab61" officeooo:paragraph-rsid="000ec6e3" style:font-size-asian="12pt" style:font-weight-asian="normal" style:font-size-complex="12pt" style:font-weight-complex="normal"/>
    </style:style>
    <style:style style:name="P23" style:family="paragraph" style:parent-style-name="Standard">
      <style:paragraph-properties fo:text-align="justify" style:justify-single-word="false"/>
      <style:text-properties fo:color="#000000" loext:opacity="100%" style:font-name="Source Sans Pro" fo:font-size="12pt" fo:font-weight="normal" officeooo:rsid="0003ab61" officeooo:paragraph-rsid="00108176" style:font-size-asian="12pt" style:font-weight-asian="normal" style:font-size-complex="12pt" style:font-weight-complex="normal"/>
    </style:style>
    <style:style style:name="P24" style:family="paragraph" style:parent-style-name="Standard">
      <style:text-properties fo:color="#000000" loext:opacity="100%" style:font-name="Source Sans Pro" fo:font-size="12pt" fo:font-weight="normal" officeooo:rsid="0003ab61" officeooo:paragraph-rsid="0003ab61" style:font-size-asian="12pt" style:font-weight-asian="normal" style:font-size-complex="12pt" style:font-weight-complex="normal"/>
    </style:style>
    <style:style style:name="P25" style:family="paragraph" style:parent-style-name="Standard">
      <style:paragraph-properties fo:text-align="justify" style:justify-single-word="false"/>
      <style:text-properties fo:color="#000000" loext:opacity="100%" style:font-name="Source Sans Pro" fo:font-size="12pt" fo:font-weight="normal" officeooo:rsid="0003ddc3" officeooo:paragraph-rsid="0003ddc3" style:font-size-asian="12pt" style:font-weight-asian="normal" style:font-size-complex="12pt" style:font-weight-complex="normal"/>
    </style:style>
    <style:style style:name="P26" style:family="paragraph" style:parent-style-name="Standard">
      <style:text-properties fo:color="#000000" loext:opacity="100%" style:font-name="Source Sans Pro" fo:font-size="12pt" fo:font-weight="normal" officeooo:rsid="0011febc" officeooo:paragraph-rsid="0011febc" style:font-size-asian="12pt" style:font-weight-asian="normal" style:font-size-complex="12pt" style:font-weight-complex="normal"/>
    </style:style>
    <style:style style:name="P27" style:family="paragraph" style:parent-style-name="Standard">
      <style:paragraph-properties fo:text-align="justify" style:justify-single-word="false"/>
      <style:text-properties fo:color="#000000" loext:opacity="100%" style:font-name="Source Sans Pro" fo:font-size="12pt" fo:font-weight="normal" officeooo:rsid="0016d87b" officeooo:paragraph-rsid="0016d87b" style:font-size-asian="12pt" style:font-weight-asian="normal" style:font-size-complex="12pt" style:font-weight-complex="normal"/>
    </style:style>
    <style:style style:name="P28" style:family="paragraph" style:parent-style-name="Standard">
      <style:paragraph-properties fo:text-align="justify" style:justify-single-word="false"/>
      <style:text-properties fo:color="#000000" loext:opacity="100%" style:font-name="Source Sans Pro" fo:font-size="12pt" fo:font-weight="normal" officeooo:rsid="0016d87b" officeooo:paragraph-rsid="00272e26" style:font-size-asian="12pt" style:font-weight-asian="normal" style:font-size-complex="12pt" style:font-weight-complex="normal"/>
    </style:style>
    <style:style style:name="P29" style:family="paragraph" style:parent-style-name="Standard">
      <style:text-properties fo:color="#000000" loext:opacity="100%" style:font-name="Source Sans Pro" fo:font-size="12pt" fo:font-weight="normal" officeooo:paragraph-rsid="0003ab61" style:font-size-asian="12pt" style:font-weight-asian="normal" style:font-size-complex="12pt" style:font-weight-complex="normal"/>
    </style:style>
    <style:style style:name="P30" style:family="paragraph" style:parent-style-name="Standard">
      <style:paragraph-properties fo:text-align="justify" style:justify-single-word="false"/>
      <style:text-properties fo:color="#000000" loext:opacity="100%" style:font-name="Source Sans Pro" fo:font-weight="normal" officeooo:paragraph-rsid="0025b239" style:font-weight-asian="normal" style:font-weight-complex="normal"/>
    </style:style>
    <style:style style:name="P31" style:family="paragraph" style:parent-style-name="Normal">
      <style:text-properties fo:color="#000000" loext:opacity="100%" fo:font-size="12pt" fo:font-style="normal" fo:font-weight="normal" officeooo:rsid="003265c4" officeooo:paragraph-rsid="00218607" fo:background-color="transparent" style:font-size-asian="12pt" style:font-style-asian="normal" style:font-weight-asian="normal" style:font-name-complex="Times New Roman" style:font-size-complex="12pt" style:font-style-complex="normal" style:font-weight-complex="normal"/>
    </style:style>
    <style:style style:name="P32" style:family="paragraph" style:parent-style-name="Normal">
      <style:text-properties fo:color="#000000" loext:opacity="100%" fo:font-size="12pt" officeooo:paragraph-rsid="0021a2bd" fo:background-color="transparent" style:font-size-asian="12pt" style:font-size-complex="12pt"/>
    </style:style>
    <style:style style:name="P33" style:family="paragraph" style:parent-style-name="Standard">
      <style:paragraph-properties fo:text-align="justify" style:justify-single-word="false"/>
      <style:text-properties style:text-line-through-style="solid" style:text-line-through-type="single" style:font-name="Source Sans Pro" fo:font-size="12pt" fo:font-weight="normal" officeooo:paragraph-rsid="0010e952" style:font-size-asian="12pt" style:font-weight-asian="normal" style:font-size-complex="12pt" style:font-weight-complex="normal"/>
    </style:style>
    <style:style style:name="P34" style:family="paragraph" style:parent-style-name="Standard">
      <style:paragraph-properties fo:text-align="justify" style:justify-single-word="false"/>
      <style:text-properties fo:color="#000000" loext:opacity="100%" style:font-name="Source Sans Pro" fo:font-weight="normal" style:font-weight-asian="normal" style:font-weight-complex="normal"/>
    </style:style>
    <style:style style:name="P35" style:family="paragraph" style:parent-style-name="Standard">
      <style:paragraph-properties fo:text-align="center" style:justify-single-word="false"/>
      <style:text-properties style:font-name="Source Sans Pro" fo:font-weight="normal" officeooo:rsid="00158566" officeooo:paragraph-rsid="00158566" style:font-weight-asian="normal" style:font-weight-complex="normal"/>
    </style:style>
    <style:style style:name="T1" style:family="text">
      <style:text-properties fo:color="#000000" loext:opacity="100%"/>
    </style:style>
    <style:style style:name="T2" style:family="text">
      <style:text-properties fo:color="#000000" loext:opacity="100%" fo:font-weight="normal" officeooo:rsid="0021798e" style:font-weight-asian="normal" style:font-weight-complex="normal"/>
    </style:style>
    <style:style style:name="T3" style:family="text">
      <style:text-properties fo:color="#000000" loext:opacity="100%" fo:font-weight="normal" officeooo:rsid="003017a0" style:font-weight-asian="normal" style:font-name-complex="Times New Roman" style:font-weight-complex="normal"/>
    </style:style>
    <style:style style:name="T4" style:family="text">
      <style:text-properties fo:color="#000000" loext:opacity="100%" fo:font-weight="normal" officeooo:rsid="00ef7d8e" style:font-weight-asian="normal" style:font-name-complex="Times New Roman" style:font-weight-complex="normal"/>
    </style:style>
    <style:style style:name="T5" style:family="text">
      <style:text-properties fo:color="#000000" loext:opacity="100%" fo:font-weight="normal" officeooo:rsid="00e025fd" style:font-weight-asian="normal" style:font-name-complex="Times New Roman" style:font-weight-complex="normal"/>
    </style:style>
    <style:style style:name="T6" style:family="text">
      <style:text-properties officeooo:rsid="0009a5ab"/>
    </style:style>
    <style:style style:name="T7" style:family="text">
      <style:text-properties style:font-name="Source Sans Pro"/>
    </style:style>
    <style:style style:name="T8" style:family="text">
      <style:text-properties style:font-name="Source Sans Pro" fo:language="es" fo:country="ES" style:font-name-complex="Source Sans Pro"/>
    </style:style>
    <style:style style:name="T9" style:family="text">
      <style:text-properties style:font-name="Source Sans Pro" style:rfc-language-tag="es-ES-u-co-trad" fo:language="es" fo:country="ES" style:font-name-asian="Arial1" style:font-name-complex="Source Sans Pro"/>
    </style:style>
    <style:style style:name="T10" style:family="text">
      <style:text-properties style:font-name="Source Sans Pro" officeooo:rsid="00f258dc"/>
    </style:style>
    <style:style style:name="T11" style:family="text">
      <style:text-properties style:font-name="Source Sans Pro" officeooo:rsid="00f314c9"/>
    </style:style>
    <style:style style:name="T12" style:family="text">
      <style:text-properties officeooo:rsid="000aeb9b"/>
    </style:style>
    <style:style style:name="T13" style:family="text">
      <style:text-properties officeooo:rsid="000c1499"/>
    </style:style>
    <style:style style:name="T14" style:family="text">
      <style:text-properties fo:color="#c9211e" loext:opacity="100%" fo:font-size="10.5pt" fo:font-style="normal" style:text-underline-style="none" fo:font-weight="bold" officeooo:rsid="009c47cb" style:letter-kerning="false" fo:background-color="transparent" loext:char-shading-value="0" style:font-name-asian="Calibri" style:font-size-asian="10.5pt" style:rfc-language-tag-asian="es-ES-u-co-trad" style:language-asian="es" style:country-asian="ES" style:font-style-asian="normal" style:font-weight-asian="bold" style:font-name-complex="Arial1" style:font-size-complex="10.5pt" style:font-style-complex="normal" style:font-weight-complex="bold"/>
    </style:style>
    <style:style style:name="T15" style:family="text">
      <style:text-properties fo:color="#c9211e" loext:opacity="100%" officeooo:rsid="0009a5ab"/>
    </style:style>
    <style:style style:name="T16" style:family="text">
      <style:text-properties officeooo:rsid="0010d98d"/>
    </style:style>
    <style:style style:name="T17" style:family="text">
      <style:text-properties officeooo:rsid="0014056a"/>
    </style:style>
    <style:style style:name="T18" style:family="text">
      <style:text-properties officeooo:rsid="0016d87b"/>
    </style:style>
    <style:style style:name="T19" style:family="text">
      <style:text-properties officeooo:rsid="0018d704"/>
    </style:style>
    <style:style style:name="T20" style:family="text">
      <style:text-properties officeooo:rsid="0021798e"/>
    </style:style>
    <style:style style:name="T21" style:family="text">
      <style:text-properties fo:font-weight="normal" officeooo:rsid="003017a0" style:font-weight-asian="normal" style:font-name-complex="Times New Roman" style:font-weight-complex="normal"/>
    </style:style>
    <style:style style:name="T22" style:family="text">
      <style:text-properties officeooo:rsid="0080b928"/>
    </style:style>
    <style:style style:name="T23" style:family="text">
      <style:text-properties style:text-line-through-style="none" style:text-line-through-type="none" style:font-name="Source Sans Pro" officeooo:rsid="0021a2bd"/>
    </style:style>
    <style:style style:name="T24" style:family="text">
      <style:text-properties fo:font-variant="normal" fo:text-transform="none" style:font-name="Source Sans Pro" fo:letter-spacing="normal" officeooo:rsid="00f314c9"/>
    </style:style>
    <style:style style:name="T25" style:family="text">
      <style:text-properties officeooo:rsid="00232c94"/>
    </style:style>
    <style:style style:name="T26" style:family="text">
      <style:text-properties officeooo:rsid="000ec6e3"/>
    </style:style>
    <style:style style:name="T27" style:family="text">
      <style:text-properties fo:font-style="normal" style:text-underline-style="none" officeooo:rsid="009c47cb" style:letter-kerning="false" fo:background-color="transparent" loext:char-shading-value="0" style:font-name-asian="Calibri" style:rfc-language-tag-asian="es-ES-u-co-trad" style:language-asian="es" style:country-asian="ES" style:font-style-asian="normal" style:font-name-complex="Arial1" style:font-style-complex="normal"/>
    </style:style>
    <style:style style:name="T28" style:family="text">
      <style:text-properties fo:font-style="normal" style:text-underline-style="none" officeooo:rsid="0016bb6e" style:letter-kerning="false" fo:background-color="transparent" loext:char-shading-value="0" style:font-name-asian="Calibri" style:rfc-language-tag-asian="es-ES-u-co-trad" style:language-asian="es" style:country-asian="ES" style:font-style-asian="normal" style:font-name-complex="Arial1" style:font-style-complex="normal"/>
    </style:style>
    <style:style style:name="T29" style:family="text">
      <style:text-properties fo:font-style="normal" style:text-underline-style="none" officeooo:rsid="009d3de5" style:letter-kerning="false" fo:background-color="transparent" loext:char-shading-value="0" style:font-name-asian="Calibri" style:rfc-language-tag-asian="es-ES-u-co-trad" style:language-asian="es" style:country-asian="ES" style:font-style-asian="normal" style:font-name-complex="Arial1" style:font-style-complex="normal"/>
    </style:style>
    <style:style style:name="T30" style:family="text">
      <style:text-properties fo:font-style="normal" style:text-underline-style="none" officeooo:rsid="009efba0" style:letter-kerning="false" fo:background-color="transparent" loext:char-shading-value="0" style:font-name-asian="Calibri" style:rfc-language-tag-asian="es-ES-u-co-trad" style:language-asian="es" style:country-asian="ES" style:font-style-asian="normal" style:font-name-complex="Arial1" style:font-style-complex="normal"/>
    </style:style>
    <style:style style:name="T31" style:family="text">
      <style:text-properties officeooo:rsid="00f10b9d"/>
    </style:style>
    <style:style style:name="T32" style:family="text">
      <style:text-properties officeooo:rsid="00f1237c"/>
    </style:style>
    <style:style style:name="T33" style:family="text">
      <style:text-properties officeooo:rsid="002596d3"/>
    </style:style>
    <style:style style:name="T34" style:family="text">
      <style:text-properties fo:font-size="12pt" officeooo:rsid="0003ab61" style:font-size-asian="12pt" style:font-size-complex="12pt"/>
    </style:style>
    <style:style style:name="T35" style:family="text">
      <style:text-properties fo:language="es" fo:country="ES" style:font-name-complex="Source Sans Pro"/>
    </style:style>
    <style:style style:name="T36" style:family="text">
      <style:text-properties fo:language="es" fo:country="ES" officeooo:rsid="0021798e" style:font-name-complex="Source Sans Pro"/>
    </style:style>
    <style:style style:name="T37" style:family="text">
      <style:text-properties officeooo:rsid="0027209a"/>
    </style:style>
    <style:style style:name="T38" style:family="text">
      <style:text-properties officeooo:rsid="00272e26"/>
    </style:style>
    <style:style style:name="T39" style:family="text">
      <style:text-properties style:text-underline-style="none" style:letter-kerning="false" fo:background-color="transparent" loext:char-shading-value="0" style:font-name-asian="Calibri" style:rfc-language-tag-asian="es-ES-u-co-trad" style:language-asian="es" style:country-asian="ES" style:font-name-complex="Arial1"/>
    </style:style>
    <style:style style:name="T40" style:family="text">
      <style:text-properties style:text-underline-style="none" officeooo:rsid="00d88da8" style:letter-kerning="false" fo:background-color="transparent" loext:char-shading-value="0" style:font-name-asian="Calibri" style:rfc-language-tag-asian="es-ES-u-co-trad" style:language-asian="es" style:country-asian="ES" style:font-name-complex="Arial1"/>
    </style:style>
    <style:style style:name="T41" style:family="text">
      <style:text-properties style:text-underline-style="none" officeooo:rsid="0016bb6e" style:letter-kerning="false" fo:background-color="transparent" loext:char-shading-value="0" style:font-name-asian="Calibri" style:rfc-language-tag-asian="es-ES-u-co-trad" style:language-asian="es" style:country-asian="ES" style:font-name-complex="Arial1"/>
    </style:style>
    <style:style style:name="T42" style:family="text">
      <style:text-properties style:text-underline-style="none" officeooo:rsid="0011febc" style:letter-kerning="false" fo:background-color="transparent" loext:char-shading-value="0" style:font-name-asian="Calibri" style:rfc-language-tag-asian="es-ES-u-co-trad" style:language-asian="es" style:country-asian="ES" style:font-name-complex="Arial1"/>
    </style:style>
    <style:style style:name="T43" style:family="text">
      <style:text-properties officeooo:rsid="001a15c3"/>
    </style:style>
    <style:style style:name="T44" style:family="text">
      <style:text-properties officeooo:rsid="0013a814"/>
    </style:style>
    <style:style style:name="T45" style:family="text">
      <style:text-properties officeooo:rsid="002f3e4d"/>
    </style:style>
    <style:style style:name="T46" style:family="text">
      <style:text-properties officeooo:rsid="00307121"/>
    </style:style>
    <style:style style:name="T47" style:family="text">
      <style:text-properties officeooo:rsid="003153bc"/>
    </style:style>
    <style:style style:name="T48" style:family="text">
      <style:text-properties officeooo:rsid="0032bd40"/>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34">PROYECTO DE ORDEN POR <text:span text:style-name="T26">LA</text:span> QUE SE MODIFICA LA ORDEN DE 17 DE FEBRERO DE 2016, POR LA QUE SE APRUEBA EL REGLAMENTO ESPECÍFICO DE PRODUCCIÓN INTEGRADA DE ALGODÓN.</text:p>
      <text:p text:style-name="P4"/>
      <text:p text:style-name="P35">PREÁMBULO</text:p>
      <text:p text:style-name="P4"/>
      <text:p text:style-name="P5">La producción integrada es el sistema de producción que utiliza los mecanismos de regulación naturales, teniendo en cuenta la protección del medio ambiente, la economía de las explotaciones y las exigencias sociales de acuerdo con los requisitos que se establezcan para cada cultivo en el correspondiente reglamento de producción, según lo establecido en el artículo 2 del Real Decreto 1201/2002, de 20 de noviembre, por el que se regula la Producción integrada de productos agrícolas y en el artículo 2 del Decreto 245/2003, de 2 de septiembre, por el que se regula la producción integrada y su indicación en productos agrarios y sus transformados.</text:p>
      <text:p text:style-name="P5"/>
      <text:p text:style-name="P6">Asimismo, el Decreto 245/2003, de 2 de septiembre, dispone, en su artículo 3, que la Consejería de Agricultura y Pesca establecerá los Reglamentos Específicos de Producción Integrada para cada producto agrario y los transformados y elaborados a partir de los mismos, en los que se establecerán los requisitos de cada una de las operaciones de producción, transformación o elaboración, con el contenido mínimo que dicho artículo describe. </text:p>
      <text:p text:style-name="P6"/>
      <text:p text:style-name="P6">Por su parte, la Orden de la Consejería de Agricultura y Pesca, de 13 de diciembre de 2004, por la que se desarrolla el Decreto 245/2003, de 2 de septiembre, por el que se regula la producción integrada y su indicación en productos agrarios y sus transformados, establece en su artículo 2, apartado 1, que los Reglamentos Específicos contemplarán las prácticas obligatorias, prohibidas y recomendadas e incorporarán los requisitos generales de producción integrada de Andalucía, y en el apartado 2, que su aprobación se realizará mediante Orden de la persona titular de la Consejería de Agricultura y Pesca, a propuesta de la Dirección General de la Producción Agrícola y Ganadera, en el ámbito de sus competencias y previa audiencia de las organizaciones representativas de los sectores afectados.</text:p>
      <text:p text:style-name="P6"/>
      <text:p text:style-name="P8"><text:span text:style-name="T6">Mediante </text:span>Orden de 17 de febrero de 2016, se apr<text:span text:style-name="T12">obó</text:span> el Reglamento Específico de Producción Integrada de Algodón. Sin embargo, <text:span text:style-name="T6">l</text:span>a continua reducción de sustancias activas disponibles para combatir las plagas, la aparición de resistencias en los organismos nocivos y los cambios que se pueden producir en el ciclo biológico de los mismos como consecuencia de fenómenos meteorológicos, hacen necesario que en determinadas circunstancias los operadores que realizan producción integrada, previa justificación técnica, puedan solicitar la modificación puntual de alguno de los parámetros de la estrategia de control integrado en relación con la estimación del riesgo, criterios de intervención o métodos de control, para de esta forma disminuir los índices de plaga antes de que ésta ocasione daños irreparables en el cultivo.</text:p>
      <text:p text:style-name="P8"><text:span text:style-name="T14"/></text:p>
      <text:p text:style-name="P17"><text:span text:style-name="T27">Por todo lo anterior, resulta</text:span><text:span text:style-name="T28"> neces</text:span><text:span text:style-name="T27">ario </text:span><text:span text:style-name="T29">modific</text:span><text:span text:style-name="T28">a</text:span><text:span text:style-name="T27">r la citada Orden </text:span><text:span text:style-name="T30">de 17 de febrero de 2016</text:span><text:span text:style-name="T28">.</text:span></text:p>
      <text:p text:style-name="P33"><text:span text:style-name="T15"/></text:p>
      <text:p text:style-name="P11"><text:span text:style-name="T1">Como se deduce de lo anteriormente expuesto, la presente Orden, se desarrolla en sintonía y pleno cumplimiento de los principios de buena regulación relacionados en los artículos 129 de la Ley 39/2015, de 1 de octubre, </text:span><text:span text:style-name="T2">del Procedimiento Administrativo Común de las Administraciones Públicas </text:span>(principios de necesidad, eficacia, proporcionalidad, seguridad jurídica, simplificación administrativa, transparencia, y eficiencia), y los principios orientadores de la simplificación y racionalización procedimental y organizativa relacionados en <text:span text:style-name="T38">el</text:span> artículo 3 <text:soft-page-break/>del Decreto 622/2019, de 27 de diciembre, de administración electrónica, simplificación de procedimientos y racionalización organizativa de la Junta de Andalucía. </text:p>
      <text:p text:style-name="P11"/>
      <text:p text:style-name="P15"><text:span text:style-name="T21">Cumple con los principios de necesidad y eficacia, ya que se trata de una</text:span><text:span text:style-name="T3"> </text:span><text:span text:style-name="T4">medida </text:span><text:span text:style-name="T3">necesaria </text:span><text:span text:style-name="T4">para </text:span><text:span text:style-name="T3">adaptar la normativa de la Producción Integrada del </text:span><text:span text:style-name="T5">Algodón</text:span><text:span text:style-name="T3"> </text:span><text:span text:style-name="T5">ante</text:span><text:span text:style-name="T3"> la continua redu</text:span><text:span text:style-name="T21">cción de sustancias activas disponibles para combatir las plagas, la aparición de resistencias en los organismos nocivos y los cambios que se pueden producir en el ciclo biológico de los mismos como consecuencia de fenómenos meteorológicos.</text:span></text:p>
      <text:p text:style-name="P16">Por otro lado, según el principio de eficacia, esta nueva propuesta normativa ha identificado claramente los fines perseguidos, estableciendo unos objetivos directos y evitando cargas innecesarias y accesorias para la consecución de sus objetivos finales <text:span text:style-name="T31">mediante un procedimiento que facilita a los operadores la adaptación de los parámetros </text:span><text:span text:style-name="T32">relativos a actuaciones en el marco de la producción integrada de algodón</text:span>.</text:p>
      <text:p text:style-name="P31"><text:span text:style-name="T22">L</text:span>a iniciativa normativa que se impulsa a través del presente Proyecto de Orden contiene la regulación estrictamente indispensable para alcanzar los objetivos perseguidos, sin que sea posible abordarlo de otra forma y sin que en ningún caso ello suponga el establecimiento de medidas restrictivas de derechos, o que impongan obligaciones a los destinatarios. Es por ello que esta Orden cumple con el principio de proporcionalidad.</text:p>
      <text:p text:style-name="P32"><text:span text:style-name="T23">En cuanto al principio de seguridad jurídica, e</text:span><text:span text:style-name="T7">l contenido del Proyecto de Orden se lleva a cabo dando cumplimiento a la normativa comunitaria, nacional y autonómica que resulta de aplicación </text:span><text:span text:style-name="T10">puesto que sólo introduce un artículo que modifica una norma ya existente, la Orden de 17 de febrero de 2016, por la que se aprueba el Reglamento de la Producción Integrada de algodón. </text:span><text:span text:style-name="T11">Esta orden se ha</text:span><text:span text:style-name="T10"> dictad</text:span><text:span text:style-name="T11">o</text:span><text:span text:style-name="T10"> en el marco del Real Decreto 1201/2002, de 20 de noviembre, por el que se regula la producción integrada de productos agrícolas y del Decreto 245/2003, de 2 de septiembre, por el que se regula la producción integrada y su indicación en productos agrarios y sus transformados, </text:span><text:span text:style-name="T11">que </text:span><text:span text:style-name="T24">se alinean con los principios generales de la producción integrada, ya que su aplicación implica un mayor respeto al equilibrio de los ecosistemas, reduce contaminaciones innecesarias en el aire, el agua y el suelo, y permite que los productos agrícolas tengan la menor cantidad posible de residuos químicos indeseables.</text:span><text:span text:style-name="T11"> </text:span></text:p>
      <text:p text:style-name="P12">En relación con el principio de eficiencia, la norma resulta el instrumento más indicado para los intereses que se persiguen quedando claros sus objetivos. Respecto a los principios de seguridad jurídica y proporcionalidad, la norma es coherente con el resto del ordenamiento jurídico. </text:p>
      <text:p text:style-name="P12"/>
      <text:p text:style-name="P12">Por último, la presente orden cumple con el principio de transparencia, al ajustarse a lo dispuesto en el artículo 133.1 de la Ley 39/2015, de 1 de octubre, respecto al trámite de consulta pública previa, y al artículo 45 de la Ley 6/2006, de 24 de octubre, del Gobierno de la Comunidad Autónoma de Andalucía, en relación con el trámite de audiencia e información pública, a efectos de garantizar el mayor acierto en la confección de la disposición, con la participación del sector al que va dirigida, además de con lo establecido en la Ley 19/2013, de 9 de diciembre, de transparencia, acceso a la información pública y buen gobierno y en la Ley 1/2014, de 24 de junio, de Transparencia Pública de Andalucía.</text:p>
      <text:p text:style-name="P14"/>
      <text:p text:style-name="P10"><text:soft-page-break/>En la redacción de esta <text:span text:style-name="T45">o</text:span>rden se ha tenido en cuenta la utilización de un lenguaje inclusivo y no sexista, de conformidad con lo dispuesto en los art<text:span text:style-name="T13">ículo</text:span><text:span text:style-name="T38">s</text:span> 4 y 9 de la Ley 12/2007, de 26 de noviembre, para la Promoción de la Igualdad de Género en Andalucía. Asimismo, se ha tenido en cuenta la Ley 5/2024, de 13 de noviembre, del Estatuto de las Mujeres Rurales y del Mar de Andalucía, en la que se establecen mecanismos y medidas para la efectiva igualdad de oportunidades entre mujeres y hombres en la actividad agraria, pesquera y agroalimentaria de Andalucía.</text:p>
      <text:p text:style-name="P7"/>
      <text:p text:style-name="P9">La Comunidad Autónoma de Andalucía tiene asumida la competencia exclusiva en materia de agricultura, ganadería y desarrollo rural, en virtud de lo establecido en el artículo 48.3 del Estatuto de Autonomía para Andalucía, de acuerdo con las bases y la ordenación de la actuación económica general, y en los términos de lo dispuesto en los artículos 38, 131 y 149.1.11.ª, 13.ª, 16.ª, 20.ª y 23.ª de la Constitución <text:span text:style-name="T46">Española</text:span>.</text:p>
      <text:p text:style-name="P9"/>
      <text:p text:style-name="P13"><text:span text:style-name="Fuente_20_de_20_párrafo_20_predeter."><text:span text:style-name="T8">De igual forma, se ha de tener en cuenta el Decreto del Presidente 6/2024, de 29 de julio, sobre reestructuración de Consejerías, y el Decreto 157/2022, de 9 de agosto, por el que se establece la estructura orgánica de la Consejería de Agricultura, Pesca, Agua y Desarrollo Rural, modificado por el Decreto 165/2024, de 26 de agosto, </text:span></text:span><text:span text:style-name="Fuente_20_de_20_párrafo_20_predeter."><text:span text:style-name="T9">cuyo artículo 1 asigna a la misma el ejercicio de las competencias atribuidas a la Comunidad Autónoma de Andalucía en materia de agricultura, ganadería, pesca y agroalimentación, de agua y de desarrollo rural, las relativas al uso, gestión y conservación sostenible de los recursos marinos, así como las competencias en materia de protección y tenencia de animales de compañía.</text:span></text:span></text:p>
      <text:p text:style-name="P9"/>
      <text:p text:style-name="P9">En su virtud, a propuesta del Director General de la Producción Agrícola y Ganadera de fecha <text:span text:style-name="T48">27 de mayo de 2026</text:span>, en uso de las facultades que me confiere el artículo 44.2 de la Ley 6/2006, de 24 de octubre, del Gobierno de la Comunidad Autónoma de Andalucía, así como el artículo 3 y la disposición final primera del Decreto 245/2003, de 2 de septiembre,</text:p>
      <text:p text:style-name="P6"/>
      <text:p text:style-name="P1"/>
      <text:p text:style-name="P3">DISPONGO</text:p>
      <text:p text:style-name="P2"/>
      <text:p text:style-name="P25">Artículo único. Modificación de la <text:span text:style-name="T40">O</text:span><text:span text:style-name="T41">rden de 17 de febrero de 2016, por la que se aprueba el </text:span><text:span text:style-name="T40">R</text:span><text:span text:style-name="T41">eglamento </text:span><text:span text:style-name="T40">E</text:span><text:span text:style-name="T41">specífico de </text:span><text:span text:style-name="T40">P</text:span><text:span text:style-name="T41">roducción </text:span><text:span text:style-name="T40">I</text:span><text:span text:style-name="T41">ntegrada de </text:span><text:span text:style-name="T40">A</text:span><text:span text:style-name="T41">lgodón.</text:span></text:p>
      <text:p text:style-name="P25"><text:span text:style-name="T41"/></text:p>
      <text:p text:style-name="P25"><text:span text:style-name="T42">L</text:span><text:span text:style-name="T39">a</text:span><text:span text:style-name="T41"> </text:span><text:span text:style-name="T40">O</text:span><text:span text:style-name="T41">rden de 17 de febrero de 2016, por la que se aprueba el </text:span><text:span text:style-name="T40">R</text:span><text:span text:style-name="T41">eglamento </text:span><text:span text:style-name="T40">E</text:span><text:span text:style-name="T41">specífico de </text:span><text:span text:style-name="T40">P</text:span><text:span text:style-name="T41">roducción </text:span><text:span text:style-name="T40">I</text:span><text:span text:style-name="T41">ntegrada de </text:span><text:span text:style-name="T40">A</text:span><text:span text:style-name="T41">lgodón </text:span><text:span text:style-name="T42">queda modificada como sigue</text:span><text:span text:style-name="T39">:</text:span></text:p>
      <text:p text:style-name="P24"/>
      <text:p text:style-name="P26">Uno. Se renumera el <text:span text:style-name="T20">actual </text:span>artículo único como artículo 1.</text:p>
      <text:p text:style-name="P26"/>
      <text:p text:style-name="P26">Dos. Se añade un nuevo artículo 2, que queda redactado como sigue:</text:p>
      <text:p text:style-name="P24"/>
      <text:p text:style-name="P24">“Artículo 2. Autorizaciones.</text:p>
      <text:p text:style-name="P24"/>
      <text:p text:style-name="P21">1. <text:span text:style-name="T43">Toda</text:span> persona o entidad interesada <text:span text:style-name="T43">podrá solicitar</text:span> <text:span text:style-name="T43">l</text:span>a adaptación o actualización de cualquier práctica o actuación, contemplada o no, en el presente Reglamento Específico, debid<text:span text:style-name="T44">a</text:span> a circunstancias que pudieran concurrir en una situación o zona concreta <text:span text:style-name="T33">de la Comunidad Autónoma de Andalucía </text:span>y, en particular, las derivadas de cualquier intervención de tipo químico.</text:p>
      <text:p text:style-name="P22"/>
      <text:p text:style-name="P22"><text:soft-page-break/><text:span text:style-name="T26">La solicitud se presentará </text:span><text:span text:style-name="T17">mediante instancia general, </text:span>en el Registro Electrónico Único de la Junta de Andalucía <text:span text:style-name="T26">e irá </text:span>dirigida a la persona titular de la Delegación Territorial de la Consejería competente en materia de agricultura que le corresponda en función del ámbito territorial donde se encuentre su domicilio, <text:span text:style-name="T17">en el caso de personas físicas, o su domicilio</text:span> social, <text:span text:style-name="T17">en el caso de entidades</text:span>.</text:p>
      <text:p text:style-name="P27"/>
      <text:p text:style-name="P28"><text:span text:style-name="T25">En el caso de las personas físicas, l</text:span>a solicitud también podrá presentarse por cualquiera de los medios del artículo 16.4 de la Ley 39/2015, de 1 de octubre, <text:span text:style-name="T38">d</text:span><text:span text:style-name="T36">el Procedimiento Administrativo Común de las Administraciones Públicas</text:span>.</text:p>
      <text:p text:style-name="P23"/>
      <text:p text:style-name="P30"><text:span text:style-name="T34">2. </text:span><text:span text:style-name="T35">Analizada la solicitud de adaptación o actualización del Reglamento Específico, se podrá requerir a la persona o entidad interesada para que el plazo de diez días hábiles proceda a la subsanación si fuera necesario, con la indicación de que, si así no lo hiciera, se le tendrá por desistida de su solicitud de acuerdo con lo dispuesto en el artículo 68.1 de la Ley 39/2015, de 1 de octubre, previa resolución que deberá ser dictada en los términos del artículo 21 de la referida Ley.</text:span></text:p>
      <text:p text:style-name="P24"/>
      <text:p text:style-name="P19">3. La persona titular de la Delegación Territorial de la Consejería competente en materia de agricultura <text:span text:style-name="T18">será </text:span><text:span text:style-name="T43">la </text:span><text:span text:style-name="T18">competente para</text:span> autoriza<text:span text:style-name="T18">r, </text:span><text:span text:style-name="T37">mediante resolución,</text:span><text:span text:style-name="T18"> </text:span><text:span text:style-name="T16">la adaptación o actualización <text:s/></text:span><text:span text:style-name="T37">temporal del <text:s/>Reglamento Específico </text:span><text:span text:style-name="T16">solicitada</text:span>, previa justificación técnica.</text:p>
      <text:p text:style-name="P19"/>
      <text:p text:style-name="P19"><text:span text:style-name="T18">La resolución por la que se resuelva la solicitud, que pone fin a la vía administrativa, se</text:span><text:span text:style-name="T16"> </text:span>notificará a la persona <text:span text:style-name="T16">o entidad</text:span> interesada, en el plazo de tres meses, a contar desde que la solicitud haya tenido entrada en el <text:span text:style-name="T38">registro </text:span><text:span text:style-name="T47">del </text:span>Organismo competente para su tramitación.</text:p>
      <text:p text:style-name="P24"/>
      <text:p text:style-name="P20">4. El vencimiento del plazo máximo <text:span text:style-name="T16">para resolver</text:span> sin que se hubiese notificado <text:span text:style-name="T19">la</text:span> resolución <text:span text:style-name="T19">de forma </text:span>expresa permitirá entender desestimada la solicitud, por silencio administrativo.”</text:p>
      <text:p text:style-name="P29"/>
      <text:p text:style-name="P18"/>
      <text:p text:style-name="P25">Disposición final única. Entrada en vigor. </text:p>
      <text:p text:style-name="P25"/>
      <text:p text:style-name="P25">La presente orden entrará en vigor el día siguiente al de su publicación en el Boletín Oficial de la Junta de Andalucía.</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face style:name="Arial1" svg:font-family="Arial" style:font-family-generic="swiss" style:font-pitch="variable"/>
    <style:font-face style:name="Arial2" svg:font-family="Arial" style:font-family-generic="system" style:font-pitch="variable"/>
    <style:font-face style:name="Calibri" svg:font-family="Calibri"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angal" svg:font-family="Mangal"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SimSun" svg:font-family="SimSun, 宋体" style:font-family-generic="system" style:font-pitch="variable"/>
    <style:font-face style:name="Source Sans Pro" svg:font-family="'Source Sans Pro'" style:font-family-generic="swiss" style:font-pitch="variable"/>
    <style:font-face style:name="Times New Roman" svg:font-family="'Times New Roma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es" fo:country="ES" style:letter-kerning="true" style:font-name-asian="NSimSun" style:font-size-asian="10.5pt" style:language-asian="zh" style:country-asian="CN" style:font-name-complex="Arial2"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lr-tb"/>
      <style:text-properties style:use-window-font-color="true" loext:opacity="0%" style:font-name="Liberation Serif" fo:font-size="12pt" fo:language="es" fo:country="ES" style:letter-kerning="true" style:font-name-asian="NSimSun" style:font-size-asian="10.5pt" style:language-asian="zh" style:country-asian="CN" style:font-name-complex="Arial2"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2"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Standard_20__28_user_29_" style:display-name="Standard (user)" style:family="paragraph">
      <style:paragraph-properties fo:orphans="2" fo:widows="2" fo:hyphenation-ladder-count="no-limit"/>
      <style:text-properties fo:language="en" fo:country="US" style:font-name-asian="SimSun" style:font-family-asian="SimSun, 宋体" style:font-family-generic-asian="system" style:font-pitch-asian="variable" style:font-name-complex="Mangal" style:font-family-complex="Mangal" style:font-family-generic-complex="roman" style:font-pitch-complex="variable" fo:hyphenate="false" fo:hyphenation-remain-char-count="2" fo:hyphenation-push-char-count="2" loext:hyphenation-no-caps="false" loext:hyphenation-no-last-word="false" loext:hyphenation-word-char-count="no-limit" loext:hyphenation-zone="no-limit"/>
    </style:style>
    <style:style style:name="Comment" style:family="paragraph" style:parent-style-name="Standard" style:class="extra">
      <style:text-properties fo:font-size="10pt" style:font-size-asian="10pt" style:font-size-complex="10pt"/>
    </style:style>
    <style:style style:name="Normal" style:family="paragraph">
      <style:paragraph-properties fo:margin-top="0cm" fo:margin-bottom="0.706cm" style:contextual-spacing="false" fo:line-height="100%" fo:text-align="justify" style:justify-single-word="false" fo:hyphenation-ladder-count="no-limit" style:vertical-align="baseline"/>
      <style:text-properties fo:color="#000000" loext:opacity="100%" style:font-name="Source Sans Pro" fo:font-family="'Source Sans Pro'" style:font-family-generic="swiss" style:font-pitch="variable" fo:font-size="10.5pt" style:text-underline-style="none" style:letter-kerning="false" style:font-name-asian="Calibri" style:font-family-asian="Calibri" style:font-family-generic-asian="swiss" style:font-pitch-asian="variable" style:font-size-asian="10.5pt" style:rfc-language-tag-asian="es-ES-u-co-trad" style:language-asian="es" style:country-asian="ES" style:font-name-complex="Arial1" style:font-family-complex="Arial" style:font-family-generic-complex="swiss" style:font-pitch-complex="variable" style:font-size-complex="12pt" fo:hyphenate="false" fo:hyphenation-remain-char-count="2" fo:hyphenation-push-char-count="2" loext:hyphenation-no-caps="false" loext:hyphenation-no-last-word="false" loext:hyphenation-word-char-count="no-limit" loext:hyphenation-zone="no-limit"/>
    </style:style>
    <style:style style:name="Fuente_20_de_20_párrafo_20_predeter." style:display-name="Fuente de párrafo predeter." style:family="text"/>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26-05-21T12:12:42.755000000</meta:creation-date>
    <dc:date>2026-06-29T08:51:29.540000000</dc:date>
    <meta:editing-duration>PT10H41M49S</meta:editing-duration>
    <meta:editing-cycles>26</meta:editing-cycles>
    <meta:generator>LibreOffice/24.2.6.2$Windows_X86_64 LibreOffice_project/ef66aa7e36a1bb8e65bfbc63aba53045a14d0871</meta:generator>
    <dc:creator>Carlota Moreno</dc:creator>
    <meta:document-statistic meta:table-count="0" meta:image-count="0" meta:object-count="0" meta:page-count="4" meta:paragraph-count="33" meta:word-count="1885" meta:character-count="11817" meta:non-whitespace-character-count="9958"/>
  </office:meta>
</office:document-meta>
</file>